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textmaker="tm" office:version="1.0">
  <office:font-face-decls>
    <style:font-face style:name="Basic Sans" svg:font-family="Basic Sans" style:font-family-generic="roman"/>
    <style:font-face style:name="Arial" svg:font-family="Arial" style:font-family-generic="swiss"/>
    <style:font-face style:name="Arial Unicode MS" svg:font-family="Arial Unicode MS"/>
    <style:font-face style:name="Courier New" svg:font-family="Courier New" style:font-family-generic="roman"/>
    <style:font-face style:name="ITC Officina Sans Book" svg:font-family="ITC Officina Sans Book"/>
    <style:font-face style:name="Liberation Sans" svg:font-family="Liberation Sans" style:font-family-generic="swiss"/>
    <style:font-face style:name="Lucida Sans" svg:font-family="Lucida Sans"/>
    <style:font-face style:name="Noto Sans CJK SC" svg:font-family="Noto Sans CJK SC" style:font-family-generic="roman"/>
    <style:font-face style:name="Noto Sans Devanagari" svg:font-family="Noto Sans Devanagari" style:font-family-generic="roman"/>
    <style:font-face style:name="SimSun" svg:font-family="SimSun"/>
    <style:font-face style:name="StarSymbol" svg:font-family="StarSymbol"/>
    <style:font-face style:name="Tahoma" svg:font-family="Tahoma"/>
    <style:font-face style:name="Times New Roman" svg:font-family="Times New Roman" style:font-family-generic="roman"/>
    <style:font-face style:name="Tms Rmn" svg:font-family="Tms Rmn"/>
    <style:font-face style:name="Verdana" svg:font-family="Verdana"/>
  </office:font-face-decls>
  <office:automatic-styles>
    <style:style style:name="PZERO" style:family="paragraph" style:parent-style-name="Normal">
      <style:paragraph-properties fo:line-height="0.035cm" text:number-lines="true"/>
    </style:style>
    <style:style style:name="P7" style:family="paragraph" style:parent-style-name="Standard">
      <style:paragraph-properties text:number-lines="true"/>
    </style:style>
    <style:style style:name="P19" style:family="paragraph" style:parent-style-name="Text_20_body">
      <style:paragraph-properties text:number-lines="true"/>
    </style:style>
    <style:style style:name="P80" style:family="paragraph" style:parent-style-name="Kopfzeile_20_rechts">
      <style:paragraph-properties text:number-lines="true"/>
    </style:style>
    <style:style style:name="P112" style:family="paragraph" style:parent-style-name="Kopfzeile">
      <style:paragraph-properties fo:text-align="center" text:number-lines="true"/>
    </style:style>
    <style:style style:name="P113" style:family="paragraph" style:parent-style-name="Kopfzeile_20_rechts">
      <style:paragraph-properties text:number-lines="true"/>
      <style:text-properties style:font-name="Liberation Sans" fo:font-size="9pt" fo:font-style="normal" fo:language="en" fo:country="us" style:font-size-asian="9pt" style:font-style-asian="normal" style:font-name-complex="Tahoma" style:font-size-complex="9pt" fo:color="#000000"/>
    </style:style>
    <style:style style:name="P114" style:family="paragraph" style:parent-style-name="Standard">
      <style:paragraph-properties fo:margin-left="0.101cm" fo:margin-right="0.101cm" style:tab-stop-distance="1.270cm" fo:text-align="center" fo:keep-with-next="always" fo:keep-together="always" text:number-lines="true">
        <style:tab-stops>
          <style:tab-stop style:position="0.000cm" style:type="left" style:leader-style="none"/>
          <style:tab-stop style:position="0.101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</style:style>
    <style:style style:name="P115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60cm" style:type="left" style:leader-style="none"/>
        </style:tab-stops>
      </style:paragraph-properties>
    </style:style>
    <style:style style:name="P116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90cm" style:type="left" style:leader-style="none"/>
        </style:tab-stops>
      </style:paragraph-properties>
    </style:style>
    <style:style style:name="P117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090cm" style:type="left" style:leader-style="none"/>
        </style:tab-stops>
      </style:paragraph-properties>
    </style:style>
    <style:style style:name="P118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</style:tab-stops>
      </style:paragraph-properties>
      <style:text-properties style:font-name="Liberation Sans" fo:font-size="9pt" style:font-size-asian="9pt" style:font-name-complex="Tahoma" fo:color="#000000"/>
    </style:style>
    <style:style style:name="P119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</style:tab-stops>
      </style:paragraph-properties>
      <style:text-properties style:font-name="Liberation Sans" fo:font-size="9pt" fo:font-weight="bold" fo:language="de" fo:country="at" style:font-size-asian="9pt" style:font-weight-asian="bold" style:font-name-complex="Tahoma" fo:color="#000000"/>
    </style:style>
    <style:style style:name="P120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</style:tab-stops>
      </style:paragraph-properties>
    </style:style>
    <style:style style:name="P121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</style:tab-stops>
      </style:paragraph-properties>
    </style:style>
    <style:style style:name="P122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60cm" style:type="left" style:leader-style="none"/>
        </style:tab-stops>
      </style:paragraph-properties>
      <style:text-properties style:font-name="Liberation Sans" fo:font-size="8pt" fo:font-weight="bold" style:font-size-asian="8pt" style:font-weight-asian="bold" style:font-name-complex="Tahoma" fo:color="#000000"/>
    </style:style>
    <style:style style:name="P123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60cm" style:type="left" style:leader-style="none"/>
        </style:tab-stops>
      </style:paragraph-properties>
      <style:text-properties style:font-name="Liberation Sans" fo:font-size="9pt" fo:font-weight="bold" style:font-size-asian="9pt" style:font-weight-asian="bold" style:font-name-complex="Tahoma" fo:color="#000000"/>
    </style:style>
    <style:style style:name="P124" style:family="paragraph" style:parent-style-name="Standard">
      <style:paragraph-properties fo:margin-left="0.060cm" fo:margin-right="0.060cm"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60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</style:style>
    <style:style style:name="P125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60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</style:style>
    <style:style style:name="P126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060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</style:style>
    <style:style style:name="P127" style:family="paragraph" style:parent-style-name="Standard">
      <style:paragraph-properties fo:margin-left="0.060cm" fo:margin-right="0.060cm"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60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203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</style:style>
    <style:style style:name="P128" style:family="paragraph" style:parent-style-name="Standard">
      <style:paragraph-properties fo:margin-left="0.060cm" fo:margin-right="0.060cm"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60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203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  <style:text-properties style:font-name="Liberation Sans" fo:font-size="8pt" fo:font-weight="bold" fo:language="en" fo:country="us" style:font-size-asian="8pt" style:font-weight-asian="bold" style:font-name-complex="Tahoma" fo:color="#000000"/>
    </style:style>
    <style:style style:name="P129" style:family="paragraph" style:parent-style-name="Standard">
      <style:paragraph-properties style:tab-stop-distance="1.270cm" fo:text-align="end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  <style:text-properties style:font-name="Liberation Sans" fo:font-size="9pt" fo:font-weight="bold" fo:language="en" fo:country="us" style:font-size-asian="9pt" style:font-weight-asian="bold" style:font-name-complex="Tahoma" fo:color="#000000"/>
    </style:style>
    <style:style style:name="P130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  <style:text-properties style:font-name="Liberation Sans" fo:font-size="9pt" fo:font-weight="bold" fo:language="en" fo:country="us" style:font-size-asian="9pt" style:font-weight-asian="bold" style:font-name-complex="Tahoma" fo:color="#000000"/>
    </style:style>
    <style:style style:name="P131" style:family="paragraph" style:parent-style-name="Standard">
      <style:paragraph-properties style:tab-stop-distance="1.270cm" fo:text-align="end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</style:style>
    <style:style style:name="P132" style:family="paragraph" style:parent-style-name="Standard">
      <style:paragraph-properties style:tab-stop-distance="1.270cm" fo:text-align="end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  <style:text-properties style:font-name="Liberation Sans" fo:font-size="9pt" fo:font-weight="bold" fo:language="en" fo:country="us" style:font-size-asian="9pt" style:font-weight-asian="bold" style:font-name-complex="Tahoma" style:font-size-complex="9pt" fo:color="#000000"/>
    </style:style>
    <style:style style:name="P133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  <style:text-properties style:font-name="Liberation Sans" fo:font-size="9pt" fo:font-weight="bold" fo:language="en" fo:country="us" style:font-size-asian="9pt" style:font-weight-asian="bold" style:font-name-complex="Tahoma" style:font-size-complex="9pt" fo:color="#000000"/>
    </style:style>
    <style:style style:name="P134" style:family="paragraph" style:parent-style-name="Standard">
      <style:paragraph-properties text:number-lines="true"/>
      <style:text-properties style:font-name="Liberation Sans" fo:font-size="9pt" style:font-size-asian="9pt" style:font-size-complex="9pt"/>
    </style:style>
    <style:style style:name="P135" style:family="paragraph" style:parent-style-name="Text_20_body">
      <style:paragraph-properties text:number-lines="true"/>
      <style:text-properties style:font-name="Liberation Sans" fo:language="en" fo:country="us" style:font-size-complex="9pt"/>
    </style:style>
    <style:style style:name="P136" style:family="paragraph" style:parent-style-name="Standard">
      <style:paragraph-properties text:number-lines="true"/>
      <style:text-properties style:font-name="Liberation Sans"/>
    </style:style>
    <style:style style:name="P137" style:family="paragraph" style:parent-style-name="Standard">
      <style:paragraph-properties text:number-lines="true"/>
      <style:text-properties style:font-name="Liberation Sans" fo:font-size="9pt" fo:font-weight="bold" fo:language="en" fo:country="us" style:font-size-asian="9pt" style:font-weight-asian="bold" style:font-name-complex="Tahoma" style:font-size-complex="9pt" style:font-weight-complex="bold" fo:color="#000000"/>
    </style:style>
    <style:style style:name="P138" style:family="paragraph" style:parent-style-name="Standard">
      <style:paragraph-properties text:number-lines="true"/>
      <style:text-properties style:font-name="Liberation Sans" fo:font-size="9pt" fo:font-weight="bold" fo:language="en" fo:country="us" style:font-size-asian="9pt" style:font-weight-asian="bold" style:font-name-complex="Tahoma" style:font-weight-complex="bold" fo:color="#000000"/>
    </style:style>
    <style:style style:name="P139" style:family="paragraph" style:parent-style-name="Standard">
      <style:paragraph-properties style:tab-stop-distance="1.270cm" fo:text-align="end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  <style:text-properties style:font-name="Liberation Sans" fo:font-size="9pt" fo:font-weight="bold" style:font-size-asian="9pt" style:font-weight-asian="bold" style:font-name-complex="Tahoma" fo:color="#000000"/>
    </style:style>
    <style:style style:name="P140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  <style:text-properties style:font-name="Liberation Sans" fo:font-size="9pt" fo:font-weight="bold" style:font-size-asian="9pt" style:font-weight-asian="bold" style:font-name-complex="Tahoma" fo:color="#000000"/>
    </style:style>
    <style:style style:name="P141" style:family="paragraph" style:parent-style-name="Standard">
      <style:paragraph-properties text:number-lines="true"/>
      <style:text-properties style:font-name="Liberation Sans" fo:font-size="9pt" style:font-name-asian="ITC Officina Sans Book" style:font-size-asian="9pt" style:font-name-complex="Tahoma" style:font-size-complex="9pt" fo:color="#000000"/>
    </style:style>
    <style:style style:name="P142" style:family="paragraph" style:parent-style-name="Standard">
      <style:paragraph-properties text:number-lines="true"/>
      <style:text-properties style:font-name="Liberation Sans" fo:font-size="9pt" fo:language="en" fo:country="us" style:font-size-asian="9pt" style:font-name-complex="Tahoma" style:font-weight-complex="bold" fo:color="#000000"/>
    </style:style>
    <style:style style:name="P143" style:family="paragraph" style:parent-style-name="Standard">
      <style:paragraph-properties text:number-lines="true"/>
      <style:text-properties style:font-name="Liberation Sans" fo:font-size="9pt" fo:font-weight="bold" style:font-size-asian="9pt" style:font-weight-asian="bold" style:font-name-complex="Tahoma" style:font-weight-complex="bold" fo:color="#000000"/>
    </style:style>
    <style:style style:name="P144" style:family="paragraph" style:parent-style-name="Standard">
      <style:paragraph-properties text:number-lines="true"/>
      <style:text-properties style:font-name="Liberation Sans" fo:font-size="9pt" fo:language="en" fo:country="us" style:font-size-asian="9pt" style:font-name-complex="Tahoma" fo:color="#000000"/>
    </style:style>
    <style:style style:name="P145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</style:style>
    <style:style style:name="P146" style:family="paragraph" style:parent-style-name="Standard">
      <style:paragraph-properties style:tab-stop-distance="1.270cm" fo:text-align="end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  <style:text-properties style:font-name="Liberation Sans" fo:font-size="9pt" fo:font-weight="bold" fo:language="de" fo:country="at" style:font-size-asian="9pt" style:font-weight-asian="bold" style:font-name-complex="Tahoma" fo:color="#000000"/>
    </style:style>
    <style:style style:name="P147" style:family="paragraph" style:parent-style-name="Standard">
      <style:paragraph-properties text:number-lines="true"/>
      <style:text-properties style:font-name="Liberation Sans" fo:font-size="9pt" style:font-size-asian="9pt" style:font-name-complex="Tahoma" fo:color="#000000"/>
    </style:style>
    <style:style style:name="P148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115cm" style:type="left" style:leader-style="none"/>
        </style:tab-stops>
      </style:paragraph-properties>
    </style:style>
    <style:style style:name="P149" style:family="paragraph" style:parent-style-name="Standard">
      <style:paragraph-properties style:tab-stop-distance="1.270cm" fo:text-align="end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  <style:text-properties style:font-name="Liberation Sans" fo:font-size="9pt" fo:font-weight="bold" fo:language="en" fo:country="gb" style:font-size-asian="9pt" style:font-weight-asian="bold" style:font-name-complex="Tahoma" fo:color="#000000"/>
    </style:style>
    <style:style style:name="P150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  <style:text-properties style:font-name="Liberation Sans" fo:font-size="9pt" fo:font-weight="bold" fo:language="en" fo:country="gb" style:font-size-asian="9pt" style:font-weight-asian="bold" style:font-name-complex="Tahoma" fo:color="#000000"/>
    </style:style>
    <style:style style:name="P151" style:family="paragraph" style:parent-style-name="Standard">
      <style:paragraph-properties text:number-lines="true"/>
      <style:text-properties style:font-name="Liberation Sans" fo:font-size="9pt" fo:language="en" fo:country="gb" style:font-size-asian="9pt" style:font-name-complex="Tahoma" fo:color="#000000"/>
    </style:style>
    <style:style style:name="P152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115cm" style:type="left" style:leader-style="none"/>
        </style:tab-stops>
      </style:paragraph-properties>
      <style:text-properties style:font-name="Liberation Sans" fo:font-size="9pt" fo:language="en" fo:country="gb" style:font-size-asian="9pt" style:font-name-complex="Tahoma" fo:color="#000000"/>
    </style:style>
    <style:style style:name="P153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</style:tab-stops>
      </style:paragraph-properties>
      <style:text-properties style:font-name="Liberation Sans" fo:font-size="9pt" fo:font-weight="bold" fo:language="de" fo:country="at" style:font-size-asian="9pt" style:font-weight-asian="bold" style:font-name-complex="Tahoma" fo:color="#000000"/>
    </style:style>
    <style:style style:name="P154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115cm" style:type="left" style:leader-style="none"/>
        </style:tab-stops>
      </style:paragraph-properties>
      <style:text-properties style:font-name="Liberation Sans" fo:font-size="9pt" fo:font-weight="bold" fo:font-style="italic" style:font-size-asian="9pt" style:font-weight-asian="bold" style:font-style-asian="italic" style:font-name-complex="Tahoma" style:font-weight-complex="bold" style:font-style-complex="italic" fo:color="#000000"/>
    </style:style>
    <style:style style:name="P155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115cm" style:type="left" style:leader-style="none"/>
        </style:tab-stops>
      </style:paragraph-properties>
      <style:text-properties style:font-name="Liberation Sans" fo:font-size="9pt" style:font-size-asian="9pt" style:font-name-complex="Tahoma" fo:color="#000000"/>
    </style:style>
    <style:style style:name="P156" style:family="paragraph" style:parent-style-name="Standard">
      <style:paragraph-properties style:tab-stop-distance="1.270cm" fo:keep-with-next="always" fo:keep-together="always" text:number-lines="true">
        <style:tab-stops>
          <style:tab-stop style:position="0.000cm" style:type="left" style:leader-style="none"/>
          <style:tab-stop style:position="0.071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  <style:text-properties style:font-name="Liberation Sans" fo:font-size="9pt" fo:font-weight="bold" fo:language="de" fo:country="at" style:font-size-asian="9pt" style:font-weight-asian="bold" style:font-name-complex="Tahoma" fo:color="#000000"/>
    </style:style>
    <style:style style:name="P157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115cm" style:type="left" style:leader-style="none"/>
        </style:tab-stops>
      </style:paragraph-properties>
      <style:text-properties style:font-name="Liberation Sans" fo:font-size="9pt" fo:font-weight="bold" fo:language="en" fo:country="gb" style:font-size-asian="9pt" style:font-weight-asian="bold" style:font-name-complex="Tahoma" fo:color="#000000"/>
    </style:style>
    <style:style style:name="P158" style:family="paragraph" style:parent-style-name="Standard">
      <style:paragraph-properties style:tab-stop-distance="1.270cm" text:number-lines="true">
        <style:tab-stops>
          <style:tab-stop style:position="0.000cm" style:type="left" style:leader-style="none"/>
          <style:tab-stop style:position="0.115cm" style:type="left" style:leader-style="none"/>
        </style:tab-stops>
      </style:paragraph-properties>
      <style:text-properties style:font-name="Liberation Sans" fo:font-size="9pt" fo:font-weight="bold" style:font-size-asian="9pt" style:font-weight-asian="bold" style:font-name-complex="Tahoma" fo:color="#000000"/>
    </style:style>
    <style:style style:name="P160" style:family="paragraph" style:parent-style-name="Standard">
      <style:paragraph-properties text:number-lines="true"/>
      <style:text-properties style:font-name="Liberation Sans" fo:font-size="9pt" fo:language="en" fo:country="gb" fo:color="#000000"/>
    </style:style>
    <style:style style:name="P162" style:family="paragraph" style:parent-style-name="Normal">
      <style:paragraph-properties fo:margin-left="-0.009cm" style:tab-stop-distance="1.249cm" fo:hyphenation-ladder-count="no-limit" text:number-lines="true"/>
      <style:text-properties fo:hyphenate="true" fo:hyphenation-remain-char-count="2" fo:hyphenation-push-char-count="2" style:letter-kerning="true"/>
    </style:style>
    <style:style style:name="PP2" style:family="paragraph" style:parent-style-name="Normal">
      <style:paragraph-properties fo:margin-left="-0.009cm" style:tab-stop-distance="1.249cm" fo:hyphenation-ladder-count="no-limit" text:number-lines="false" fo:break-before="page"/>
      <style:text-properties fo:hyphenate="true" fo:hyphenation-remain-char-count="2" fo:hyphenation-push-char-count="2" style:letter-kerning="true"/>
    </style:style>
    <style:style style:name="T0" style:family="text">
      <style:text-properties style:font-name="Times New Roman" fo:font-size="10pt" fo:font-weight="normal" fo:font-style="normal" fo:language="de" fo:country="de" style:font-name-asian="SimSun" style:font-size-asian="10pt" style:font-weight-asian="normal" style:font-style-asian="normal" style:language-asian="zh" style:country-asian="cn" style:font-name-complex="Lucida Sans" style:font-size-complex="12pt" style:font-weight-complex="normal" style:font-style-complex="normal" style:language-complex="hi" style:country-complex="in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true" text:display="true"/>
    </style:style>
    <style:style style:name="T5" style:family="text">
      <style:text-properties style:font-name="Tms Rmn" fo:font-size="10pt" fo:font-weight="normal" fo:font-style="normal" fo:language="de" fo:country="de" style:font-name-asian="Times New Roman" style:font-size-asian="10pt" style:font-weight-asian="normal" style:font-style-asian="normal" style:language-asian="zh" style:country-asian="cn" style:font-name-complex="Tms Rmn" style:font-size-complex="10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" style:family="text">
      <style:text-properties style:font-name="ITC Officina Sans Book" fo:font-size="9pt" fo:font-weight="normal" fo:font-style="normal" fo:language="de" fo:country="de" style:font-name-asian="Times New Roman" style:font-size-asian="9pt" style:font-weight-asian="normal" style:font-style-asian="normal" style:language-asian="zh" style:country-asian="cn" style:font-name-complex="ITC Officina Sans Book" style:font-size-complex="10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8" style:family="text">
      <style:text-properties style:font-name="Tms Rmn" fo:font-size="10pt" fo:font-weight="normal" fo:font-style="italic" fo:language="de" fo:country="de" style:font-name-asian="Times New Roman" style:font-size-asian="10pt" style:font-weight-asian="normal" style:font-style-asian="italic" style:language-asian="zh" style:country-asian="cn" style:font-name-complex="Tms Rmn" style:font-size-complex="10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88" style:family="text">
      <style:text-properties style:font-name="Liberation Sans" fo:font-size="9pt" fo:font-weight="normal" fo:font-style="normal" fo:language="en" fo:country="us" style:font-name-asian="Times New Roman" style:font-size-asian="9pt" style:font-weight-asian="normal" style:font-style-asian="normal" style:language-asian="zh" style:country-asian="cn" style:font-name-complex="Tahoma" style:font-size-complex="9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89" style:family="text">
      <style:text-properties style:font-name="Liberation Sans" fo:font-size="9pt" fo:font-weight="normal" fo:font-style="normal" fo:language="de" fo:country="de" style:font-name-asian="Times New Roman" style:font-size-asian="9pt" style:font-weight-asian="normal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0" style:family="text">
      <style:text-properties style:font-name="Liberation Sans" fo:font-size="9pt" fo:font-weight="bold" fo:font-style="normal" fo:language="de" fo:country="at" style:font-name-asian="Times New Roman" style:font-size-asian="9pt" style:font-weight-asian="bold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1" style:family="text">
      <style:text-properties style:font-name="Liberation Sans" fo:font-size="8pt" fo:font-weight="bold" fo:font-style="normal" fo:language="de" fo:country="de" style:font-name-asian="Times New Roman" style:font-size-asian="8pt" style:font-weight-asian="bold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2" style:family="text">
      <style:text-properties style:font-name="Liberation Sans" fo:font-size="9pt" fo:font-weight="bold" fo:font-style="normal" fo:language="de" fo:country="de" style:font-name-asian="Times New Roman" style:font-size-asian="9pt" style:font-weight-asian="bold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3" style:family="text">
      <style:text-properties style:font-name="Liberation Sans" fo:font-size="8pt" fo:font-weight="bold" fo:font-style="normal" fo:language="en" fo:country="us" style:font-name-asian="Times New Roman" style:font-size-asian="8pt" style:font-weight-asian="bold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4" style:family="text">
      <style:text-properties style:font-name="Liberation Sans" fo:font-size="9pt" fo:font-weight="bold" fo:font-style="normal" fo:language="en" fo:country="us" style:font-name-asian="Times New Roman" style:font-size-asian="9pt" style:font-weight-asian="bold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5" style:family="text">
      <style:text-properties style:font-name="Liberation Sans" fo:font-size="9pt" fo:font-weight="bold" fo:font-style="normal" fo:language="en" fo:country="us" style:font-name-asian="Times New Roman" style:font-size-asian="9pt" style:font-weight-asian="bold" style:font-style-asian="normal" style:language-asian="zh" style:country-asian="cn" style:font-name-complex="Tahoma" style:font-size-complex="9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6" style:family="text">
      <style:text-properties style:font-name="Liberation Sans" fo:font-size="9pt" fo:font-weight="normal" fo:font-style="normal" fo:language="de" fo:country="de" style:font-name-asian="Times New Roman" style:font-size-asian="9pt" style:font-weight-asian="normal" style:font-style-asian="normal" style:language-asian="zh" style:country-asian="cn" style:font-name-complex="Tms Rmn" style:font-size-complex="9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7" style:family="text">
      <style:text-properties style:font-name="Liberation Sans" fo:font-size="9pt" fo:font-weight="normal" fo:font-style="normal" fo:language="en" fo:country="us" style:font-name-asian="Times New Roman" style:font-size-asian="9pt" style:font-weight-asian="normal" style:font-style-asian="normal" style:language-asian="zh" style:country-asian="cn" style:font-name-complex="ITC Officina Sans Book" style:font-size-complex="9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8" style:family="text">
      <style:text-properties style:font-name="Liberation Sans" fo:font-size="10pt" fo:font-weight="normal" fo:font-style="normal" fo:language="de" fo:country="de" style:font-name-asian="Times New Roman" style:font-size-asian="10pt" style:font-weight-asian="normal" style:font-style-asian="normal" style:language-asian="zh" style:country-asian="cn" style:font-name-complex="Tms Rmn" style:font-size-complex="10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99" style:family="text">
      <style:text-properties style:font-name="Liberation Sans" fo:font-size="9pt" fo:font-weight="bold" fo:font-style="normal" fo:language="en" fo:country="us" style:font-name-asian="Times New Roman" style:font-size-asian="9pt" style:font-weight-asian="bold" style:font-style-asian="normal" style:language-asian="zh" style:country-asian="cn" style:font-name-complex="Tahoma" style:font-size-complex="9pt" style:font-weight-complex="bold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0" style:family="text">
      <style:text-properties style:font-name="Liberation Sans" fo:font-size="9pt" fo:font-weight="bold" fo:font-style="normal" fo:language="en" fo:country="us" style:font-name-asian="Times New Roman" style:font-size-asian="9pt" style:font-weight-asian="bold" style:font-style-asian="normal" style:language-asian="zh" style:country-asian="cn" style:font-name-complex="Tahoma" style:font-size-complex="10pt" style:font-weight-complex="bold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1" style:family="text">
      <style:text-properties style:font-name="Liberation Sans" fo:font-size="9pt" fo:font-weight="normal" fo:font-style="normal" fo:language="de" fo:country="de" style:font-name-asian="ITC Officina Sans Book" style:font-size-asian="9pt" style:font-weight-asian="normal" style:font-style-asian="normal" style:language-asian="zh" style:country-asian="cn" style:font-name-complex="Tahoma" style:font-size-complex="9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2" style:family="text">
      <style:text-properties style:font-name="Liberation Sans" fo:font-size="9pt" fo:font-weight="normal" fo:font-style="normal" fo:language="en" fo:country="us" style:font-name-asian="Times New Roman" style:font-size-asian="9pt" style:font-weight-asian="normal" style:font-style-asian="normal" style:language-asian="zh" style:country-asian="cn" style:font-name-complex="Tahoma" style:font-size-complex="10pt" style:font-weight-complex="bold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3" style:family="text">
      <style:text-properties style:font-name="Liberation Sans" fo:font-size="9pt" fo:font-weight="bold" fo:font-style="normal" fo:language="de" fo:country="de" style:font-name-asian="Times New Roman" style:font-size-asian="9pt" style:font-weight-asian="bold" style:font-style-asian="normal" style:language-asian="zh" style:country-asian="cn" style:font-name-complex="Tahoma" style:font-size-complex="10pt" style:font-weight-complex="bold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4" style:family="text">
      <style:text-properties style:font-name="Liberation Sans" fo:font-size="9pt" fo:font-weight="normal" fo:font-style="normal" fo:language="en" fo:country="us" style:font-name-asian="Times New Roman" style:font-size-asian="9pt" style:font-weight-asian="normal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5" style:family="text">
      <style:text-properties style:font-name="Liberation Sans" fo:font-size="9pt" fo:font-weight="bold" fo:font-style="normal" fo:language="en" fo:country="gb" style:font-name-asian="Times New Roman" style:font-size-asian="9pt" style:font-weight-asian="bold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6" style:family="text">
      <style:text-properties style:font-name="Liberation Sans" fo:font-size="9pt" fo:font-weight="normal" fo:font-style="normal" fo:language="en" fo:country="gb" style:font-name-asian="Times New Roman" style:font-size-asian="9pt" style:font-weight-asian="normal" style:font-style-asian="normal" style:language-asian="zh" style:country-asian="cn" style:font-name-complex="Tahoma" style:font-size-complex="10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7" style:family="text">
      <style:text-properties style:font-name="Liberation Sans" fo:font-size="9pt" fo:font-weight="bold" fo:font-style="italic" fo:language="de" fo:country="de" style:font-name-asian="Times New Roman" style:font-size-asian="9pt" style:font-weight-asian="bold" style:font-style-asian="italic" style:language-asian="zh" style:country-asian="cn" style:font-name-complex="Tahoma" style:font-size-complex="10pt" style:font-weight-complex="bold" style:font-style-complex="italic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8" style:family="text">
      <style:text-properties style:font-name="Liberation Sans" fo:font-size="9pt" fo:language="en" fo:country="gb" fo:color="#000000"/>
    </style:style>
    <style:style style:name="T109" style:family="text">
      <style:text-properties style:font-name="Liberation Sans" fo:font-size="18pt" fo:color="#800000"/>
    </style:style>
    <style:style style:name="T110" style:family="text">
      <style:text-properties style:font-name="Liberation Sans" fo:font-size="18pt" fo:color="#000080"/>
    </style:style>
    <style:style style:name="T111" style:family="text">
      <style:text-properties style:font-name="Liberation Sans" fo:font-size="18pt"/>
    </style:style>
    <style:style style:name="T112" style:family="text">
      <style:text-properties style:font-name="Liberation Sans" fo:font-size="9pt" fo:font-style="normal" style:font-style-asian="normal" fo:color="#000080"/>
    </style:style>
    <style:style style:name="T113" style:family="text">
      <style:text-properties fo:font-size="9pt" fo:font-style="normal" style:font-style-asian="normal" fo:color="#000080"/>
    </style:style>
    <style:style style:name="T114" style:family="text">
      <style:text-properties style:font-name="Liberation Sans" fo:font-size="9pt" fo:font-weight="bold" fo:font-style="normal" style:font-weight-asian="bold" style:font-style-asian="normal" fo:color="#000080"/>
    </style:style>
    <style:style style:name="T115" style:family="text">
      <style:text-properties style:font-name="Liberation Sans" fo:font-size="9pt" fo:font-style="normal" style:font-style-asian="normal" fo:color="#000080" style:text-underline-style="solid" style:text-underline-mode="continuous" style:text-underline-width="auto" style:text-underline-color="font-color"/>
    </style:style>
    <style:style style:name="T116" style:family="text">
      <style:text-properties style:font-name="Liberation Sans" fo:font-size="9pt" fo:font-style="normal" style:font-style-asian="normal" fo:color="#000080"/>
    </style:style>
    <style:style style:name="T117" style:family="text">
      <style:text-properties style:font-name="Liberation Sans" fo:font-size="9pt" fo:font-weight="bold" fo:font-style="normal" fo:language="en" fo:country="us" style:font-weight-asian="bold" style:font-style-asian="normal" fo:color="#000080"/>
    </style:style>
    <style:style style:name="T118" style:family="text">
      <style:text-properties style:font-name="Liberation Sans" fo:font-size="9pt" fo:font-style="normal" fo:language="en" fo:country="us" style:font-style-asian="normal" fo:color="#000080"/>
    </style:style>
    <style:style style:name="T119" style:family="text">
      <style:text-properties style:font-name="Liberation Sans" fo:language="en" fo:country="us" fo:color="#000080" style:text-underline-style="solid" style:text-underline-mode="continuous" style:text-underline-width="auto" style:text-underline-color="font-color"/>
    </style:style>
    <style:style style:name="T120" style:family="text">
      <style:text-properties style:font-name="Liberation Sans" fo:language="en" fo:country="us" fo:color="#000080" style:text-underline-style="solid" style:text-underline-mode="continuous" style:text-underline-width="auto" style:text-underline-color="font-color"/>
    </style:style>
    <style:style style:name="T121" style:family="text">
      <style:text-properties style:font-name="Liberation Sans" fo:font-size="9pt" fo:font-style="normal" fo:language="en" fo:country="us" style:font-style-asian="normal" fo:color="#000080"/>
    </style:style>
    <style:style style:name="T122" style:family="text">
      <style:text-properties style:font-name="Liberation Sans" fo:font-size="12pt" fo:font-weight="bold" fo:language="de" fo:country="at" style:font-weight-asian="bold" fo:color="#000000"/>
    </style:style>
    <style:style style:name="T123" style:family="text">
      <style:text-properties style:font-name="Liberation Sans" fo:font-size="8pt"/>
    </style:style>
    <style:style style:name="T124" style:family="text">
      <style:text-properties style:font-name="Liberation Sans" fo:font-size="9pt" fo:font-weight="bold" style:font-weight-asian="bold" fo:color="#000000"/>
    </style:style>
    <style:style style:name="T125" style:family="text">
      <style:text-properties style:font-name="Liberation Sans" fo:font-size="9pt" fo:color="#000000"/>
    </style:style>
    <style:style style:name="T126" style:family="text">
      <style:text-properties style:font-name="Liberation Sans" fo:font-size="8pt" fo:font-weight="bold" style:font-weight-asian="bold" fo:color="#000000"/>
    </style:style>
    <style:style style:name="T127" style:family="text">
      <style:text-properties style:font-name="Liberation Sans" fo:font-size="9pt" fo:color="#000000"/>
    </style:style>
    <style:style style:name="T128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29" style:family="text">
      <style:text-properties style:font-name="Liberation Sans" fo:font-size="9pt" fo:color="#000000"/>
    </style:style>
    <style:style style:name="T130" style:family="text">
      <style:text-properties style:font-name="Liberation Sans" fo:font-size="9pt" fo:language="en" fo:country="us" fo:color="#000000"/>
    </style:style>
    <style:style style:name="T131" style:family="text">
      <style:text-properties style:font-name="Liberation Sans" fo:font-size="8pt" fo:font-weight="bold" fo:language="de" fo:country="at" style:font-weight-asian="bold" fo:color="#000000"/>
    </style:style>
    <style:style style:name="T132" style:family="text">
      <style:text-properties style:font-name="Liberation Sans" fo:font-size="9pt" fo:language="en" fo:country="us" fo:color="#000080"/>
    </style:style>
    <style:style style:name="T133" style:family="text">
      <style:text-properties style:font-name="Liberation Sans" fo:font-size="9pt" fo:language="en" fo:country="us" fo:color="#000080"/>
    </style:style>
    <style:style style:name="T134" style:family="text">
      <style:text-properties style:font-name="Liberation Sans" fo:font-size="9pt"/>
    </style:style>
    <style:style style:name="T135" style:family="text">
      <style:text-properties style:font-name="Liberation Sans" fo:font-size="9pt"/>
    </style:style>
    <style:style style:name="T136" style:family="text">
      <style:text-properties style:font-name="Liberation Sans" fo:font-size="9pt" fo:language="en" fo:country="us" fo:color="#000000"/>
    </style:style>
    <style:style style:name="T137" style:family="text">
      <style:text-properties style:font-name="Liberation Sans" fo:font-size="9pt" fo:font-weight="bold" fo:language="en" fo:country="us" style:font-weight-asian="bold" fo:color="#000000"/>
    </style:style>
    <style:style style:name="T138" style:family="text">
      <style:text-properties style:font-name="Liberation Sans" fo:font-size="9pt" fo:font-weight="bold" fo:language="en" fo:country="us" style:font-weight-asian="bold" style:font-weight-complex="bold" style:font-style-complex="italic" fo:color="#000000"/>
    </style:style>
    <style:style style:name="T139" style:family="text">
      <style:text-properties style:font-name="Liberation Sans" fo:font-size="9pt" fo:language="en" fo:country="us" style:font-style-complex="italic" fo:color="#000000"/>
    </style:style>
    <style:style style:name="T140" style:family="text">
      <style:text-properties style:font-name="Liberation Sans" fo:font-size="9pt"/>
    </style:style>
    <style:style style:name="T141" style:family="text">
      <style:text-properties style:font-name="Liberation Sans" fo:font-weight="bold" fo:font-style="italic" style:font-weight-asian="bold" style:font-style-asian="italic" style:font-weight-complex="bold" style:font-style-complex="italic" fo:color="#000000"/>
    </style:style>
    <style:style style:name="T142" style:family="text">
      <style:text-properties style:font-name="Liberation Sans" fo:language="en" fo:country="us"/>
    </style:style>
    <style:style style:name="T143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44" style:family="text">
      <style:text-properties style:font-name="Liberation Sans" fo:font-size="9pt"/>
    </style:style>
    <style:style style:name="T145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46" style:family="text">
      <style:text-properties style:font-name="Liberation Sans" fo:font-size="9pt"/>
    </style:style>
    <style:style style:name="T147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48" style:family="text">
      <style:text-properties style:font-name="Liberation Sans" fo:font-size="9pt"/>
    </style:style>
    <style:style style:name="T149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50" style:family="text">
      <style:text-properties style:font-name="Liberation Sans" fo:font-size="9pt"/>
    </style:style>
    <style:style style:name="T151" style:family="text">
      <style:text-properties style:font-name="Liberation Sans" fo:font-size="9pt" fo:language="en" fo:country="us" style:font-weight-complex="bold" style:font-style-complex="italic" fo:color="#000000"/>
    </style:style>
    <style:style style:name="T152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53" style:family="text">
      <style:text-properties style:font-name="Liberation Sans" fo:font-size="9pt"/>
    </style:style>
    <style:style style:name="T154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55" style:family="text">
      <style:text-properties style:font-name="Liberation Sans" fo:font-size="9pt"/>
    </style:style>
    <style:style style:name="T156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57" style:family="text">
      <style:text-properties style:font-name="Liberation Sans" fo:font-size="9pt"/>
    </style:style>
    <style:style style:name="T158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59" style:family="text">
      <style:text-properties style:font-name="Liberation Sans" fo:font-size="9pt"/>
    </style:style>
    <style:style style:name="T160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61" style:family="text">
      <style:text-properties style:font-name="Liberation Sans" fo:font-size="9pt" fo:language="en" fo:country="us" fo:color="#0563c1" style:text-underline-style="solid" style:text-underline-mode="continuous" style:text-underline-width="auto" style:text-underline-color="font-color"/>
    </style:style>
    <style:style style:name="T162" style:family="text">
      <style:text-properties style:font-name="Liberation Sans" fo:font-size="9pt" fo:language="en" fo:country="us" fo:color="#0563c1" style:text-underline-style="solid" style:text-underline-mode="continuous" style:text-underline-width="auto" style:text-underline-color="font-color"/>
    </style:style>
    <style:style style:name="T163" style:family="text">
      <style:text-properties style:font-name="Liberation Sans" fo:font-size="9pt" fo:font-weight="bold" fo:font-style="italic" style:font-weight-asian="bold" style:font-style-asian="italic" style:font-weight-complex="bold" style:font-style-complex="italic" fo:color="#000000"/>
    </style:style>
    <style:style style:name="T164" style:family="text">
      <style:text-properties style:font-name="Liberation Sans" fo:font-size="9pt" fo:language="en" fo:country="us" fo:color="#000080" style:text-underline-style="solid" style:text-underline-mode="continuous" style:text-underline-width="auto" style:text-underline-color="font-color"/>
    </style:style>
    <style:style style:name="T165" style:family="text">
      <style:text-properties style:font-name="Liberation Sans" fo:font-size="9pt" fo:language="en" fo:country="us"/>
    </style:style>
    <style:style style:name="T166" style:family="text">
      <style:text-properties style:font-name="Liberation Sans" fo:font-size="9pt" fo:language="en" fo:country="us"/>
    </style:style>
    <style:style style:name="T167" style:family="text">
      <style:text-properties style:font-name="Liberation Sans" fo:font-size="9pt" fo:language="en" fo:country="us" fo:color="#000080" style:text-underline-style="solid" style:text-underline-mode="continuous" style:text-underline-width="auto" style:text-underline-color="font-color"/>
    </style:style>
    <style:style style:name="T168" style:family="text">
      <style:text-properties style:font-name="Liberation Sans" fo:font-size="9pt" fo:language="en" fo:country="us"/>
    </style:style>
    <style:style style:name="T169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70" style:family="text">
      <style:text-properties style:font-name="Liberation Sans" fo:font-size="9pt"/>
    </style:style>
    <style:style style:name="T171" style:family="text">
      <style:text-properties style:font-name="Liberation Sans" fo:font-size="9pt" fo:language="en" fo:country="us" style:font-weight-complex="bold" style:font-style-complex="italic" fo:color="#000080" style:text-underline-style="solid" style:text-underline-mode="continuous" style:text-underline-width="auto" style:text-underline-color="font-color"/>
    </style:style>
    <style:style style:name="T172" style:family="text">
      <style:text-properties style:font-name="Liberation Sans" fo:font-size="9pt" fo:language="en" fo:country="us" style:font-weight-complex="bold" style:font-style-complex="italic" fo:color="#000000"/>
    </style:style>
    <style:style style:name="T173" style:family="text">
      <style:text-properties style:font-name="Liberation Sans" fo:font-size="9pt" fo:font-weight="bold" style:font-weight-asian="bold" style:font-weight-complex="bold" style:font-style-complex="italic" fo:color="#000000"/>
    </style:style>
    <style:style style:name="T174" style:family="text">
      <style:text-properties style:font-name="Liberation Sans" fo:font-size="9pt" style:font-weight-complex="bold" style:font-style-complex="italic" fo:color="#000000"/>
    </style:style>
    <style:style style:name="T175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76" style:family="text">
      <style:text-properties style:font-name="Liberation Sans" fo:font-size="9pt"/>
    </style:style>
    <style:style style:name="T177" style:family="text">
      <style:text-properties style:font-name="Liberation Sans" fo:font-size="9pt" fo:font-weight="bold" fo:font-style="italic" fo:language="en" fo:country="us" style:font-weight-asian="bold" style:font-style-asian="italic" style:font-weight-complex="bold" style:font-style-complex="italic" fo:color="#000000"/>
    </style:style>
    <style:style style:name="T178" style:family="text">
      <style:text-properties style:font-name="Liberation Sans" fo:font-size="9pt" fo:language="en" fo:country="us" fo:color="#000080" style:text-underline-style="solid" style:text-underline-mode="continuous" style:text-underline-width="auto" style:text-underline-color="font-color"/>
    </style:style>
    <style:style style:name="T179" style:family="text">
      <style:text-properties style:font-name="Liberation Sans" fo:font-size="9pt" fo:language="en" fo:country="us" fo:color="#000000"/>
    </style:style>
    <style:style style:name="T180" style:family="text">
      <style:text-properties style:font-name="Liberation Sans" fo:font-size="9pt" style:font-style-complex="italic" fo:color="#000000"/>
    </style:style>
    <style:style style:name="T181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82" style:family="text">
      <style:text-properties style:font-name="Liberation Sans" fo:font-size="9pt"/>
    </style:style>
    <style:style style:name="T183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84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85" style:family="text">
      <style:text-properties style:font-name="Liberation Sans" fo:font-size="9pt" fo:font-weight="bold" fo:language="de" fo:country="at" style:font-weight-asian="bold" fo:color="#000000"/>
    </style:style>
    <style:style style:name="T186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87" style:family="text">
      <style:text-properties style:font-name="Liberation Sans" fo:font-size="9pt" fo:color="#0000ff"/>
    </style:style>
    <style:style style:name="T188" style:family="text">
      <style:text-properties style:font-name="Liberation Sans" fo:font-size="9pt" fo:color="#0000ff"/>
    </style:style>
    <style:style style:name="T189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90" style:family="text">
      <style:text-properties style:font-name="Liberation Sans" fo:font-size="9pt" fo:color="#0000ff"/>
    </style:style>
    <style:style style:name="T191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92" style:family="text">
      <style:text-properties style:font-name="Liberation Sans" fo:font-size="9pt" fo:language="en" fo:country="us" style:font-style-complex="italic" fo:color="#000080" style:text-underline-style="solid" style:text-underline-mode="continuous" style:text-underline-width="auto" style:text-underline-color="font-color"/>
    </style:style>
    <style:style style:name="T193" style:family="text">
      <style:text-properties style:font-name="Liberation Sans" fo:font-size="9pt" fo:language="en" fo:country="us" style:font-style-complex="italic" fo:color="#000080" style:text-underline-style="solid" style:text-underline-mode="continuous" style:text-underline-width="auto" style:text-underline-color="font-color"/>
    </style:style>
    <style:style style:name="T194" style:family="text">
      <style:text-properties style:font-name="Liberation Sans" fo:font-size="9pt" fo:language="en" fo:country="us" style:font-style-complex="italic" fo:color="#000080" style:text-underline-style="solid" style:text-underline-mode="continuous" style:text-underline-width="auto" style:text-underline-color="font-color"/>
    </style:style>
    <style:style style:name="T195" style:family="text">
      <style:text-properties style:font-name="Liberation Sans" fo:font-size="9pt" fo:language="en" fo:country="us" style:font-style-complex="italic" fo:color="#000000"/>
    </style:style>
    <style:style style:name="T196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197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198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199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00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01" style:family="text">
      <style:text-properties style:font-name="Liberation Sans" fo:font-size="9pt" style:font-style-complex="italic" fo:color="#000000"/>
    </style:style>
    <style:style style:name="T202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03" style:family="text">
      <style:text-properties style:font-name="Liberation Sans" fo:font-size="9pt" style:font-style-complex="italic" fo:color="#000000"/>
    </style:style>
    <style:style style:name="T204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05" style:family="text">
      <style:text-properties style:font-name="Liberation Sans" fo:font-size="9pt" style:font-style-complex="italic" fo:color="#000000"/>
    </style:style>
    <style:style style:name="T206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07" style:family="text">
      <style:text-properties style:font-name="Liberation Sans" fo:font-size="9pt" style:font-style-complex="italic" fo:color="#000000"/>
    </style:style>
    <style:style style:name="T208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09" style:family="text">
      <style:text-properties style:font-name="Liberation Sans" fo:font-size="9pt" style:font-style-complex="italic" fo:color="#000000"/>
    </style:style>
    <style:style style:name="T210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11" style:family="text">
      <style:text-properties style:font-name="Liberation Sans" fo:font-size="9pt" style:font-style-complex="italic" fo:color="#000000"/>
    </style:style>
    <style:style style:name="T212" style:family="text">
      <style:text-properties style:font-name="Liberation Sans" fo:font-size="9pt" fo:font-weight="bold" fo:font-style="italic" fo:language="en" fo:country="gb" style:font-weight-asian="bold" style:font-style-asian="italic" style:font-weight-complex="bold" style:font-style-complex="italic" fo:color="#000000"/>
    </style:style>
    <style:style style:name="T213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14" style:family="text">
      <style:text-properties style:font-name="Liberation Sans" fo:font-size="9pt" style:font-style-complex="italic" fo:color="#000000"/>
    </style:style>
    <style:style style:name="T215" style:family="text">
      <style:text-properties style:font-name="Liberation Sans" fo:font-size="9pt" style:font-style-complex="italic" fo:color="#000080" style:text-underline-style="solid" style:text-underline-mode="continuous" style:text-underline-width="auto" style:text-underline-color="font-color"/>
    </style:style>
    <style:style style:name="T216" style:family="text">
      <style:text-properties style:font-name="Liberation Sans" fo:font-size="9pt" style:font-style-complex="italic" fo:color="#000000"/>
    </style:style>
    <style:style style:name="T217" style:family="text">
      <style:text-properties style:font-name="Liberation Sans" fo:font-size="9pt" fo:color="#000080" style:text-underline-style="solid" style:text-underline-mode="continuous" style:text-underline-width="auto" style:text-underline-color="font-color"/>
    </style:style>
    <style:style style:name="T218" style:family="text">
      <style:text-properties style:font-name="Liberation Sans" fo:font-size="9pt" fo:color="#000000"/>
    </style:style>
    <style:style style:name="T219" style:family="text">
      <style:text-properties style:font-name="Liberation Sans" fo:color="#000080" style:text-underline-style="solid" style:text-underline-mode="continuous" style:text-underline-width="auto" style:text-underline-color="font-color"/>
    </style:style>
    <style:style style:name="T220" style:family="text">
      <style:text-properties style:font-name="Liberation Sans" fo:font-size="9pt" fo:color="#000000"/>
    </style:style>
    <style:style style:name="Sect1" style:family="section">
      <style:section-properties/>
    </style:style>
    <style:style style:name="Sect2" style:family="section">
      <style:section-properties/>
    </style:style>
    <style:style style:name="Table1" style:family="table">
      <style:table-properties table:border-model="collapsing" style:width="16.028cm" table:align="left" fo:margin-left="-0.009cm"/>
    </style:style>
    <style:style style:name="Table1.A" style:family="table-column">
      <style:table-column-properties style:column-width="6.685cm"/>
    </style:style>
    <style:style style:name="Table1.B" style:family="table-column">
      <style:table-column-properties style:column-width="9.343cm"/>
    </style:style>
    <style:style style:name="Table1.1" style:family="table-row">
      <style:table-row-properties style:use-optimal-row-height="true"/>
    </style:style>
    <style:style style:name="Table1.A1" style:family="table-cell">
      <style:table-cell-properties style:vertical-align="top" fo:padding-left="0.071cm" fo:padding-right="0.071cm" fo:border="none"/>
    </style:style>
    <style:style style:name="Table1.B1" style:family="table-cell">
      <style:table-cell-properties style:vertical-align="top" fo:padding-left="0.071cm" fo:padding-right="0.071cm" fo:border="none"/>
    </style:style>
    <style:style style:name="Table1.2" style:family="table-row">
      <style:table-row-properties style:use-optimal-row-height="true"/>
    </style:style>
    <style:style style:name="Table1.A2" style:family="table-cell">
      <style:table-cell-properties style:vertical-align="top" fo:padding-left="0.071cm" fo:padding-right="0.071cm" fo:border="none"/>
    </style:style>
    <style:style style:name="Table1.B2" style:family="table-cell">
      <style:table-cell-properties style:vertical-align="top" fo:padding-left="0.071cm" fo:padding-right="0.071cm" fo:border="none"/>
    </style:style>
    <style:style style:name="Table1.3" style:family="table-row">
      <style:table-row-properties style:use-optimal-row-height="true"/>
    </style:style>
    <style:style style:name="Table1.A3" style:family="table-cell">
      <style:table-cell-properties style:vertical-align="top" fo:padding-left="0.071cm" fo:padding-right="0.071cm" fo:border="none"/>
    </style:style>
    <style:style style:name="Table1.B3" style:family="table-cell">
      <style:table-cell-properties style:vertical-align="top" fo:padding-left="0.071cm" fo:padding-right="0.071cm" fo:border="none"/>
    </style:style>
    <style:style style:name="Table1.4" style:family="table-row">
      <style:table-row-properties style:use-optimal-row-height="true"/>
    </style:style>
    <style:style style:name="Table1.A4" style:family="table-cell">
      <style:table-cell-properties style:vertical-align="top" fo:padding-left="0.071cm" fo:padding-right="0.071cm" fo:border="none"/>
    </style:style>
    <style:style style:name="Table1.B4" style:family="table-cell">
      <style:table-cell-properties style:vertical-align="top" fo:padding-left="0.071cm" fo:padding-right="0.071cm" fo:border="none"/>
    </style:style>
    <style:style style:name="Table1.5" style:family="table-row">
      <style:table-row-properties style:use-optimal-row-height="true"/>
    </style:style>
    <style:style style:name="Table1.A5" style:family="table-cell">
      <style:table-cell-properties style:vertical-align="top" fo:padding-left="0.071cm" fo:padding-right="0.071cm" fo:border="none"/>
    </style:style>
    <style:style style:name="Table1.B5" style:family="table-cell">
      <style:table-cell-properties style:vertical-align="top" fo:padding-left="0.071cm" fo:padding-right="0.071cm" fo:border="none"/>
    </style:style>
    <style:style style:name="Table1.6" style:family="table-row">
      <style:table-row-properties style:use-optimal-row-height="true"/>
    </style:style>
    <style:style style:name="Table1.A6" style:family="table-cell">
      <style:table-cell-properties style:vertical-align="top" fo:padding-left="0.071cm" fo:padding-right="0.071cm" fo:border="none"/>
    </style:style>
    <style:style style:name="Table1.B6" style:family="table-cell">
      <style:table-cell-properties style:vertical-align="top" fo:padding-left="0.071cm" fo:padding-right="0.071cm" fo:border="none"/>
    </style:style>
    <style:style style:name="Table1.7" style:family="table-row">
      <style:table-row-properties style:use-optimal-row-height="true"/>
    </style:style>
    <style:style style:name="Table1.A7" style:family="table-cell">
      <style:table-cell-properties style:vertical-align="top" fo:padding-left="0.071cm" fo:padding-right="0.071cm" fo:border="none"/>
    </style:style>
    <style:style style:name="Table1.B7" style:family="table-cell">
      <style:table-cell-properties style:vertical-align="top" fo:padding-left="0.071cm" fo:padding-right="0.071cm" fo:border="none"/>
    </style:style>
    <style:style style:name="Table1.8" style:family="table-row">
      <style:table-row-properties style:use-optimal-row-height="true"/>
    </style:style>
    <style:style style:name="Table1.A8" style:family="table-cell">
      <style:table-cell-properties style:vertical-align="top" fo:padding-left="0.071cm" fo:padding-right="0.071cm" fo:border="none"/>
    </style:style>
    <style:style style:name="Table1.B8" style:family="table-cell">
      <style:table-cell-properties style:vertical-align="top" fo:padding-left="0.071cm" fo:padding-right="0.071cm" fo:border="none"/>
    </style:style>
    <style:style style:name="Table1.9" style:family="table-row">
      <style:table-row-properties style:min-row-height="0.494cm"/>
    </style:style>
    <style:style style:name="Table1.A9" style:family="table-cell">
      <style:table-cell-properties style:vertical-align="top" fo:padding-left="0.071cm" fo:padding-right="0.071cm" fo:border="none"/>
    </style:style>
    <style:style style:name="Table1.B9" style:family="table-cell">
      <style:table-cell-properties style:vertical-align="top" fo:padding-left="0.071cm" fo:padding-right="0.071cm" fo:border="none"/>
    </style:style>
    <style:style style:name="Table1.10" style:family="table-row">
      <style:table-row-properties style:use-optimal-row-height="true"/>
    </style:style>
    <style:style style:name="Table1.A10" style:family="table-cell">
      <style:table-cell-properties style:vertical-align="top" fo:padding-left="0.071cm" fo:padding-right="0.071cm" fo:border="none"/>
    </style:style>
    <style:style style:name="Table1.B10" style:family="table-cell">
      <style:table-cell-properties style:vertical-align="top" fo:padding-left="0.071cm" fo:padding-right="0.071cm" fo:border="none"/>
    </style:style>
    <style:style style:name="Table1.11" style:family="table-row">
      <style:table-row-properties style:use-optimal-row-height="true"/>
    </style:style>
    <style:style style:name="Table1.A11" style:family="table-cell">
      <style:table-cell-properties style:vertical-align="top" fo:padding-left="0.071cm" fo:padding-right="0.071cm" fo:border="none"/>
    </style:style>
    <style:style style:name="Table1.B11" style:family="table-cell">
      <style:table-cell-properties style:vertical-align="top" fo:padding-left="0.071cm" fo:padding-right="0.071cm" fo:border="none"/>
    </style:style>
    <style:style style:name="Table1.12" style:family="table-row">
      <style:table-row-properties style:use-optimal-row-height="true"/>
    </style:style>
    <style:style style:name="Table1.A12" style:family="table-cell">
      <style:table-cell-properties style:vertical-align="top" fo:padding-left="0.071cm" fo:padding-right="0.071cm" fo:border="none"/>
    </style:style>
    <style:style style:name="Table1.B12" style:family="table-cell">
      <style:table-cell-properties style:vertical-align="top" fo:padding-left="0.071cm" fo:padding-right="0.071cm" fo:border="none"/>
    </style:style>
    <style:style style:name="Table1.13" style:family="table-row">
      <style:table-row-properties style:use-optimal-row-height="true"/>
    </style:style>
    <style:style style:name="Table1.A13" style:family="table-cell">
      <style:table-cell-properties style:vertical-align="top" fo:padding-left="0.071cm" fo:padding-right="0.071cm" fo:border="none"/>
    </style:style>
    <style:style style:name="Table1.B13" style:family="table-cell">
      <style:table-cell-properties style:vertical-align="top" fo:padding-left="0.071cm" fo:padding-right="0.071cm" fo:border="none"/>
    </style:style>
    <style:style style:name="Table1.14" style:family="table-row">
      <style:table-row-properties style:use-optimal-row-height="true"/>
    </style:style>
    <style:style style:name="Table1.A14" style:family="table-cell">
      <style:table-cell-properties style:vertical-align="top" fo:padding-left="0.071cm" fo:padding-right="0.071cm" fo:border="none"/>
    </style:style>
    <style:style style:name="Table1.B14" style:family="table-cell">
      <style:table-cell-properties style:vertical-align="top" fo:padding-left="0.071cm" fo:padding-right="0.071cm" fo:border="none"/>
    </style:style>
    <style:style style:name="Table1.15" style:family="table-row">
      <style:table-row-properties style:use-optimal-row-height="true"/>
    </style:style>
    <style:style style:name="Table1.A15" style:family="table-cell">
      <style:table-cell-properties style:vertical-align="top" fo:padding-left="0.071cm" fo:padding-right="0.071cm" fo:border="none"/>
    </style:style>
    <style:style style:name="Table1.B15" style:family="table-cell">
      <style:table-cell-properties style:vertical-align="top" fo:padding-left="0.071cm" fo:padding-right="0.071cm" fo:border="none"/>
    </style:style>
    <style:style style:name="Table1.16" style:family="table-row">
      <style:table-row-properties style:use-optimal-row-height="true"/>
    </style:style>
    <style:style style:name="Table1.A16" style:family="table-cell">
      <style:table-cell-properties style:vertical-align="top" fo:padding-left="0.071cm" fo:padding-right="0.071cm" fo:border="none"/>
    </style:style>
    <style:style style:name="Table1.B16" style:family="table-cell">
      <style:table-cell-properties style:vertical-align="top" fo:padding-left="0.071cm" fo:padding-right="0.071cm" fo:border="none"/>
    </style:style>
    <style:style style:name="Table1.17" style:family="table-row">
      <style:table-row-properties style:use-optimal-row-height="true"/>
    </style:style>
    <style:style style:name="Table1.A17" style:family="table-cell">
      <style:table-cell-properties style:vertical-align="top" fo:padding-left="0.071cm" fo:padding-right="0.071cm" fo:border="none"/>
    </style:style>
    <style:style style:name="Table1.B17" style:family="table-cell">
      <style:table-cell-properties style:vertical-align="top" fo:padding-left="0.071cm" fo:padding-right="0.071cm" fo:border="none"/>
    </style:style>
    <style:style style:name="Table1.18" style:family="table-row">
      <style:table-row-properties style:use-optimal-row-height="true"/>
    </style:style>
    <style:style style:name="Table1.A18" style:family="table-cell">
      <style:table-cell-properties style:vertical-align="top" fo:padding-left="0.071cm" fo:padding-right="0.071cm" fo:border="none"/>
    </style:style>
    <style:style style:name="Table1.B18" style:family="table-cell">
      <style:table-cell-properties style:vertical-align="top" fo:padding-left="0.071cm" fo:padding-right="0.071cm" fo:border="none"/>
    </style:style>
    <style:style style:name="Table1.19" style:family="table-row">
      <style:table-row-properties style:use-optimal-row-height="true"/>
    </style:style>
    <style:style style:name="Table1.A19" style:family="table-cell">
      <style:table-cell-properties style:vertical-align="top" fo:padding-left="0.071cm" fo:padding-right="0.071cm" fo:border="none"/>
    </style:style>
    <style:style style:name="Table1.B19" style:family="table-cell">
      <style:table-cell-properties style:vertical-align="top" fo:padding-left="0.071cm" fo:padding-right="0.071cm" fo:border="none"/>
    </style:style>
    <style:style style:name="Table1.20" style:family="table-row">
      <style:table-row-properties style:use-optimal-row-height="true"/>
    </style:style>
    <style:style style:name="Table1.A20" style:family="table-cell">
      <style:table-cell-properties style:vertical-align="top" fo:padding-left="0.071cm" fo:padding-right="0.071cm" fo:border="none"/>
    </style:style>
    <style:style style:name="Table1.B20" style:family="table-cell">
      <style:table-cell-properties style:vertical-align="top" fo:padding-left="0.071cm" fo:padding-right="0.071cm" fo:border="none"/>
    </style:style>
    <style:style style:name="Table1.21" style:family="table-row">
      <style:table-row-properties style:use-optimal-row-height="true"/>
    </style:style>
    <style:style style:name="Table1.A21" style:family="table-cell">
      <style:table-cell-properties style:vertical-align="top" fo:padding-left="0.071cm" fo:padding-right="0.071cm" fo:border="none"/>
    </style:style>
    <style:style style:name="Table1.B21" style:family="table-cell">
      <style:table-cell-properties style:vertical-align="top" fo:padding-left="0.071cm" fo:padding-right="0.071cm" fo:border="none"/>
    </style:style>
    <style:style style:name="Table1.22" style:family="table-row">
      <style:table-row-properties style:min-row-height="0.210cm"/>
    </style:style>
    <style:style style:name="Table1.A22" style:family="table-cell">
      <style:table-cell-properties style:vertical-align="top" fo:padding-left="0.071cm" fo:padding-right="0.071cm" fo:border="none"/>
    </style:style>
    <style:style style:name="Table1.B22" style:family="table-cell">
      <style:table-cell-properties style:vertical-align="top" fo:padding-left="0.071cm" fo:padding-right="0.071cm" fo:border="none"/>
    </style:style>
    <style:style style:name="Table1.23" style:family="table-row">
      <style:table-row-properties style:use-optimal-row-height="true"/>
    </style:style>
    <style:style style:name="Table1.A23" style:family="table-cell">
      <style:table-cell-properties style:vertical-align="top" fo:padding-left="0.071cm" fo:padding-right="0.071cm" fo:border="none"/>
    </style:style>
    <style:style style:name="Table1.B23" style:family="table-cell">
      <style:table-cell-properties style:vertical-align="top" fo:padding-left="0.071cm" fo:padding-right="0.071cm" fo:border="none"/>
    </style:style>
    <style:style style:name="Table1.24" style:family="table-row">
      <style:table-row-properties style:use-optimal-row-height="true"/>
    </style:style>
    <style:style style:name="Table1.A24" style:family="table-cell">
      <style:table-cell-properties style:vertical-align="top" fo:padding-left="0.071cm" fo:padding-right="0.071cm" fo:border="none"/>
    </style:style>
    <style:style style:name="Table1.B24" style:family="table-cell">
      <style:table-cell-properties style:vertical-align="top" fo:padding-left="0.071cm" fo:padding-right="0.071cm" fo:border="none"/>
    </style:style>
    <style:style style:name="Table1.25" style:family="table-row">
      <style:table-row-properties style:use-optimal-row-height="true"/>
    </style:style>
    <style:style style:name="Table1.A25" style:family="table-cell">
      <style:table-cell-properties style:vertical-align="top" fo:padding-left="0.071cm" fo:padding-right="0.071cm" fo:border="none"/>
    </style:style>
    <style:style style:name="Table1.B25" style:family="table-cell">
      <style:table-cell-properties style:vertical-align="top" fo:padding-left="0.071cm" fo:padding-right="0.071cm" fo:border="none"/>
    </style:style>
    <style:style style:name="Table2" style:family="table">
      <style:table-properties table:border-model="collapsing" style:width="16.032cm" table:align="left" fo:margin-left="-0.009cm" fo:break-before="page"/>
    </style:style>
    <style:style style:name="Table2.A" style:family="table-column">
      <style:table-column-properties style:column-width="4.184cm"/>
    </style:style>
    <style:style style:name="Table2.B" style:family="table-column">
      <style:table-column-properties style:column-width="0.513cm"/>
    </style:style>
    <style:style style:name="Table2.C" style:family="table-column">
      <style:table-column-properties style:column-width="11.335cm"/>
    </style:style>
    <style:style style:name="Table2.1" style:family="table-row">
      <style:table-row-properties style:min-row-height="0.674cm"/>
    </style:style>
    <style:style style:name="Table2.A1" style:family="table-cell">
      <style:table-cell-properties style:vertical-align="top" fo:padding-left="0.071cm" fo:padding-right="0.071cm" fo:border="none"/>
    </style:style>
    <style:style style:name="Table2.B1" style:family="table-cell">
      <style:table-cell-properties style:vertical-align="top" fo:padding-left="0.071cm" fo:padding-right="0.071cm" fo:border="none"/>
    </style:style>
    <style:style style:name="Table2.C1" style:family="table-cell">
      <style:table-cell-properties style:vertical-align="top" fo:padding-left="0.071cm" fo:padding-right="0.071cm" fo:border="none"/>
    </style:style>
    <style:style style:name="Table2.2" style:family="table-row">
      <style:table-row-properties style:use-optimal-row-height="true"/>
    </style:style>
    <style:style style:name="Table2.A2" style:family="table-cell">
      <style:table-cell-properties style:vertical-align="top" fo:padding-left="0.071cm" fo:padding-right="0.071cm" fo:border="none"/>
    </style:style>
    <style:style style:name="Table2.B2" style:family="table-cell">
      <style:table-cell-properties style:vertical-align="top" fo:padding-left="0.071cm" fo:padding-right="0.071cm" fo:border="none"/>
    </style:style>
    <style:style style:name="Table2.C2" style:family="table-cell">
      <style:table-cell-properties style:vertical-align="top" fo:padding-left="0.071cm" fo:padding-right="0.071cm" fo:border="none"/>
    </style:style>
    <style:style style:name="Table2.3" style:family="table-row">
      <style:table-row-properties style:use-optimal-row-height="true"/>
    </style:style>
    <style:style style:name="Table2.A3" style:family="table-cell">
      <style:table-cell-properties style:vertical-align="top" fo:padding-left="0.071cm" fo:padding-right="0.071cm" fo:border="none"/>
    </style:style>
    <style:style style:name="Table2.B3" style:family="table-cell">
      <style:table-cell-properties style:vertical-align="top" fo:padding-left="0.071cm" fo:padding-right="0.071cm" fo:border="none"/>
    </style:style>
    <style:style style:name="Table2.C3" style:family="table-cell">
      <style:table-cell-properties style:vertical-align="top" fo:padding-left="0.071cm" fo:padding-right="0.071cm" fo:border="none"/>
    </style:style>
    <style:style style:name="Table2.4" style:family="table-row">
      <style:table-row-properties style:use-optimal-row-height="true"/>
    </style:style>
    <style:style style:name="Table2.A4" style:family="table-cell">
      <style:table-cell-properties style:vertical-align="top" fo:padding-left="0.071cm" fo:padding-right="0.071cm" fo:border="none"/>
    </style:style>
    <style:style style:name="Table2.B4" style:family="table-cell">
      <style:table-cell-properties style:vertical-align="top" fo:padding-left="0.071cm" fo:padding-right="0.071cm" fo:border="none"/>
    </style:style>
    <style:style style:name="Table2.C4" style:family="table-cell">
      <style:table-cell-properties style:vertical-align="top" fo:padding-left="0.071cm" fo:padding-right="0.071cm" fo:border="none"/>
    </style:style>
    <style:style style:name="Table2.5" style:family="table-row">
      <style:table-row-properties style:use-optimal-row-height="true"/>
    </style:style>
    <style:style style:name="Table2.A5" style:family="table-cell">
      <style:table-cell-properties style:vertical-align="top" fo:padding-left="0.071cm" fo:padding-right="0.071cm" fo:border="none"/>
    </style:style>
    <style:style style:name="Table2.B5" style:family="table-cell">
      <style:table-cell-properties style:vertical-align="top" fo:padding-left="0.071cm" fo:padding-right="0.071cm" fo:border="none"/>
    </style:style>
    <style:style style:name="Table2.C5" style:family="table-cell">
      <style:table-cell-properties style:vertical-align="top" fo:padding-left="0.071cm" fo:padding-right="0.071cm" fo:border="none"/>
    </style:style>
    <style:style style:name="Table2.6" style:family="table-row">
      <style:table-row-properties style:use-optimal-row-height="true"/>
    </style:style>
    <style:style style:name="Table2.A6" style:family="table-cell">
      <style:table-cell-properties style:vertical-align="top" fo:padding-left="0.071cm" fo:padding-right="0.071cm" fo:border="none"/>
    </style:style>
    <style:style style:name="Table2.B6" style:family="table-cell">
      <style:table-cell-properties style:vertical-align="top" fo:padding-left="0.071cm" fo:padding-right="0.071cm" fo:border="none"/>
    </style:style>
    <style:style style:name="Table2.C6" style:family="table-cell">
      <style:table-cell-properties style:vertical-align="top" fo:padding-left="0.071cm" fo:padding-right="0.071cm" fo:border="none"/>
    </style:style>
    <style:style style:name="Table2.7" style:family="table-row">
      <style:table-row-properties style:use-optimal-row-height="true"/>
    </style:style>
    <style:style style:name="Table2.A7" style:family="table-cell">
      <style:table-cell-properties style:vertical-align="top" fo:padding-left="0.071cm" fo:padding-right="0.071cm" fo:border="none"/>
    </style:style>
    <style:style style:name="Table2.B7" style:family="table-cell">
      <style:table-cell-properties style:vertical-align="top" fo:padding-left="0.071cm" fo:padding-right="0.071cm" fo:border="none"/>
    </style:style>
    <style:style style:name="Table2.C7" style:family="table-cell">
      <style:table-cell-properties style:vertical-align="top" fo:padding-left="0.071cm" fo:padding-right="0.071cm" fo:border="none"/>
    </style:style>
    <style:style style:name="Table2.8" style:family="table-row">
      <style:table-row-properties style:use-optimal-row-height="true"/>
    </style:style>
    <style:style style:name="Table2.A8" style:family="table-cell">
      <style:table-cell-properties style:vertical-align="top" fo:padding-left="0.071cm" fo:padding-right="0.071cm" fo:border="none"/>
    </style:style>
    <style:style style:name="Table2.B8" style:family="table-cell">
      <style:table-cell-properties style:vertical-align="top" fo:padding-left="0.071cm" fo:padding-right="0.071cm" fo:border="none"/>
    </style:style>
    <style:style style:name="Table2.C8" style:family="table-cell">
      <style:table-cell-properties style:vertical-align="top" fo:padding-left="0.071cm" fo:padding-right="0.071cm" fo:border="none"/>
    </style:style>
    <style:style style:name="Table2.9" style:family="table-row">
      <style:table-row-properties style:use-optimal-row-height="true"/>
    </style:style>
    <style:style style:name="Table2.A9" style:family="table-cell">
      <style:table-cell-properties style:vertical-align="top" fo:padding-left="0.071cm" fo:padding-right="0.071cm" fo:border="none"/>
    </style:style>
    <style:style style:name="Table2.B9" style:family="table-cell">
      <style:table-cell-properties style:vertical-align="top" fo:padding-left="0.071cm" fo:padding-right="0.071cm" fo:border="none"/>
    </style:style>
    <style:style style:name="Table2.C9" style:family="table-cell">
      <style:table-cell-properties style:vertical-align="top" fo:padding-left="0.071cm" fo:padding-right="0.071cm" fo:border="none"/>
    </style:style>
    <style:style style:name="Table2.10" style:family="table-row">
      <style:table-row-properties style:use-optimal-row-height="true"/>
    </style:style>
    <style:style style:name="Table2.A10" style:family="table-cell">
      <style:table-cell-properties style:vertical-align="top" fo:padding-left="0.071cm" fo:padding-right="0.071cm" fo:border="none"/>
    </style:style>
    <style:style style:name="Table2.B10" style:family="table-cell">
      <style:table-cell-properties style:vertical-align="top" fo:padding-left="0.071cm" fo:padding-right="0.071cm" fo:border="none"/>
    </style:style>
    <style:style style:name="Table2.C10" style:family="table-cell">
      <style:table-cell-properties style:vertical-align="top" fo:padding-left="0.071cm" fo:padding-right="0.071cm" fo:border="none"/>
    </style:style>
    <style:style style:name="Table2.11" style:family="table-row">
      <style:table-row-properties style:use-optimal-row-height="true"/>
    </style:style>
    <style:style style:name="Table2.A11" style:family="table-cell">
      <style:table-cell-properties style:vertical-align="top" fo:padding-left="0.071cm" fo:padding-right="0.071cm" fo:border="none"/>
    </style:style>
    <style:style style:name="Table2.B11" style:family="table-cell">
      <style:table-cell-properties style:vertical-align="top" fo:padding-left="0.071cm" fo:padding-right="0.071cm" fo:border="none"/>
    </style:style>
    <style:style style:name="Table2.C11" style:family="table-cell">
      <style:table-cell-properties style:vertical-align="top" fo:padding-left="0.071cm" fo:padding-right="0.071cm" fo:border="none"/>
    </style:style>
    <style:style style:name="Table2.12" style:family="table-row">
      <style:table-row-properties style:use-optimal-row-height="true"/>
    </style:style>
    <style:style style:name="Table2.A12" style:family="table-cell">
      <style:table-cell-properties style:vertical-align="top" fo:padding-left="0.071cm" fo:padding-right="0.071cm" fo:border="none"/>
    </style:style>
    <style:style style:name="Table2.B12" style:family="table-cell">
      <style:table-cell-properties style:vertical-align="top" fo:padding-left="0.071cm" fo:padding-right="0.071cm" fo:border="none"/>
    </style:style>
    <style:style style:name="Table2.C12" style:family="table-cell">
      <style:table-cell-properties style:vertical-align="top" fo:padding-left="0.071cm" fo:padding-right="0.071cm" fo:border="none"/>
    </style:style>
    <style:style style:name="Table2.13" style:family="table-row">
      <style:table-row-properties style:use-optimal-row-height="true"/>
    </style:style>
    <style:style style:name="Table2.A13" style:family="table-cell">
      <style:table-cell-properties style:vertical-align="top" fo:padding-left="0.071cm" fo:padding-right="0.071cm" fo:border="none"/>
    </style:style>
    <style:style style:name="Table2.B13" style:family="table-cell">
      <style:table-cell-properties style:vertical-align="top" fo:padding-left="0.071cm" fo:padding-right="0.071cm" fo:border="none"/>
    </style:style>
    <style:style style:name="Table2.C13" style:family="table-cell">
      <style:table-cell-properties style:vertical-align="top" fo:padding-left="0.071cm" fo:padding-right="0.071cm" fo:border="none"/>
    </style:style>
    <style:style style:name="Table2.14" style:family="table-row">
      <style:table-row-properties style:use-optimal-row-height="true"/>
    </style:style>
    <style:style style:name="Table2.A14" style:family="table-cell">
      <style:table-cell-properties style:vertical-align="top" fo:padding-left="0.071cm" fo:padding-right="0.071cm" fo:border="none"/>
    </style:style>
    <style:style style:name="Table2.B14" style:family="table-cell">
      <style:table-cell-properties style:vertical-align="top" fo:padding-left="0.071cm" fo:padding-right="0.071cm" fo:border="none"/>
    </style:style>
    <style:style style:name="Table2.C14" style:family="table-cell">
      <style:table-cell-properties style:vertical-align="top" fo:padding-left="0.071cm" fo:padding-right="0.071cm" fo:border="none"/>
    </style:style>
    <style:style style:name="Table2.15" style:family="table-row">
      <style:table-row-properties style:use-optimal-row-height="true"/>
    </style:style>
    <style:style style:name="Table2.A15" style:family="table-cell">
      <style:table-cell-properties style:vertical-align="top" fo:padding-left="0.071cm" fo:padding-right="0.071cm" fo:border="none"/>
    </style:style>
    <style:style style:name="Table2.B15" style:family="table-cell">
      <style:table-cell-properties style:vertical-align="top" fo:padding-left="0.071cm" fo:padding-right="0.071cm" fo:border="none"/>
    </style:style>
    <style:style style:name="Table2.C15" style:family="table-cell">
      <style:table-cell-properties style:vertical-align="top" fo:padding-left="0.071cm" fo:padding-right="0.071cm" fo:border="none"/>
    </style:style>
    <style:style style:name="Table2.16" style:family="table-row">
      <style:table-row-properties style:use-optimal-row-height="true"/>
    </style:style>
    <style:style style:name="Table2.A16" style:family="table-cell">
      <style:table-cell-properties style:vertical-align="top" fo:padding-left="0.071cm" fo:padding-right="0.071cm" fo:border="none"/>
    </style:style>
    <style:style style:name="Table2.B16" style:family="table-cell">
      <style:table-cell-properties style:vertical-align="top" fo:padding-left="0.071cm" fo:padding-right="0.071cm" fo:border="none"/>
    </style:style>
    <style:style style:name="Table2.C16" style:family="table-cell">
      <style:table-cell-properties style:vertical-align="top" fo:padding-left="0.071cm" fo:padding-right="0.071cm" fo:border="none"/>
    </style:style>
    <style:style style:name="Table2.17" style:family="table-row">
      <style:table-row-properties style:use-optimal-row-height="true"/>
    </style:style>
    <style:style style:name="Table2.A17" style:family="table-cell">
      <style:table-cell-properties style:vertical-align="top" fo:padding-left="0.071cm" fo:padding-right="0.071cm" fo:border="none"/>
    </style:style>
    <style:style style:name="Table2.B17" style:family="table-cell">
      <style:table-cell-properties style:vertical-align="top" fo:padding-left="0.071cm" fo:padding-right="0.071cm" fo:border="none"/>
    </style:style>
    <style:style style:name="Table2.C17" style:family="table-cell">
      <style:table-cell-properties style:vertical-align="top" fo:padding-left="0.071cm" fo:padding-right="0.071cm" fo:border="none"/>
    </style:style>
    <style:style style:name="Table2.18" style:family="table-row">
      <style:table-row-properties style:use-optimal-row-height="true"/>
    </style:style>
    <style:style style:name="Table2.A18" style:family="table-cell">
      <style:table-cell-properties style:vertical-align="top" fo:padding-left="0.071cm" fo:padding-right="0.071cm" fo:border="none"/>
    </style:style>
    <style:style style:name="Table2.B18" style:family="table-cell">
      <style:table-cell-properties style:vertical-align="top" fo:padding-left="0.071cm" fo:padding-right="0.071cm" fo:border="none"/>
    </style:style>
    <style:style style:name="Table2.C18" style:family="table-cell">
      <style:table-cell-properties style:vertical-align="top" fo:padding-left="0.071cm" fo:padding-right="0.071cm" fo:border="none"/>
    </style:style>
    <style:style style:name="Table2.19" style:family="table-row">
      <style:table-row-properties style:use-optimal-row-height="true"/>
    </style:style>
    <style:style style:name="Table2.A19" style:family="table-cell">
      <style:table-cell-properties style:vertical-align="top" fo:padding-left="0.071cm" fo:padding-right="0.071cm" fo:border="none"/>
    </style:style>
    <style:style style:name="Table2.B19" style:family="table-cell">
      <style:table-cell-properties style:vertical-align="top" fo:padding-left="0.071cm" fo:padding-right="0.071cm" fo:border="none"/>
    </style:style>
    <style:style style:name="Table2.C19" style:family="table-cell">
      <style:table-cell-properties style:vertical-align="top" fo:padding-left="0.071cm" fo:padding-right="0.071cm" fo:border="none"/>
    </style:style>
    <style:style style:name="Table2.20" style:family="table-row">
      <style:table-row-properties style:use-optimal-row-height="true"/>
    </style:style>
    <style:style style:name="Table2.A20" style:family="table-cell">
      <style:table-cell-properties style:vertical-align="top" fo:padding-left="0.071cm" fo:padding-right="0.071cm" fo:border="none"/>
    </style:style>
    <style:style style:name="Table2.B20" style:family="table-cell">
      <style:table-cell-properties style:vertical-align="top" fo:padding-left="0.071cm" fo:padding-right="0.071cm" fo:border="none"/>
    </style:style>
    <style:style style:name="Table2.C20" style:family="table-cell">
      <style:table-cell-properties style:vertical-align="top" fo:padding-left="0.071cm" fo:padding-right="0.071cm" fo:border="none"/>
    </style:style>
    <style:style style:name="Table2.21" style:family="table-row">
      <style:table-row-properties style:use-optimal-row-height="true"/>
    </style:style>
    <style:style style:name="Table2.A21" style:family="table-cell">
      <style:table-cell-properties style:vertical-align="top" fo:padding-left="0.071cm" fo:padding-right="0.071cm" fo:border="none"/>
    </style:style>
    <style:style style:name="Table2.B21" style:family="table-cell">
      <style:table-cell-properties style:vertical-align="top" fo:padding-left="0.071cm" fo:padding-right="0.071cm" fo:border="none"/>
    </style:style>
    <style:style style:name="Table2.C21" style:family="table-cell">
      <style:table-cell-properties style:vertical-align="top" fo:padding-left="0.071cm" fo:padding-right="0.071cm" fo:border="none"/>
    </style:style>
    <style:style style:name="Table2.22" style:family="table-row">
      <style:table-row-properties style:use-optimal-row-height="true"/>
    </style:style>
    <style:style style:name="Table2.A22" style:family="table-cell">
      <style:table-cell-properties style:vertical-align="top" fo:padding-left="0.071cm" fo:padding-right="0.071cm" fo:border="none"/>
    </style:style>
    <style:style style:name="Table2.B22" style:family="table-cell">
      <style:table-cell-properties style:vertical-align="top" fo:padding-left="0.071cm" fo:padding-right="0.071cm" fo:border="none"/>
    </style:style>
    <style:style style:name="Table2.C22" style:family="table-cell">
      <style:table-cell-properties style:vertical-align="top" fo:padding-left="0.071cm" fo:padding-right="0.071cm" fo:border="none"/>
    </style:style>
    <style:style style:name="Table2.23" style:family="table-row">
      <style:table-row-properties style:use-optimal-row-height="true"/>
    </style:style>
    <style:style style:name="Table2.A23" style:family="table-cell">
      <style:table-cell-properties style:vertical-align="top" fo:padding-left="0.071cm" fo:padding-right="0.071cm" fo:border="none"/>
    </style:style>
    <style:style style:name="Table2.B23" style:family="table-cell">
      <style:table-cell-properties style:vertical-align="top" fo:padding-left="0.071cm" fo:padding-right="0.071cm" fo:border="none"/>
    </style:style>
    <style:style style:name="Table2.C23" style:family="table-cell">
      <style:table-cell-properties style:vertical-align="top" fo:padding-left="0.071cm" fo:padding-right="0.071cm" fo:border="none"/>
    </style:style>
    <style:style style:name="Table2.24" style:family="table-row">
      <style:table-row-properties style:use-optimal-row-height="true"/>
    </style:style>
    <style:style style:name="Table2.A24" style:family="table-cell">
      <style:table-cell-properties style:vertical-align="top" fo:padding-left="0.071cm" fo:padding-right="0.071cm" fo:border="none"/>
    </style:style>
    <style:style style:name="Table2.B24" style:family="table-cell">
      <style:table-cell-properties style:vertical-align="top" fo:padding-left="0.071cm" fo:padding-right="0.071cm" fo:border="none"/>
    </style:style>
    <style:style style:name="Table2.C24" style:family="table-cell">
      <style:table-cell-properties style:vertical-align="top" fo:padding-left="0.071cm" fo:padding-right="0.071cm" fo:border="none"/>
    </style:style>
    <style:style style:name="Table2.25" style:family="table-row">
      <style:table-row-properties style:use-optimal-row-height="true"/>
    </style:style>
    <style:style style:name="Table2.A25" style:family="table-cell">
      <style:table-cell-properties style:vertical-align="top" fo:padding-left="0.071cm" fo:padding-right="0.071cm" fo:border="none"/>
    </style:style>
    <style:style style:name="Table2.B25" style:family="table-cell">
      <style:table-cell-properties style:vertical-align="top" fo:padding-left="0.071cm" fo:padding-right="0.071cm" fo:border="none"/>
    </style:style>
    <style:style style:name="Table2.C25" style:family="table-cell">
      <style:table-cell-properties style:vertical-align="top" fo:padding-left="0.071cm" fo:padding-right="0.071cm" fo:border="none"/>
    </style:style>
    <style:style style:name="Table2.26" style:family="table-row">
      <style:table-row-properties style:use-optimal-row-height="true"/>
    </style:style>
    <style:style style:name="Table2.A26" style:family="table-cell">
      <style:table-cell-properties style:vertical-align="top" fo:padding-left="0.071cm" fo:padding-right="0.071cm" fo:border="none"/>
    </style:style>
    <style:style style:name="Table2.B26" style:family="table-cell">
      <style:table-cell-properties style:vertical-align="top" fo:padding-left="0.071cm" fo:padding-right="0.071cm" fo:border="none"/>
    </style:style>
    <style:style style:name="Table2.C26" style:family="table-cell">
      <style:table-cell-properties style:vertical-align="top" fo:padding-left="0.071cm" fo:padding-right="0.071cm" fo:border="none"/>
    </style:style>
    <style:style style:name="Table2.27" style:family="table-row">
      <style:table-row-properties style:use-optimal-row-height="true"/>
    </style:style>
    <style:style style:name="Table2.A27" style:family="table-cell">
      <style:table-cell-properties style:vertical-align="top" fo:padding-left="0.071cm" fo:padding-right="0.071cm" fo:border="none"/>
    </style:style>
    <style:style style:name="Table2.B27" style:family="table-cell">
      <style:table-cell-properties style:vertical-align="top" fo:padding-left="0.071cm" fo:padding-right="0.071cm" fo:border="none"/>
    </style:style>
    <style:style style:name="Table2.C27" style:family="table-cell">
      <style:table-cell-properties style:vertical-align="top" fo:padding-left="0.071cm" fo:padding-right="0.071cm" fo:border="none"/>
    </style:style>
    <style:style style:name="Table2.28" style:family="table-row">
      <style:table-row-properties style:use-optimal-row-height="true"/>
    </style:style>
    <style:style style:name="Table2.A28" style:family="table-cell">
      <style:table-cell-properties style:vertical-align="top" fo:padding-left="0.071cm" fo:padding-right="0.071cm" fo:border="none"/>
    </style:style>
    <style:style style:name="Table2.B28" style:family="table-cell">
      <style:table-cell-properties style:vertical-align="top" fo:padding-left="0.071cm" fo:padding-right="0.071cm" fo:border="none"/>
    </style:style>
    <style:style style:name="Table2.C28" style:family="table-cell">
      <style:table-cell-properties style:vertical-align="top" fo:padding-left="0.071cm" fo:padding-right="0.071cm" fo:border="none"/>
    </style:style>
    <style:style style:name="Table2.29" style:family="table-row">
      <style:table-row-properties style:use-optimal-row-height="true"/>
    </style:style>
    <style:style style:name="Table2.A29" style:family="table-cell">
      <style:table-cell-properties style:vertical-align="top" fo:padding-left="0.071cm" fo:padding-right="0.071cm" fo:border="none"/>
    </style:style>
    <style:style style:name="Table2.B29" style:family="table-cell">
      <style:table-cell-properties style:vertical-align="top" fo:padding-left="0.071cm" fo:padding-right="0.071cm" fo:border="none"/>
    </style:style>
    <style:style style:name="Table2.C29" style:family="table-cell">
      <style:table-cell-properties style:vertical-align="top" fo:padding-left="0.071cm" fo:padding-right="0.071cm" fo:border="none"/>
    </style:style>
    <style:style style:name="Table2.30" style:family="table-row">
      <style:table-row-properties style:use-optimal-row-height="true"/>
    </style:style>
    <style:style style:name="Table2.A30" style:family="table-cell">
      <style:table-cell-properties style:vertical-align="top" fo:padding-left="0.071cm" fo:padding-right="0.071cm" fo:border="none"/>
    </style:style>
    <style:style style:name="Table2.B30" style:family="table-cell">
      <style:table-cell-properties style:vertical-align="top" fo:padding-left="0.071cm" fo:padding-right="0.071cm" fo:border="none"/>
    </style:style>
    <style:style style:name="Table2.C30" style:family="table-cell">
      <style:table-cell-properties style:vertical-align="top" fo:padding-left="0.071cm" fo:padding-right="0.071cm" fo:border="none"/>
    </style:style>
    <style:style style:name="Table2.31" style:family="table-row">
      <style:table-row-properties style:use-optimal-row-height="true"/>
    </style:style>
    <style:style style:name="Table2.A31" style:family="table-cell">
      <style:table-cell-properties style:vertical-align="top" fo:padding-left="0.071cm" fo:padding-right="0.071cm" fo:border="none"/>
    </style:style>
    <style:style style:name="Table2.B31" style:family="table-cell">
      <style:table-cell-properties style:vertical-align="top" fo:padding-left="0.071cm" fo:padding-right="0.071cm" fo:border="none"/>
    </style:style>
    <style:style style:name="Table2.C31" style:family="table-cell">
      <style:table-cell-properties style:vertical-align="top" fo:padding-left="0.071cm" fo:padding-right="0.071cm" fo:border="none"/>
    </style:style>
    <style:style style:name="Table2.32" style:family="table-row">
      <style:table-row-properties style:use-optimal-row-height="true"/>
    </style:style>
    <style:style style:name="Table2.A32" style:family="table-cell">
      <style:table-cell-properties style:vertical-align="top" fo:padding-left="0.071cm" fo:padding-right="0.071cm" fo:border="none"/>
    </style:style>
    <style:style style:name="Table2.B32" style:family="table-cell">
      <style:table-cell-properties style:vertical-align="top" fo:padding-left="0.071cm" fo:padding-right="0.071cm" fo:border="none"/>
    </style:style>
    <style:style style:name="Table2.C32" style:family="table-cell">
      <style:table-cell-properties style:vertical-align="top" fo:padding-left="0.071cm" fo:padding-right="0.071cm" fo:border="none"/>
    </style:style>
    <style:style style:name="Table2.33" style:family="table-row">
      <style:table-row-properties style:use-optimal-row-height="true"/>
    </style:style>
    <style:style style:name="Table2.A33" style:family="table-cell">
      <style:table-cell-properties style:vertical-align="top" fo:padding-left="0.071cm" fo:padding-right="0.071cm" fo:border="none"/>
    </style:style>
    <style:style style:name="Table2.B33" style:family="table-cell">
      <style:table-cell-properties style:vertical-align="top" fo:padding-left="0.071cm" fo:padding-right="0.071cm" fo:border="none"/>
    </style:style>
    <style:style style:name="Table2.C33" style:family="table-cell">
      <style:table-cell-properties style:vertical-align="top" fo:padding-left="0.071cm" fo:padding-right="0.071cm" fo:border="none"/>
    </style:style>
    <style:style style:name="Table2.34" style:family="table-row">
      <style:table-row-properties style:use-optimal-row-height="true"/>
    </style:style>
    <style:style style:name="Table2.A34" style:family="table-cell">
      <style:table-cell-properties style:vertical-align="top" fo:padding-left="0.071cm" fo:padding-right="0.071cm" fo:border="none"/>
    </style:style>
    <style:style style:name="Table2.B34" style:family="table-cell">
      <style:table-cell-properties style:vertical-align="top" fo:padding-left="0.071cm" fo:padding-right="0.071cm" fo:border="none"/>
    </style:style>
    <style:style style:name="Table2.C34" style:family="table-cell">
      <style:table-cell-properties style:vertical-align="top" fo:padding-left="0.071cm" fo:padding-right="0.071cm" fo:border="none"/>
    </style:style>
    <style:style style:name="Table2.35" style:family="table-row">
      <style:table-row-properties style:use-optimal-row-height="true"/>
    </style:style>
    <style:style style:name="Table2.A35" style:family="table-cell">
      <style:table-cell-properties style:vertical-align="top" fo:padding-left="0.071cm" fo:padding-right="0.071cm" fo:border="none"/>
    </style:style>
    <style:style style:name="Table2.B35" style:family="table-cell">
      <style:table-cell-properties style:vertical-align="top" fo:padding-left="0.071cm" fo:padding-right="0.071cm" fo:border="none"/>
    </style:style>
    <style:style style:name="Table2.C35" style:family="table-cell">
      <style:table-cell-properties style:vertical-align="top" fo:padding-left="0.071cm" fo:padding-right="0.071cm" fo:border="none"/>
    </style:style>
    <style:style style:name="Table2.36" style:family="table-row">
      <style:table-row-properties style:use-optimal-row-height="true"/>
    </style:style>
    <style:style style:name="Table2.A36" style:family="table-cell">
      <style:table-cell-properties style:vertical-align="top" fo:padding-left="0.071cm" fo:padding-right="0.071cm" fo:border="none"/>
    </style:style>
    <style:style style:name="Table2.B36" style:family="table-cell">
      <style:table-cell-properties style:vertical-align="top" fo:padding-left="0.071cm" fo:padding-right="0.071cm" fo:border="none"/>
    </style:style>
    <style:style style:name="Table2.C36" style:family="table-cell">
      <style:table-cell-properties style:vertical-align="top" fo:padding-left="0.071cm" fo:padding-right="0.071cm" fo:border="none"/>
    </style:style>
    <style:style style:name="Table2.37" style:family="table-row">
      <style:table-row-properties style:use-optimal-row-height="true"/>
    </style:style>
    <style:style style:name="Table2.A37" style:family="table-cell">
      <style:table-cell-properties style:vertical-align="top" fo:padding-left="0.071cm" fo:padding-right="0.071cm" fo:border="none"/>
    </style:style>
    <style:style style:name="Table2.B37" style:family="table-cell">
      <style:table-cell-properties style:vertical-align="top" fo:padding-left="0.071cm" fo:padding-right="0.071cm" fo:border="none"/>
    </style:style>
    <style:style style:name="Table2.C37" style:family="table-cell">
      <style:table-cell-properties style:vertical-align="top" fo:padding-left="0.071cm" fo:padding-right="0.071cm" fo:border="none"/>
    </style:style>
    <style:style style:name="Table2.38" style:family="table-row">
      <style:table-row-properties style:use-optimal-row-height="true"/>
    </style:style>
    <style:style style:name="Table2.A38" style:family="table-cell">
      <style:table-cell-properties style:vertical-align="top" fo:padding-left="0.071cm" fo:padding-right="0.071cm" fo:border="none"/>
    </style:style>
    <style:style style:name="Table2.B38" style:family="table-cell">
      <style:table-cell-properties style:vertical-align="top" fo:padding-left="0.071cm" fo:padding-right="0.071cm" fo:border="none"/>
    </style:style>
    <style:style style:name="Table2.C38" style:family="table-cell">
      <style:table-cell-properties style:vertical-align="top" fo:padding-left="0.071cm" fo:padding-right="0.071cm" fo:border="none"/>
    </style:style>
    <style:style style:name="Table2.39" style:family="table-row">
      <style:table-row-properties style:use-optimal-row-height="true"/>
    </style:style>
    <style:style style:name="Table2.A39" style:family="table-cell">
      <style:table-cell-properties style:vertical-align="top" fo:padding-left="0.071cm" fo:padding-right="0.071cm" fo:border="none"/>
    </style:style>
    <style:style style:name="Table2.B39" style:family="table-cell">
      <style:table-cell-properties style:vertical-align="top" fo:padding-left="0.071cm" fo:padding-right="0.071cm" fo:border="none"/>
    </style:style>
    <style:style style:name="Table2.C39" style:family="table-cell">
      <style:table-cell-properties style:vertical-align="top" fo:padding-left="0.071cm" fo:padding-right="0.071cm" fo:border="none"/>
    </style:style>
    <style:style style:name="Table2.40" style:family="table-row">
      <style:table-row-properties style:use-optimal-row-height="true"/>
    </style:style>
    <style:style style:name="Table2.A40" style:family="table-cell">
      <style:table-cell-properties style:vertical-align="top" fo:padding-left="0.071cm" fo:padding-right="0.071cm" fo:border="none"/>
    </style:style>
    <style:style style:name="Table2.B40" style:family="table-cell">
      <style:table-cell-properties style:vertical-align="top" fo:padding-left="0.071cm" fo:padding-right="0.071cm" fo:border="none"/>
    </style:style>
    <style:style style:name="Table2.C40" style:family="table-cell">
      <style:table-cell-properties style:vertical-align="top" fo:padding-left="0.071cm" fo:padding-right="0.071cm" fo:border="none"/>
    </style:style>
    <style:style style:name="Table2.41" style:family="table-row">
      <style:table-row-properties style:use-optimal-row-height="true"/>
    </style:style>
    <style:style style:name="Table2.A41" style:family="table-cell">
      <style:table-cell-properties style:vertical-align="top" fo:padding-left="0.071cm" fo:padding-right="0.071cm" fo:border="none"/>
    </style:style>
    <style:style style:name="Table2.B41" style:family="table-cell">
      <style:table-cell-properties style:vertical-align="top" fo:padding-left="0.071cm" fo:padding-right="0.071cm" fo:border="none"/>
    </style:style>
    <style:style style:name="Table2.C41" style:family="table-cell">
      <style:table-cell-properties style:vertical-align="top" fo:padding-left="0.071cm" fo:padding-right="0.071cm" fo:border="none"/>
    </style:style>
    <style:style style:name="Table2.42" style:family="table-row">
      <style:table-row-properties style:use-optimal-row-height="true"/>
    </style:style>
    <style:style style:name="Table2.A42" style:family="table-cell">
      <style:table-cell-properties style:vertical-align="top" fo:padding-left="0.071cm" fo:padding-right="0.071cm" fo:border="none"/>
    </style:style>
    <style:style style:name="Table2.B42" style:family="table-cell">
      <style:table-cell-properties style:vertical-align="top" fo:padding-left="0.071cm" fo:padding-right="0.071cm" fo:border="none"/>
    </style:style>
    <style:style style:name="Table2.C42" style:family="table-cell">
      <style:table-cell-properties style:vertical-align="top" fo:padding-left="0.071cm" fo:padding-right="0.071cm" fo:border="none"/>
    </style:style>
    <style:style style:name="Table2.43" style:family="table-row">
      <style:table-row-properties style:use-optimal-row-height="true"/>
    </style:style>
    <style:style style:name="Table2.A43" style:family="table-cell">
      <style:table-cell-properties style:vertical-align="top" fo:padding-left="0.071cm" fo:padding-right="0.071cm" fo:border="none"/>
    </style:style>
    <style:style style:name="Table2.B43" style:family="table-cell">
      <style:table-cell-properties style:vertical-align="top" fo:padding-left="0.071cm" fo:padding-right="0.071cm" fo:border="none"/>
    </style:style>
    <style:style style:name="Table2.C43" style:family="table-cell">
      <style:table-cell-properties style:vertical-align="top" fo:padding-left="0.071cm" fo:padding-right="0.071cm" fo:border="none"/>
    </style:style>
    <style:style style:name="Table2.44" style:family="table-row">
      <style:table-row-properties style:use-optimal-row-height="true"/>
    </style:style>
    <style:style style:name="Table2.A44" style:family="table-cell">
      <style:table-cell-properties style:vertical-align="top" fo:padding-left="0.071cm" fo:padding-right="0.071cm" fo:border="none"/>
    </style:style>
    <style:style style:name="Table2.B44" style:family="table-cell">
      <style:table-cell-properties style:vertical-align="top" fo:padding-left="0.071cm" fo:padding-right="0.071cm" fo:border="none"/>
    </style:style>
    <style:style style:name="Table2.C44" style:family="table-cell">
      <style:table-cell-properties style:vertical-align="top" fo:padding-left="0.071cm" fo:padding-right="0.071cm" fo:border="none"/>
    </style:style>
    <style:style style:name="Table2.45" style:family="table-row">
      <style:table-row-properties style:use-optimal-row-height="true"/>
    </style:style>
    <style:style style:name="Table2.A45" style:family="table-cell">
      <style:table-cell-properties style:vertical-align="top" fo:padding-left="0.071cm" fo:padding-right="0.071cm" fo:border="none"/>
    </style:style>
    <style:style style:name="Table2.B45" style:family="table-cell">
      <style:table-cell-properties style:vertical-align="top" fo:padding-left="0.071cm" fo:padding-right="0.071cm" fo:border="none"/>
    </style:style>
    <style:style style:name="Table2.C45" style:family="table-cell">
      <style:table-cell-properties style:vertical-align="top" fo:padding-left="0.071cm" fo:padding-right="0.071cm" fo:border="none"/>
    </style:style>
    <style:style style:name="Table2.46" style:family="table-row">
      <style:table-row-properties style:use-optimal-row-height="true"/>
    </style:style>
    <style:style style:name="Table2.A46" style:family="table-cell">
      <style:table-cell-properties style:vertical-align="top" fo:padding-left="0.071cm" fo:padding-right="0.071cm" fo:border="none"/>
    </style:style>
    <style:style style:name="Table2.B46" style:family="table-cell">
      <style:table-cell-properties style:vertical-align="top" fo:padding-left="0.071cm" fo:padding-right="0.071cm" fo:border="none"/>
    </style:style>
    <style:style style:name="Table2.C46" style:family="table-cell">
      <style:table-cell-properties style:vertical-align="top" fo:padding-left="0.071cm" fo:padding-right="0.071cm" fo:border="none"/>
    </style:style>
    <style:style style:name="Table2.47" style:family="table-row">
      <style:table-row-properties style:use-optimal-row-height="true"/>
    </style:style>
    <style:style style:name="Table2.A47" style:family="table-cell">
      <style:table-cell-properties style:vertical-align="top" fo:padding-left="0.071cm" fo:padding-right="0.071cm" fo:border="none"/>
    </style:style>
    <style:style style:name="Table2.B47" style:family="table-cell">
      <style:table-cell-properties style:vertical-align="top" fo:padding-left="0.071cm" fo:padding-right="0.071cm" fo:border="none"/>
    </style:style>
    <style:style style:name="Table2.C47" style:family="table-cell">
      <style:table-cell-properties style:vertical-align="top" fo:padding-left="0.071cm" fo:padding-right="0.071cm" fo:border="none"/>
    </style:style>
    <style:style style:name="Table2.48" style:family="table-row">
      <style:table-row-properties style:use-optimal-row-height="true"/>
    </style:style>
    <style:style style:name="Table2.A48" style:family="table-cell">
      <style:table-cell-properties style:vertical-align="top" fo:padding-left="0.071cm" fo:padding-right="0.071cm" fo:border="none"/>
    </style:style>
    <style:style style:name="Table2.B48" style:family="table-cell">
      <style:table-cell-properties style:vertical-align="top" fo:padding-left="0.071cm" fo:padding-right="0.071cm" fo:border="none"/>
    </style:style>
    <style:style style:name="Table2.C48" style:family="table-cell">
      <style:table-cell-properties style:vertical-align="top" fo:padding-left="0.071cm" fo:padding-right="0.071cm" fo:border="none"/>
    </style:style>
    <style:style style:name="Table2.49" style:family="table-row">
      <style:table-row-properties style:use-optimal-row-height="true"/>
    </style:style>
    <style:style style:name="Table2.A49" style:family="table-cell">
      <style:table-cell-properties style:vertical-align="top" fo:padding-left="0.071cm" fo:padding-right="0.071cm" fo:border="none"/>
    </style:style>
    <style:style style:name="Table2.B49" style:family="table-cell">
      <style:table-cell-properties style:vertical-align="top" fo:padding-left="0.071cm" fo:padding-right="0.071cm" fo:border="none"/>
    </style:style>
    <style:style style:name="Table2.C49" style:family="table-cell">
      <style:table-cell-properties style:vertical-align="top" fo:padding-left="0.071cm" fo:padding-right="0.071cm" fo:border="none"/>
    </style:style>
    <style:style style:name="Table2.50" style:family="table-row">
      <style:table-row-properties style:use-optimal-row-height="true"/>
    </style:style>
    <style:style style:name="Table2.A50" style:family="table-cell">
      <style:table-cell-properties style:vertical-align="top" fo:padding-left="0.071cm" fo:padding-right="0.071cm" fo:border="none"/>
    </style:style>
    <style:style style:name="Table2.B50" style:family="table-cell">
      <style:table-cell-properties style:vertical-align="top" fo:padding-left="0.071cm" fo:padding-right="0.071cm" fo:border="none"/>
    </style:style>
    <style:style style:name="Table2.C50" style:family="table-cell">
      <style:table-cell-properties style:vertical-align="top" fo:padding-left="0.071cm" fo:padding-right="0.071cm" fo:border="none"/>
    </style:style>
    <style:style style:name="Table2.51" style:family="table-row">
      <style:table-row-properties style:use-optimal-row-height="true"/>
    </style:style>
    <style:style style:name="Table2.A51" style:family="table-cell">
      <style:table-cell-properties style:vertical-align="top" fo:padding-left="0.071cm" fo:padding-right="0.071cm" fo:border="none"/>
    </style:style>
    <style:style style:name="Table2.B51" style:family="table-cell">
      <style:table-cell-properties style:vertical-align="top" fo:padding-left="0.071cm" fo:padding-right="0.071cm" fo:border="none"/>
    </style:style>
    <style:style style:name="Table2.C51" style:family="table-cell">
      <style:table-cell-properties style:vertical-align="top" fo:padding-left="0.071cm" fo:padding-right="0.071cm" fo:border="none"/>
    </style:style>
    <style:style style:name="Table2.52" style:family="table-row">
      <style:table-row-properties style:use-optimal-row-height="true"/>
    </style:style>
    <style:style style:name="Table2.A52" style:family="table-cell">
      <style:table-cell-properties style:vertical-align="top" fo:padding-left="0.071cm" fo:padding-right="0.071cm" fo:border="none"/>
    </style:style>
    <style:style style:name="Table2.B52" style:family="table-cell">
      <style:table-cell-properties style:vertical-align="top" fo:padding-left="0.071cm" fo:padding-right="0.071cm" fo:border="none"/>
    </style:style>
    <style:style style:name="Table2.C52" style:family="table-cell">
      <style:table-cell-properties style:vertical-align="top" fo:padding-left="0.071cm" fo:padding-right="0.071cm" fo:border="none"/>
    </style:style>
    <style:style style:name="Table2.53" style:family="table-row">
      <style:table-row-properties style:use-optimal-row-height="true"/>
    </style:style>
    <style:style style:name="Table2.A53" style:family="table-cell">
      <style:table-cell-properties style:vertical-align="top" fo:padding-left="0.071cm" fo:padding-right="0.071cm" fo:border="none"/>
    </style:style>
    <style:style style:name="Table2.B53" style:family="table-cell">
      <style:table-cell-properties style:vertical-align="top" fo:padding-left="0.071cm" fo:padding-right="0.071cm" fo:border="none"/>
    </style:style>
    <style:style style:name="Table2.C53" style:family="table-cell">
      <style:table-cell-properties style:vertical-align="top" fo:padding-left="0.071cm" fo:padding-right="0.071cm" fo:border="none"/>
    </style:style>
    <style:style style:name="Table2.54" style:family="table-row">
      <style:table-row-properties style:use-optimal-row-height="true"/>
    </style:style>
    <style:style style:name="Table2.A54" style:family="table-cell">
      <style:table-cell-properties style:vertical-align="top" fo:padding-left="0.071cm" fo:padding-right="0.071cm" fo:border="none"/>
    </style:style>
    <style:style style:name="Table2.B54" style:family="table-cell">
      <style:table-cell-properties style:vertical-align="top" fo:padding-left="0.071cm" fo:padding-right="0.071cm" fo:border="none"/>
    </style:style>
    <style:style style:name="Table2.C54" style:family="table-cell">
      <style:table-cell-properties style:vertical-align="top" fo:padding-left="0.071cm" fo:padding-right="0.071cm" fo:border="none"/>
    </style:style>
    <style:style style:name="Table2.55" style:family="table-row">
      <style:table-row-properties style:use-optimal-row-height="true"/>
    </style:style>
    <style:style style:name="Table2.A55" style:family="table-cell">
      <style:table-cell-properties style:vertical-align="top" fo:padding-left="0.071cm" fo:padding-right="0.071cm" fo:border="none"/>
    </style:style>
    <style:style style:name="Table2.B55" style:family="table-cell">
      <style:table-cell-properties style:vertical-align="top" fo:padding-left="0.071cm" fo:padding-right="0.071cm" fo:border="none"/>
    </style:style>
    <style:style style:name="Table2.C55" style:family="table-cell">
      <style:table-cell-properties style:vertical-align="top" fo:padding-left="0.071cm" fo:padding-right="0.071cm" fo:border="none"/>
    </style:style>
    <style:style style:name="Table2.56" style:family="table-row">
      <style:table-row-properties style:use-optimal-row-height="true"/>
    </style:style>
    <style:style style:name="Table2.A56" style:family="table-cell">
      <style:table-cell-properties style:vertical-align="top" fo:padding-left="0.071cm" fo:padding-right="0.071cm" fo:border="none"/>
    </style:style>
    <style:style style:name="Table2.B56" style:family="table-cell">
      <style:table-cell-properties style:vertical-align="top" fo:padding-left="0.071cm" fo:padding-right="0.071cm" fo:border="none"/>
    </style:style>
    <style:style style:name="Table2.C56" style:family="table-cell">
      <style:table-cell-properties style:vertical-align="top" fo:padding-left="0.071cm" fo:padding-right="0.071cm" fo:border="none"/>
    </style:style>
    <style:style style:name="Table2.57" style:family="table-row">
      <style:table-row-properties style:use-optimal-row-height="true"/>
    </style:style>
    <style:style style:name="Table2.A57" style:family="table-cell">
      <style:table-cell-properties style:vertical-align="top" fo:padding-left="0.071cm" fo:padding-right="0.071cm" fo:border="none"/>
    </style:style>
    <style:style style:name="Table2.B57" style:family="table-cell">
      <style:table-cell-properties style:vertical-align="top" fo:padding-left="0.071cm" fo:padding-right="0.071cm" fo:border="none"/>
    </style:style>
    <style:style style:name="Table2.C57" style:family="table-cell">
      <style:table-cell-properties style:vertical-align="top" fo:padding-left="0.071cm" fo:padding-right="0.071cm" fo:border="none"/>
    </style:style>
    <style:style style:name="Table2.58" style:family="table-row">
      <style:table-row-properties style:use-optimal-row-height="true"/>
    </style:style>
    <style:style style:name="Table2.A58" style:family="table-cell">
      <style:table-cell-properties style:vertical-align="top" fo:padding-left="0.071cm" fo:padding-right="0.071cm" fo:border="none"/>
    </style:style>
    <style:style style:name="Table2.B58" style:family="table-cell">
      <style:table-cell-properties style:vertical-align="top" fo:padding-left="0.071cm" fo:padding-right="0.071cm" fo:border="none"/>
    </style:style>
    <style:style style:name="Table2.C58" style:family="table-cell">
      <style:table-cell-properties style:vertical-align="top" fo:padding-left="0.071cm" fo:padding-right="0.071cm" fo:border="none"/>
    </style:style>
    <style:style style:name="Table2.59" style:family="table-row">
      <style:table-row-properties style:use-optimal-row-height="true"/>
    </style:style>
    <style:style style:name="Table2.A59" style:family="table-cell">
      <style:table-cell-properties style:vertical-align="top" fo:padding-left="0.071cm" fo:padding-right="0.071cm" fo:border="none"/>
    </style:style>
    <style:style style:name="Table2.B59" style:family="table-cell">
      <style:table-cell-properties style:vertical-align="top" fo:padding-left="0.071cm" fo:padding-right="0.071cm" fo:border="none"/>
    </style:style>
    <style:style style:name="Table2.C59" style:family="table-cell">
      <style:table-cell-properties style:vertical-align="top" fo:padding-left="0.071cm" fo:padding-right="0.071cm" fo:border="none"/>
    </style:style>
    <style:style style:name="Table2.60" style:family="table-row">
      <style:table-row-properties style:use-optimal-row-height="true"/>
    </style:style>
    <style:style style:name="Table2.A60" style:family="table-cell">
      <style:table-cell-properties style:vertical-align="top" fo:padding-left="0.071cm" fo:padding-right="0.071cm" fo:border="none"/>
    </style:style>
    <style:style style:name="Table2.B60" style:family="table-cell">
      <style:table-cell-properties style:vertical-align="top" fo:padding-left="0.071cm" fo:padding-right="0.071cm" fo:border="none"/>
    </style:style>
    <style:style style:name="Table2.C60" style:family="table-cell">
      <style:table-cell-properties style:vertical-align="top" fo:padding-left="0.071cm" fo:padding-right="0.071cm" fo:border="none"/>
    </style:style>
    <style:style style:name="Table2.61" style:family="table-row">
      <style:table-row-properties style:use-optimal-row-height="true"/>
    </style:style>
    <style:style style:name="Table2.A61" style:family="table-cell">
      <style:table-cell-properties style:vertical-align="top" fo:padding-left="0.071cm" fo:padding-right="0.071cm" fo:border="none"/>
    </style:style>
    <style:style style:name="Table2.B61" style:family="table-cell">
      <style:table-cell-properties style:vertical-align="top" fo:padding-left="0.071cm" fo:padding-right="0.071cm" fo:border="none"/>
    </style:style>
    <style:style style:name="Table2.C61" style:family="table-cell">
      <style:table-cell-properties style:vertical-align="top" fo:padding-left="0.071cm" fo:padding-right="0.071cm" fo:border="none"/>
    </style:style>
    <style:style style:name="Table2.62" style:family="table-row">
      <style:table-row-properties style:use-optimal-row-height="true"/>
    </style:style>
    <style:style style:name="Table2.A62" style:family="table-cell">
      <style:table-cell-properties style:vertical-align="top" fo:padding-left="0.071cm" fo:padding-right="0.071cm" fo:border="none"/>
    </style:style>
    <style:style style:name="Table2.B62" style:family="table-cell">
      <style:table-cell-properties style:vertical-align="top" fo:padding-left="0.071cm" fo:padding-right="0.071cm" fo:border="none"/>
    </style:style>
    <style:style style:name="Table2.C62" style:family="table-cell">
      <style:table-cell-properties style:vertical-align="top" fo:padding-left="0.071cm" fo:padding-right="0.071cm" fo:border="none"/>
    </style:style>
    <style:style style:name="Table2.63" style:family="table-row">
      <style:table-row-properties style:use-optimal-row-height="true"/>
    </style:style>
    <style:style style:name="Table2.A63" style:family="table-cell">
      <style:table-cell-properties style:vertical-align="top" fo:padding-left="0.071cm" fo:padding-right="0.071cm" fo:border="none"/>
    </style:style>
    <style:style style:name="Table2.B63" style:family="table-cell">
      <style:table-cell-properties style:vertical-align="top" fo:padding-left="0.071cm" fo:padding-right="0.071cm" fo:border="none"/>
    </style:style>
    <style:style style:name="Table2.C63" style:family="table-cell">
      <style:table-cell-properties style:vertical-align="top" fo:padding-left="0.071cm" fo:padding-right="0.071cm" fo:border="none"/>
    </style:style>
    <style:style style:name="Table2.64" style:family="table-row">
      <style:table-row-properties style:use-optimal-row-height="true"/>
    </style:style>
    <style:style style:name="Table2.A64" style:family="table-cell">
      <style:table-cell-properties style:vertical-align="top" fo:padding-left="0.071cm" fo:padding-right="0.071cm" fo:border="none"/>
    </style:style>
    <style:style style:name="Table2.B64" style:family="table-cell">
      <style:table-cell-properties style:vertical-align="top" fo:padding-left="0.071cm" fo:padding-right="0.071cm" fo:border="none"/>
    </style:style>
    <style:style style:name="Table2.C64" style:family="table-cell">
      <style:table-cell-properties style:vertical-align="top" fo:padding-left="0.071cm" fo:padding-right="0.071cm" fo:border="none"/>
    </style:style>
    <style:style style:name="Table2.65" style:family="table-row">
      <style:table-row-properties style:use-optimal-row-height="true"/>
    </style:style>
    <style:style style:name="Table2.A65" style:family="table-cell">
      <style:table-cell-properties style:vertical-align="top" fo:padding-left="0.071cm" fo:padding-right="0.071cm" fo:border="none"/>
    </style:style>
    <style:style style:name="Table2.B65" style:family="table-cell">
      <style:table-cell-properties style:vertical-align="top" fo:padding-left="0.071cm" fo:padding-right="0.071cm" fo:border="none"/>
    </style:style>
    <style:style style:name="Table2.C65" style:family="table-cell">
      <style:table-cell-properties style:vertical-align="top" fo:padding-left="0.071cm" fo:padding-right="0.071cm" fo:border="none"/>
    </style:style>
    <style:style style:name="Table2.66" style:family="table-row">
      <style:table-row-properties style:use-optimal-row-height="true"/>
    </style:style>
    <style:style style:name="Table2.A66" style:family="table-cell">
      <style:table-cell-properties style:vertical-align="top" fo:padding-left="0.071cm" fo:padding-right="0.071cm" fo:border="none"/>
    </style:style>
    <style:style style:name="Table2.B66" style:family="table-cell">
      <style:table-cell-properties style:vertical-align="top" fo:padding-left="0.071cm" fo:padding-right="0.071cm" fo:border="none"/>
    </style:style>
    <style:style style:name="Table2.C66" style:family="table-cell">
      <style:table-cell-properties style:vertical-align="top" fo:padding-left="0.071cm" fo:padding-right="0.071cm" fo:border="none"/>
    </style:style>
    <style:style style:name="Table2.67" style:family="table-row">
      <style:table-row-properties style:use-optimal-row-height="true"/>
    </style:style>
    <style:style style:name="Table2.A67" style:family="table-cell">
      <style:table-cell-properties style:vertical-align="top" fo:padding-left="0.071cm" fo:padding-right="0.071cm" fo:border="none"/>
    </style:style>
    <style:style style:name="Table2.B67" style:family="table-cell">
      <style:table-cell-properties style:vertical-align="top" fo:padding-left="0.071cm" fo:padding-right="0.071cm" fo:border="none"/>
    </style:style>
    <style:style style:name="Table2.C67" style:family="table-cell">
      <style:table-cell-properties style:vertical-align="top" fo:padding-left="0.071cm" fo:padding-right="0.071cm" fo:border="none"/>
    </style:style>
    <style:style style:name="Table2.68" style:family="table-row">
      <style:table-row-properties style:use-optimal-row-height="true"/>
    </style:style>
    <style:style style:name="Table2.A68" style:family="table-cell">
      <style:table-cell-properties style:vertical-align="top" fo:padding-left="0.071cm" fo:padding-right="0.071cm" fo:border="none"/>
    </style:style>
    <style:style style:name="Table2.B68" style:family="table-cell">
      <style:table-cell-properties style:vertical-align="top" fo:padding-left="0.071cm" fo:padding-right="0.071cm" fo:border="none"/>
    </style:style>
    <style:style style:name="Table2.C68" style:family="table-cell">
      <style:table-cell-properties style:vertical-align="top" fo:padding-left="0.071cm" fo:padding-right="0.071cm" fo:border="none"/>
    </style:style>
    <style:style style:name="Table2.69" style:family="table-row">
      <style:table-row-properties style:use-optimal-row-height="true"/>
    </style:style>
    <style:style style:name="Table2.A69" style:family="table-cell">
      <style:table-cell-properties style:vertical-align="top" fo:padding-left="0.071cm" fo:padding-right="0.071cm" fo:border="none"/>
    </style:style>
    <style:style style:name="Table2.B69" style:family="table-cell">
      <style:table-cell-properties style:vertical-align="top" fo:padding-left="0.071cm" fo:padding-right="0.071cm" fo:border="none"/>
    </style:style>
    <style:style style:name="Table2.C69" style:family="table-cell">
      <style:table-cell-properties style:vertical-align="top" fo:padding-left="0.071cm" fo:padding-right="0.071cm" fo:border="none"/>
    </style:style>
    <style:style style:name="Table2.70" style:family="table-row">
      <style:table-row-properties style:use-optimal-row-height="true"/>
    </style:style>
    <style:style style:name="Table2.A70" style:family="table-cell">
      <style:table-cell-properties style:vertical-align="top" fo:padding-left="0.071cm" fo:padding-right="0.071cm" fo:border="none"/>
    </style:style>
    <style:style style:name="Table2.B70" style:family="table-cell">
      <style:table-cell-properties style:vertical-align="top" fo:padding-left="0.071cm" fo:padding-right="0.071cm" fo:border="none"/>
    </style:style>
    <style:style style:name="Table2.C70" style:family="table-cell">
      <style:table-cell-properties style:vertical-align="top" fo:padding-left="0.071cm" fo:padding-right="0.071cm" fo:border="none"/>
    </style:style>
    <style:style style:name="Table2.71" style:family="table-row">
      <style:table-row-properties style:use-optimal-row-height="true"/>
    </style:style>
    <style:style style:name="Table2.A71" style:family="table-cell">
      <style:table-cell-properties style:vertical-align="top" fo:padding-left="0.071cm" fo:padding-right="0.071cm" fo:border="none"/>
    </style:style>
    <style:style style:name="Table2.B71" style:family="table-cell">
      <style:table-cell-properties style:vertical-align="top" fo:padding-left="0.071cm" fo:padding-right="0.071cm" fo:border="none"/>
    </style:style>
    <style:style style:name="Table2.C71" style:family="table-cell">
      <style:table-cell-properties style:vertical-align="top" fo:padding-left="0.071cm" fo:padding-right="0.071cm" fo:border="none"/>
    </style:style>
    <style:style style:name="Table2.72" style:family="table-row">
      <style:table-row-properties style:use-optimal-row-height="true"/>
    </style:style>
    <style:style style:name="Table2.A72" style:family="table-cell">
      <style:table-cell-properties style:vertical-align="top" fo:padding-left="0.071cm" fo:padding-right="0.071cm" fo:border="none"/>
    </style:style>
    <style:style style:name="Table2.B72" style:family="table-cell">
      <style:table-cell-properties style:vertical-align="top" fo:padding-left="0.071cm" fo:padding-right="0.071cm" fo:border="none"/>
    </style:style>
    <style:style style:name="Table2.C72" style:family="table-cell">
      <style:table-cell-properties style:vertical-align="top" fo:padding-left="0.071cm" fo:padding-right="0.071cm" fo:border="none"/>
    </style:style>
    <style:style style:name="Table2.73" style:family="table-row">
      <style:table-row-properties style:use-optimal-row-height="true"/>
    </style:style>
    <style:style style:name="Table2.A73" style:family="table-cell">
      <style:table-cell-properties style:vertical-align="top" fo:padding-left="0.071cm" fo:padding-right="0.071cm" fo:border="none"/>
    </style:style>
    <style:style style:name="Table2.B73" style:family="table-cell">
      <style:table-cell-properties style:vertical-align="top" fo:padding-left="0.071cm" fo:padding-right="0.071cm" fo:border="none"/>
    </style:style>
    <style:style style:name="Table2.C73" style:family="table-cell">
      <style:table-cell-properties style:vertical-align="top" fo:padding-left="0.071cm" fo:padding-right="0.071cm" fo:border="none"/>
    </style:style>
    <style:style style:name="Table2.74" style:family="table-row">
      <style:table-row-properties style:use-optimal-row-height="true"/>
    </style:style>
    <style:style style:name="Table2.A74" style:family="table-cell">
      <style:table-cell-properties style:vertical-align="top" fo:padding-left="0.071cm" fo:padding-right="0.071cm" fo:border="none"/>
    </style:style>
    <style:style style:name="Table2.B74" style:family="table-cell">
      <style:table-cell-properties style:vertical-align="top" fo:padding-left="0.071cm" fo:padding-right="0.071cm" fo:border="none"/>
    </style:style>
    <style:style style:name="Table2.C74" style:family="table-cell">
      <style:table-cell-properties style:vertical-align="top" fo:padding-left="0.071cm" fo:padding-right="0.071cm" fo:border="none"/>
    </style:style>
    <style:style style:name="Table2.75" style:family="table-row">
      <style:table-row-properties style:use-optimal-row-height="true"/>
    </style:style>
    <style:style style:name="Table2.A75" style:family="table-cell">
      <style:table-cell-properties style:vertical-align="top" fo:padding-left="0.071cm" fo:padding-right="0.071cm" fo:border="none"/>
    </style:style>
    <style:style style:name="Table2.B75" style:family="table-cell">
      <style:table-cell-properties style:vertical-align="top" fo:padding-left="0.071cm" fo:padding-right="0.071cm" fo:border="none"/>
    </style:style>
    <style:style style:name="Table2.C75" style:family="table-cell">
      <style:table-cell-properties style:vertical-align="top" fo:padding-left="0.071cm" fo:padding-right="0.071cm" fo:border="none"/>
    </style:style>
    <style:style style:name="Table2.76" style:family="table-row">
      <style:table-row-properties style:use-optimal-row-height="true"/>
    </style:style>
    <style:style style:name="Table2.A76" style:family="table-cell">
      <style:table-cell-properties style:vertical-align="top" fo:padding-left="0.071cm" fo:padding-right="0.071cm" fo:border="none"/>
    </style:style>
    <style:style style:name="Table2.B76" style:family="table-cell">
      <style:table-cell-properties style:vertical-align="top" fo:padding-left="0.071cm" fo:padding-right="0.071cm" fo:border="none"/>
    </style:style>
    <style:style style:name="Table2.C76" style:family="table-cell">
      <style:table-cell-properties style:vertical-align="top" fo:padding-left="0.071cm" fo:padding-right="0.071cm" fo:border="none"/>
    </style:style>
    <style:style style:name="Table2.77" style:family="table-row">
      <style:table-row-properties style:use-optimal-row-height="true"/>
    </style:style>
    <style:style style:name="Table2.A77" style:family="table-cell">
      <style:table-cell-properties style:vertical-align="top" fo:padding-left="0.071cm" fo:padding-right="0.071cm" fo:border="none"/>
    </style:style>
    <style:style style:name="Table2.B77" style:family="table-cell">
      <style:table-cell-properties style:vertical-align="top" fo:padding-left="0.071cm" fo:padding-right="0.071cm" fo:border="none"/>
    </style:style>
    <style:style style:name="Table2.C77" style:family="table-cell">
      <style:table-cell-properties style:vertical-align="top" fo:padding-left="0.071cm" fo:padding-right="0.071cm" fo:border="none"/>
    </style:style>
    <style:style style:name="Table2.78" style:family="table-row">
      <style:table-row-properties style:use-optimal-row-height="true"/>
    </style:style>
    <style:style style:name="Table2.A78" style:family="table-cell">
      <style:table-cell-properties style:vertical-align="top" fo:padding-left="0.071cm" fo:padding-right="0.071cm" fo:border="none"/>
    </style:style>
    <style:style style:name="Table2.B78" style:family="table-cell">
      <style:table-cell-properties style:vertical-align="top" fo:padding-left="0.071cm" fo:padding-right="0.071cm" fo:border="none"/>
    </style:style>
    <style:style style:name="Table2.C78" style:family="table-cell">
      <style:table-cell-properties style:vertical-align="top" fo:padding-left="0.071cm" fo:padding-right="0.071cm" fo:border="none"/>
    </style:style>
    <style:style style:name="Table2.79" style:family="table-row">
      <style:table-row-properties style:use-optimal-row-height="true"/>
    </style:style>
    <style:style style:name="Table2.A79" style:family="table-cell">
      <style:table-cell-properties style:vertical-align="top" fo:padding-left="0.071cm" fo:padding-right="0.071cm" fo:border="none"/>
    </style:style>
    <style:style style:name="Table2.B79" style:family="table-cell">
      <style:table-cell-properties style:vertical-align="top" fo:padding-left="0.071cm" fo:padding-right="0.071cm" fo:border="none"/>
    </style:style>
    <style:style style:name="Table2.C79" style:family="table-cell">
      <style:table-cell-properties style:vertical-align="top" fo:padding-left="0.071cm" fo:padding-right="0.071cm" fo:border="none"/>
    </style:style>
    <style:style style:name="Table2.80" style:family="table-row">
      <style:table-row-properties style:use-optimal-row-height="true"/>
    </style:style>
    <style:style style:name="Table2.A80" style:family="table-cell">
      <style:table-cell-properties style:vertical-align="top" fo:padding-left="0.071cm" fo:padding-right="0.071cm" fo:border="none"/>
    </style:style>
    <style:style style:name="Table2.B80" style:family="table-cell">
      <style:table-cell-properties style:vertical-align="top" fo:padding-left="0.071cm" fo:padding-right="0.071cm" fo:border="none"/>
    </style:style>
    <style:style style:name="Table2.C80" style:family="table-cell">
      <style:table-cell-properties style:vertical-align="top" fo:padding-left="0.071cm" fo:padding-right="0.071cm" fo:border="none"/>
    </style:style>
    <style:style style:name="Table2.81" style:family="table-row">
      <style:table-row-properties style:use-optimal-row-height="true"/>
    </style:style>
    <style:style style:name="Table2.A81" style:family="table-cell">
      <style:table-cell-properties style:vertical-align="top" fo:padding-left="0.071cm" fo:padding-right="0.071cm" fo:border="none"/>
    </style:style>
    <style:style style:name="Table2.B81" style:family="table-cell">
      <style:table-cell-properties style:vertical-align="top" fo:padding-left="0.071cm" fo:padding-right="0.071cm" fo:border="none"/>
    </style:style>
    <style:style style:name="Table2.C81" style:family="table-cell">
      <style:table-cell-properties style:vertical-align="top" fo:padding-left="0.071cm" fo:padding-right="0.071cm" fo:border="none"/>
    </style:style>
    <style:style style:name="Table2.82" style:family="table-row">
      <style:table-row-properties style:use-optimal-row-height="true"/>
    </style:style>
    <style:style style:name="Table2.A82" style:family="table-cell">
      <style:table-cell-properties style:vertical-align="top" fo:padding-left="0.071cm" fo:padding-right="0.071cm" fo:border="none"/>
    </style:style>
    <style:style style:name="Table2.B82" style:family="table-cell">
      <style:table-cell-properties style:vertical-align="top" fo:padding-left="0.071cm" fo:padding-right="0.071cm" fo:border="none"/>
    </style:style>
    <style:style style:name="Table2.C82" style:family="table-cell">
      <style:table-cell-properties style:vertical-align="top" fo:padding-left="0.071cm" fo:padding-right="0.071cm" fo:border="none"/>
    </style:style>
    <style:style style:name="Table2.83" style:family="table-row">
      <style:table-row-properties style:use-optimal-row-height="true"/>
    </style:style>
    <style:style style:name="Table2.A83" style:family="table-cell">
      <style:table-cell-properties style:vertical-align="top" fo:padding-left="0.071cm" fo:padding-right="0.071cm" fo:border="none"/>
    </style:style>
    <style:style style:name="Table2.B83" style:family="table-cell">
      <style:table-cell-properties style:vertical-align="top" fo:padding-left="0.071cm" fo:padding-right="0.071cm" fo:border="none"/>
    </style:style>
    <style:style style:name="Table2.C83" style:family="table-cell">
      <style:table-cell-properties style:vertical-align="top" fo:padding-left="0.071cm" fo:padding-right="0.071cm" fo:border="none"/>
    </style:style>
    <style:style style:name="Table2.84" style:family="table-row">
      <style:table-row-properties style:use-optimal-row-height="true"/>
    </style:style>
    <style:style style:name="Table2.A84" style:family="table-cell">
      <style:table-cell-properties style:vertical-align="top" fo:padding-left="0.071cm" fo:padding-right="0.071cm" fo:border="none"/>
    </style:style>
    <style:style style:name="Table2.B84" style:family="table-cell">
      <style:table-cell-properties style:vertical-align="top" fo:padding-left="0.071cm" fo:padding-right="0.071cm" fo:border="none"/>
    </style:style>
    <style:style style:name="Table2.C84" style:family="table-cell">
      <style:table-cell-properties style:vertical-align="top" fo:padding-left="0.071cm" fo:padding-right="0.071cm" fo:border="none"/>
    </style:style>
    <style:style style:name="Table2.85" style:family="table-row">
      <style:table-row-properties style:use-optimal-row-height="true"/>
    </style:style>
    <style:style style:name="Table2.A85" style:family="table-cell">
      <style:table-cell-properties style:vertical-align="top" fo:padding-left="0.071cm" fo:padding-right="0.071cm" fo:border="none"/>
    </style:style>
    <style:style style:name="Table2.B85" style:family="table-cell">
      <style:table-cell-properties style:vertical-align="top" fo:padding-left="0.071cm" fo:padding-right="0.071cm" fo:border="none"/>
    </style:style>
    <style:style style:name="Table2.C85" style:family="table-cell">
      <style:table-cell-properties style:vertical-align="top" fo:padding-left="0.071cm" fo:padding-right="0.071cm" fo:border="none"/>
    </style:style>
    <style:style style:name="Table2.86" style:family="table-row">
      <style:table-row-properties style:use-optimal-row-height="true"/>
    </style:style>
    <style:style style:name="Table2.A86" style:family="table-cell">
      <style:table-cell-properties style:vertical-align="top" fo:padding-left="0.071cm" fo:padding-right="0.071cm" fo:border="none"/>
    </style:style>
    <style:style style:name="Table2.B86" style:family="table-cell">
      <style:table-cell-properties style:vertical-align="top" fo:padding-left="0.071cm" fo:padding-right="0.071cm" fo:border="none"/>
    </style:style>
    <style:style style:name="Table2.C86" style:family="table-cell">
      <style:table-cell-properties style:vertical-align="top" fo:padding-left="0.071cm" fo:padding-right="0.071cm" fo:border="none"/>
    </style:style>
    <style:style style:name="Table2.87" style:family="table-row">
      <style:table-row-properties style:use-optimal-row-height="true"/>
    </style:style>
    <style:style style:name="Table2.A87" style:family="table-cell">
      <style:table-cell-properties style:vertical-align="top" fo:padding-left="0.071cm" fo:padding-right="0.071cm" fo:border="none"/>
    </style:style>
    <style:style style:name="Table2.B87" style:family="table-cell">
      <style:table-cell-properties style:vertical-align="top" fo:padding-left="0.071cm" fo:padding-right="0.071cm" fo:border="none"/>
    </style:style>
    <style:style style:name="Table2.C87" style:family="table-cell">
      <style:table-cell-properties style:vertical-align="top" fo:padding-left="0.071cm" fo:padding-right="0.071cm" fo:border="none"/>
    </style:style>
    <style:style style:name="Table2.88" style:family="table-row">
      <style:table-row-properties style:use-optimal-row-height="true"/>
    </style:style>
    <style:style style:name="Table2.A88" style:family="table-cell">
      <style:table-cell-properties style:vertical-align="top" fo:padding-left="0.071cm" fo:padding-right="0.071cm" fo:border="none"/>
    </style:style>
    <style:style style:name="Table2.B88" style:family="table-cell">
      <style:table-cell-properties style:vertical-align="top" fo:padding-left="0.071cm" fo:padding-right="0.071cm" fo:border="none"/>
    </style:style>
    <style:style style:name="Table2.C88" style:family="table-cell">
      <style:table-cell-properties style:vertical-align="top" fo:padding-left="0.071cm" fo:padding-right="0.071cm" fo:border="none"/>
    </style:style>
    <style:style style:name="Table2.89" style:family="table-row">
      <style:table-row-properties style:use-optimal-row-height="true"/>
    </style:style>
    <style:style style:name="Table2.A89" style:family="table-cell">
      <style:table-cell-properties style:vertical-align="top" fo:padding-left="0.071cm" fo:padding-right="0.071cm" fo:border="none"/>
    </style:style>
    <style:style style:name="Table2.B89" style:family="table-cell">
      <style:table-cell-properties style:vertical-align="top" fo:padding-left="0.071cm" fo:padding-right="0.071cm" fo:border="none"/>
    </style:style>
    <style:style style:name="Table2.C89" style:family="table-cell">
      <style:table-cell-properties style:vertical-align="top" fo:padding-left="0.071cm" fo:padding-right="0.071cm" fo:border="none"/>
    </style:style>
    <style:style style:name="Table2.90" style:family="table-row">
      <style:table-row-properties style:use-optimal-row-height="true"/>
    </style:style>
    <style:style style:name="Table2.A90" style:family="table-cell">
      <style:table-cell-properties style:vertical-align="top" fo:padding-left="0.071cm" fo:padding-right="0.071cm" fo:border="none"/>
    </style:style>
    <style:style style:name="Table2.B90" style:family="table-cell">
      <style:table-cell-properties style:vertical-align="top" fo:padding-left="0.071cm" fo:padding-right="0.071cm" fo:border="none"/>
    </style:style>
    <style:style style:name="Table2.C90" style:family="table-cell">
      <style:table-cell-properties style:vertical-align="top" fo:padding-left="0.071cm" fo:padding-right="0.071cm" fo:border="none"/>
    </style:style>
    <style:style style:name="Table2.91" style:family="table-row">
      <style:table-row-properties style:use-optimal-row-height="true"/>
    </style:style>
    <style:style style:name="Table2.A91" style:family="table-cell">
      <style:table-cell-properties style:vertical-align="top" fo:padding-left="0.071cm" fo:padding-right="0.071cm" fo:border="none"/>
    </style:style>
    <style:style style:name="Table2.B91" style:family="table-cell">
      <style:table-cell-properties style:vertical-align="top" fo:padding-left="0.071cm" fo:padding-right="0.071cm" fo:border="none"/>
    </style:style>
    <style:style style:name="Table2.C91" style:family="table-cell">
      <style:table-cell-properties style:vertical-align="top" fo:padding-left="0.071cm" fo:padding-right="0.071cm" fo:border="none"/>
    </style:style>
    <style:style style:name="Table2.92" style:family="table-row">
      <style:table-row-properties style:use-optimal-row-height="true"/>
    </style:style>
    <style:style style:name="Table2.A92" style:family="table-cell">
      <style:table-cell-properties style:vertical-align="top" fo:padding-left="0.071cm" fo:padding-right="0.071cm" fo:border="none"/>
    </style:style>
    <style:style style:name="Table2.B92" style:family="table-cell">
      <style:table-cell-properties style:vertical-align="top" fo:padding-left="0.071cm" fo:padding-right="0.071cm" fo:border="none"/>
    </style:style>
    <style:style style:name="Table2.C92" style:family="table-cell">
      <style:table-cell-properties style:vertical-align="top" fo:padding-left="0.071cm" fo:padding-right="0.071cm" fo:border="none"/>
    </style:style>
    <style:style style:name="Table2.93" style:family="table-row">
      <style:table-row-properties style:use-optimal-row-height="true"/>
    </style:style>
    <style:style style:name="Table2.A93" style:family="table-cell">
      <style:table-cell-properties style:vertical-align="top" fo:padding-left="0.071cm" fo:padding-right="0.071cm" fo:border="none"/>
    </style:style>
    <style:style style:name="Table2.B93" style:family="table-cell">
      <style:table-cell-properties style:vertical-align="top" fo:padding-left="0.071cm" fo:padding-right="0.071cm" fo:border="none"/>
    </style:style>
    <style:style style:name="Table2.C93" style:family="table-cell">
      <style:table-cell-properties style:vertical-align="top" fo:padding-left="0.071cm" fo:padding-right="0.071cm" fo:border="none"/>
    </style:style>
    <style:style style:name="Table2.94" style:family="table-row">
      <style:table-row-properties style:use-optimal-row-height="true"/>
    </style:style>
    <style:style style:name="Table2.A94" style:family="table-cell">
      <style:table-cell-properties style:vertical-align="top" fo:padding-left="0.071cm" fo:padding-right="0.071cm" fo:border="none"/>
    </style:style>
    <style:style style:name="Table2.B94" style:family="table-cell">
      <style:table-cell-properties style:vertical-align="top" fo:padding-left="0.071cm" fo:padding-right="0.071cm" fo:border="none"/>
    </style:style>
    <style:style style:name="Table2.C94" style:family="table-cell">
      <style:table-cell-properties style:vertical-align="top" fo:padding-left="0.071cm" fo:padding-right="0.071cm" fo:border="none"/>
    </style:style>
    <style:style style:name="Table2.95" style:family="table-row">
      <style:table-row-properties style:use-optimal-row-height="true"/>
    </style:style>
    <style:style style:name="Table2.A95" style:family="table-cell">
      <style:table-cell-properties style:vertical-align="top" fo:padding-left="0.071cm" fo:padding-right="0.071cm" fo:border="none"/>
    </style:style>
    <style:style style:name="Table2.B95" style:family="table-cell">
      <style:table-cell-properties style:vertical-align="top" fo:padding-left="0.071cm" fo:padding-right="0.071cm" fo:border="none"/>
    </style:style>
    <style:style style:name="Table2.C95" style:family="table-cell">
      <style:table-cell-properties style:vertical-align="top" fo:padding-left="0.071cm" fo:padding-right="0.071cm" fo:border="none"/>
    </style:style>
    <style:style style:name="Table2.96" style:family="table-row">
      <style:table-row-properties style:use-optimal-row-height="true"/>
    </style:style>
    <style:style style:name="Table2.A96" style:family="table-cell">
      <style:table-cell-properties style:vertical-align="top" fo:padding-left="0.071cm" fo:padding-right="0.071cm" fo:border="none"/>
    </style:style>
    <style:style style:name="Table2.B96" style:family="table-cell">
      <style:table-cell-properties style:vertical-align="top" fo:padding-left="0.071cm" fo:padding-right="0.071cm" fo:border="none"/>
    </style:style>
    <style:style style:name="Table2.C96" style:family="table-cell">
      <style:table-cell-properties style:vertical-align="top" fo:padding-left="0.071cm" fo:padding-right="0.071cm" fo:border="none"/>
    </style:style>
    <style:style style:name="Table2.97" style:family="table-row">
      <style:table-row-properties style:use-optimal-row-height="true"/>
    </style:style>
    <style:style style:name="Table2.A97" style:family="table-cell">
      <style:table-cell-properties style:vertical-align="top" fo:padding-left="0.071cm" fo:padding-right="0.071cm" fo:border="none"/>
    </style:style>
    <style:style style:name="Table2.B97" style:family="table-cell">
      <style:table-cell-properties style:vertical-align="top" fo:padding-left="0.071cm" fo:padding-right="0.071cm" fo:border="none"/>
    </style:style>
    <style:style style:name="Table2.C97" style:family="table-cell">
      <style:table-cell-properties style:vertical-align="top" fo:padding-left="0.071cm" fo:padding-right="0.071cm" fo:border="none"/>
    </style:style>
    <style:style style:name="Table2.98" style:family="table-row">
      <style:table-row-properties style:use-optimal-row-height="true"/>
    </style:style>
    <style:style style:name="Table2.A98" style:family="table-cell">
      <style:table-cell-properties style:vertical-align="top" fo:padding-left="0.071cm" fo:padding-right="0.071cm" fo:border="none"/>
    </style:style>
    <style:style style:name="Table2.B98" style:family="table-cell">
      <style:table-cell-properties style:vertical-align="top" fo:padding-left="0.071cm" fo:padding-right="0.071cm" fo:border="none"/>
    </style:style>
    <style:style style:name="Table2.C98" style:family="table-cell">
      <style:table-cell-properties style:vertical-align="top" fo:padding-left="0.071cm" fo:padding-right="0.071cm" fo:border="none"/>
    </style:style>
    <style:style style:name="Table2.99" style:family="table-row">
      <style:table-row-properties style:use-optimal-row-height="true"/>
    </style:style>
    <style:style style:name="Table2.A99" style:family="table-cell">
      <style:table-cell-properties style:vertical-align="top" fo:padding-left="0.071cm" fo:padding-right="0.071cm" fo:border="none"/>
    </style:style>
    <style:style style:name="Table2.B99" style:family="table-cell">
      <style:table-cell-properties style:vertical-align="top" fo:padding-left="0.071cm" fo:padding-right="0.071cm" fo:border="none"/>
    </style:style>
    <style:style style:name="Table2.C99" style:family="table-cell">
      <style:table-cell-properties style:vertical-align="top" fo:padding-left="0.071cm" fo:padding-right="0.071cm" fo:border="none"/>
    </style:style>
    <style:style style:name="Table2.100" style:family="table-row">
      <style:table-row-properties style:use-optimal-row-height="true"/>
    </style:style>
    <style:style style:name="Table2.A100" style:family="table-cell">
      <style:table-cell-properties style:vertical-align="top" fo:padding-left="0.071cm" fo:padding-right="0.071cm" fo:border="none"/>
    </style:style>
    <style:style style:name="Table2.B100" style:family="table-cell">
      <style:table-cell-properties style:vertical-align="top" fo:padding-left="0.071cm" fo:padding-right="0.071cm" fo:border="none"/>
    </style:style>
    <style:style style:name="Table2.C100" style:family="table-cell">
      <style:table-cell-properties style:vertical-align="top" fo:padding-left="0.071cm" fo:padding-right="0.071cm" fo:border="none"/>
    </style:style>
    <style:style style:name="Table2.101" style:family="table-row">
      <style:table-row-properties style:use-optimal-row-height="true"/>
    </style:style>
    <style:style style:name="Table2.A101" style:family="table-cell">
      <style:table-cell-properties style:vertical-align="top" fo:padding-left="0.071cm" fo:padding-right="0.071cm" fo:border="none"/>
    </style:style>
    <style:style style:name="Table2.B101" style:family="table-cell">
      <style:table-cell-properties style:vertical-align="top" fo:padding-left="0.071cm" fo:padding-right="0.071cm" fo:border="none"/>
    </style:style>
    <style:style style:name="Table2.C101" style:family="table-cell">
      <style:table-cell-properties style:vertical-align="top" fo:padding-left="0.071cm" fo:padding-right="0.071cm" fo:border="none"/>
    </style:style>
    <style:style style:name="Table2.102" style:family="table-row">
      <style:table-row-properties style:use-optimal-row-height="true"/>
    </style:style>
    <style:style style:name="Table2.A102" style:family="table-cell">
      <style:table-cell-properties style:vertical-align="top" fo:padding-left="0.071cm" fo:padding-right="0.071cm" fo:border="none"/>
    </style:style>
    <style:style style:name="Table2.B102" style:family="table-cell">
      <style:table-cell-properties style:vertical-align="top" fo:padding-left="0.071cm" fo:padding-right="0.071cm" fo:border="none"/>
    </style:style>
    <style:style style:name="Table2.C102" style:family="table-cell">
      <style:table-cell-properties style:vertical-align="top" fo:padding-left="0.071cm" fo:padding-right="0.071cm" fo:border="none"/>
    </style:style>
    <style:style style:name="Table2.103" style:family="table-row">
      <style:table-row-properties style:use-optimal-row-height="true"/>
    </style:style>
    <style:style style:name="Table2.A103" style:family="table-cell">
      <style:table-cell-properties style:vertical-align="top" fo:padding-left="0.071cm" fo:padding-right="0.071cm" fo:border="none"/>
    </style:style>
    <style:style style:name="Table2.B103" style:family="table-cell">
      <style:table-cell-properties style:vertical-align="top" fo:padding-left="0.071cm" fo:padding-right="0.071cm" fo:border="none"/>
    </style:style>
    <style:style style:name="Table2.C103" style:family="table-cell">
      <style:table-cell-properties style:vertical-align="top" fo:padding-left="0.071cm" fo:padding-right="0.071cm" fo:border="none"/>
    </style:style>
    <style:style style:name="Table2.104" style:family="table-row">
      <style:table-row-properties style:use-optimal-row-height="true"/>
    </style:style>
    <style:style style:name="Table2.A104" style:family="table-cell">
      <style:table-cell-properties style:vertical-align="top" fo:padding-left="0.071cm" fo:padding-right="0.071cm" fo:border="none"/>
    </style:style>
    <style:style style:name="Table2.B104" style:family="table-cell">
      <style:table-cell-properties style:vertical-align="top" fo:padding-left="0.071cm" fo:padding-right="0.071cm" fo:border="none"/>
    </style:style>
    <style:style style:name="Table2.C104" style:family="table-cell">
      <style:table-cell-properties style:vertical-align="top" fo:padding-left="0.071cm" fo:padding-right="0.071cm" fo:border="none"/>
    </style:style>
    <style:style style:name="Table2.105" style:family="table-row">
      <style:table-row-properties style:use-optimal-row-height="true"/>
    </style:style>
    <style:style style:name="Table2.A105" style:family="table-cell">
      <style:table-cell-properties style:vertical-align="top" fo:padding-left="0.071cm" fo:padding-right="0.071cm" fo:border="none"/>
    </style:style>
    <style:style style:name="Table2.B105" style:family="table-cell">
      <style:table-cell-properties style:vertical-align="top" fo:padding-left="0.071cm" fo:padding-right="0.071cm" fo:border="none"/>
    </style:style>
    <style:style style:name="Table2.C105" style:family="table-cell">
      <style:table-cell-properties style:vertical-align="top" fo:padding-left="0.071cm" fo:padding-right="0.071cm" fo:border="none"/>
    </style:style>
    <style:style style:name="Table2.106" style:family="table-row">
      <style:table-row-properties style:use-optimal-row-height="true"/>
    </style:style>
    <style:style style:name="Table2.A106" style:family="table-cell">
      <style:table-cell-properties style:vertical-align="top" fo:padding-left="0.071cm" fo:padding-right="0.071cm" fo:border="none"/>
    </style:style>
    <style:style style:name="Table2.B106" style:family="table-cell">
      <style:table-cell-properties style:vertical-align="top" fo:padding-left="0.071cm" fo:padding-right="0.071cm" fo:border="none"/>
    </style:style>
    <style:style style:name="Table2.C106" style:family="table-cell">
      <style:table-cell-properties style:vertical-align="top" fo:padding-left="0.071cm" fo:padding-right="0.071cm" fo:border="none"/>
    </style:style>
    <style:style style:name="Table2.107" style:family="table-row">
      <style:table-row-properties style:use-optimal-row-height="true"/>
    </style:style>
    <style:style style:name="Table2.A107" style:family="table-cell">
      <style:table-cell-properties style:vertical-align="top" fo:padding-left="0.071cm" fo:padding-right="0.071cm" fo:border="none"/>
    </style:style>
    <style:style style:name="Table2.B107" style:family="table-cell">
      <style:table-cell-properties style:vertical-align="top" fo:padding-left="0.071cm" fo:padding-right="0.071cm" fo:border="none"/>
    </style:style>
    <style:style style:name="Table2.C107" style:family="table-cell">
      <style:table-cell-properties style:vertical-align="top" fo:padding-left="0.071cm" fo:padding-right="0.071cm" fo:border="none"/>
    </style:style>
    <style:style style:name="Table2.108" style:family="table-row">
      <style:table-row-properties style:use-optimal-row-height="true"/>
    </style:style>
    <style:style style:name="Table2.A108" style:family="table-cell">
      <style:table-cell-properties style:vertical-align="top" fo:padding-left="0.071cm" fo:padding-right="0.071cm" fo:border="none"/>
    </style:style>
    <style:style style:name="Table2.B108" style:family="table-cell">
      <style:table-cell-properties style:vertical-align="top" fo:padding-left="0.071cm" fo:padding-right="0.071cm" fo:border="none"/>
    </style:style>
    <style:style style:name="Table2.C108" style:family="table-cell">
      <style:table-cell-properties style:vertical-align="top" fo:padding-left="0.071cm" fo:padding-right="0.071cm" fo:border="none"/>
    </style:style>
    <style:style style:name="Table2.109" style:family="table-row">
      <style:table-row-properties style:use-optimal-row-height="true"/>
    </style:style>
    <style:style style:name="Table2.A109" style:family="table-cell">
      <style:table-cell-properties style:vertical-align="top" fo:padding-left="0.071cm" fo:padding-right="0.071cm" fo:border="none"/>
    </style:style>
    <style:style style:name="Table2.B109" style:family="table-cell">
      <style:table-cell-properties style:vertical-align="top" fo:padding-left="0.071cm" fo:padding-right="0.071cm" fo:border="none"/>
    </style:style>
    <style:style style:name="Table2.C109" style:family="table-cell">
      <style:table-cell-properties style:vertical-align="top" fo:padding-left="0.071cm" fo:padding-right="0.071cm" fo:border="none"/>
    </style:style>
    <style:style style:name="Table2.110" style:family="table-row">
      <style:table-row-properties style:use-optimal-row-height="true"/>
    </style:style>
    <style:style style:name="Table2.A110" style:family="table-cell">
      <style:table-cell-properties style:vertical-align="top" fo:padding-left="0.071cm" fo:padding-right="0.071cm" fo:border="none"/>
    </style:style>
    <style:style style:name="Table2.B110" style:family="table-cell">
      <style:table-cell-properties style:vertical-align="top" fo:padding-left="0.071cm" fo:padding-right="0.071cm" fo:border="none"/>
    </style:style>
    <style:style style:name="Table2.C110" style:family="table-cell">
      <style:table-cell-properties style:vertical-align="top" fo:padding-left="0.071cm" fo:padding-right="0.071cm" fo:border="none"/>
    </style:style>
    <style:style style:name="Table2.111" style:family="table-row">
      <style:table-row-properties style:use-optimal-row-height="true"/>
    </style:style>
    <style:style style:name="Table2.A111" style:family="table-cell">
      <style:table-cell-properties style:vertical-align="top" fo:padding-left="0.071cm" fo:padding-right="0.071cm" fo:border="none"/>
    </style:style>
    <style:style style:name="Table2.B111" style:family="table-cell">
      <style:table-cell-properties style:vertical-align="top" fo:padding-left="0.071cm" fo:padding-right="0.071cm" fo:border="none"/>
    </style:style>
    <style:style style:name="Table2.C111" style:family="table-cell">
      <style:table-cell-properties style:vertical-align="top" fo:padding-left="0.071cm" fo:padding-right="0.071cm" fo:border="none"/>
    </style:style>
    <style:style style:name="Table2.112" style:family="table-row">
      <style:table-row-properties style:use-optimal-row-height="true"/>
    </style:style>
    <style:style style:name="Table2.A112" style:family="table-cell">
      <style:table-cell-properties style:vertical-align="top" fo:padding-left="0.071cm" fo:padding-right="0.071cm" fo:border="none"/>
    </style:style>
    <style:style style:name="Table2.B112" style:family="table-cell">
      <style:table-cell-properties style:vertical-align="top" fo:padding-left="0.071cm" fo:padding-right="0.071cm" fo:border="none"/>
    </style:style>
    <style:style style:name="Table2.C112" style:family="table-cell">
      <style:table-cell-properties style:vertical-align="top" fo:padding-left="0.071cm" fo:padding-right="0.071cm" fo:border="none"/>
    </style:style>
    <style:style style:name="Table2.113" style:family="table-row">
      <style:table-row-properties style:use-optimal-row-height="true"/>
    </style:style>
    <style:style style:name="Table2.A113" style:family="table-cell">
      <style:table-cell-properties style:vertical-align="top" fo:padding-left="0.071cm" fo:padding-right="0.071cm" fo:border="none"/>
    </style:style>
    <style:style style:name="Table2.B113" style:family="table-cell">
      <style:table-cell-properties style:vertical-align="top" fo:padding-left="0.071cm" fo:padding-right="0.071cm" fo:border="none"/>
    </style:style>
    <style:style style:name="Table2.C113" style:family="table-cell">
      <style:table-cell-properties style:vertical-align="top" fo:padding-left="0.071cm" fo:padding-right="0.071cm" fo:border="none"/>
    </style:style>
    <style:style style:name="Table2.114" style:family="table-row">
      <style:table-row-properties style:use-optimal-row-height="true"/>
    </style:style>
    <style:style style:name="Table2.A114" style:family="table-cell">
      <style:table-cell-properties style:vertical-align="top" fo:padding-left="0.071cm" fo:padding-right="0.071cm" fo:border="none"/>
    </style:style>
    <style:style style:name="Table2.B114" style:family="table-cell">
      <style:table-cell-properties style:vertical-align="top" fo:padding-left="0.071cm" fo:padding-right="0.071cm" fo:border="none"/>
    </style:style>
    <style:style style:name="Table2.C114" style:family="table-cell">
      <style:table-cell-properties style:vertical-align="top" fo:padding-left="0.071cm" fo:padding-right="0.071cm" fo:border="none"/>
    </style:style>
    <style:style style:name="Table2.115" style:family="table-row">
      <style:table-row-properties style:use-optimal-row-height="true"/>
    </style:style>
    <style:style style:name="Table2.A115" style:family="table-cell">
      <style:table-cell-properties style:vertical-align="top" fo:padding-left="0.071cm" fo:padding-right="0.071cm" fo:border="none"/>
    </style:style>
    <style:style style:name="Table2.B115" style:family="table-cell">
      <style:table-cell-properties style:vertical-align="top" fo:padding-left="0.071cm" fo:padding-right="0.071cm" fo:border="none"/>
    </style:style>
    <style:style style:name="Table2.C115" style:family="table-cell">
      <style:table-cell-properties style:vertical-align="top" fo:padding-left="0.071cm" fo:padding-right="0.071cm" fo:border="none"/>
    </style:style>
    <style:style style:name="Table2.116" style:family="table-row">
      <style:table-row-properties style:use-optimal-row-height="true"/>
    </style:style>
    <style:style style:name="Table2.A116" style:family="table-cell">
      <style:table-cell-properties style:vertical-align="top" fo:padding-left="0.071cm" fo:padding-right="0.071cm" fo:border="none"/>
    </style:style>
    <style:style style:name="Table2.B116" style:family="table-cell">
      <style:table-cell-properties style:vertical-align="top" fo:padding-left="0.071cm" fo:padding-right="0.071cm" fo:border="none"/>
    </style:style>
    <style:style style:name="Table2.C116" style:family="table-cell">
      <style:table-cell-properties style:vertical-align="top" fo:padding-left="0.071cm" fo:padding-right="0.071cm" fo:border="none"/>
    </style:style>
    <style:style style:name="Table2.117" style:family="table-row">
      <style:table-row-properties style:use-optimal-row-height="true"/>
    </style:style>
    <style:style style:name="Table2.A117" style:family="table-cell">
      <style:table-cell-properties style:vertical-align="top" fo:padding-left="0.071cm" fo:padding-right="0.071cm" fo:border="none"/>
    </style:style>
    <style:style style:name="Table2.B117" style:family="table-cell">
      <style:table-cell-properties style:vertical-align="top" fo:padding-left="0.071cm" fo:padding-right="0.071cm" fo:border="none"/>
    </style:style>
    <style:style style:name="Table2.C117" style:family="table-cell">
      <style:table-cell-properties style:vertical-align="top" fo:padding-left="0.071cm" fo:padding-right="0.071cm" fo:border="none"/>
    </style:style>
    <style:style style:name="Table2.118" style:family="table-row">
      <style:table-row-properties style:use-optimal-row-height="true"/>
    </style:style>
    <style:style style:name="Table2.A118" style:family="table-cell">
      <style:table-cell-properties style:vertical-align="top" fo:padding-left="0.071cm" fo:padding-right="0.071cm" fo:border="none"/>
    </style:style>
    <style:style style:name="Table2.B118" style:family="table-cell">
      <style:table-cell-properties style:vertical-align="top" fo:padding-left="0.071cm" fo:padding-right="0.071cm" fo:border="none"/>
    </style:style>
    <style:style style:name="Table2.C118" style:family="table-cell">
      <style:table-cell-properties style:vertical-align="top" fo:padding-left="0.071cm" fo:padding-right="0.071cm" fo:border="none"/>
    </style:style>
    <style:style style:name="Table2.119" style:family="table-row">
      <style:table-row-properties style:use-optimal-row-height="true"/>
    </style:style>
    <style:style style:name="Table2.A119" style:family="table-cell">
      <style:table-cell-properties style:vertical-align="top" fo:padding-left="0.071cm" fo:padding-right="0.071cm" fo:border="none"/>
    </style:style>
    <style:style style:name="Table2.B119" style:family="table-cell">
      <style:table-cell-properties style:vertical-align="top" fo:padding-left="0.071cm" fo:padding-right="0.071cm" fo:border="none"/>
    </style:style>
    <style:style style:name="Table2.C119" style:family="table-cell">
      <style:table-cell-properties style:vertical-align="top" fo:padding-left="0.071cm" fo:padding-right="0.071cm" fo:border="none"/>
    </style:style>
    <style:style style:name="Table2.120" style:family="table-row">
      <style:table-row-properties style:use-optimal-row-height="true"/>
    </style:style>
    <style:style style:name="Table2.A120" style:family="table-cell">
      <style:table-cell-properties style:vertical-align="top" fo:padding-left="0.071cm" fo:padding-right="0.071cm" fo:border="none"/>
    </style:style>
    <style:style style:name="Table2.B120" style:family="table-cell">
      <style:table-cell-properties style:vertical-align="top" fo:padding-left="0.071cm" fo:padding-right="0.071cm" fo:border="none"/>
    </style:style>
    <style:style style:name="Table2.C120" style:family="table-cell">
      <style:table-cell-properties style:vertical-align="top" fo:padding-left="0.071cm" fo:padding-right="0.071cm" fo:border="none"/>
    </style:style>
    <style:style style:name="Table2.121" style:family="table-row">
      <style:table-row-properties style:use-optimal-row-height="true"/>
    </style:style>
    <style:style style:name="Table2.A121" style:family="table-cell">
      <style:table-cell-properties style:vertical-align="top" fo:padding-left="0.071cm" fo:padding-right="0.071cm" fo:border="none"/>
    </style:style>
    <style:style style:name="Table2.B121" style:family="table-cell">
      <style:table-cell-properties style:vertical-align="top" fo:padding-left="0.071cm" fo:padding-right="0.071cm" fo:border="none"/>
    </style:style>
    <style:style style:name="Table2.C121" style:family="table-cell">
      <style:table-cell-properties style:vertical-align="top" fo:padding-left="0.071cm" fo:padding-right="0.071cm" fo:border="none"/>
    </style:style>
    <style:style style:name="Table2.122" style:family="table-row">
      <style:table-row-properties style:use-optimal-row-height="true"/>
    </style:style>
    <style:style style:name="Table2.A122" style:family="table-cell">
      <style:table-cell-properties style:vertical-align="top" fo:padding-left="0.071cm" fo:padding-right="0.071cm" fo:border="none"/>
    </style:style>
    <style:style style:name="Table2.B122" style:family="table-cell">
      <style:table-cell-properties style:vertical-align="top" fo:padding-left="0.071cm" fo:padding-right="0.071cm" fo:border="none"/>
    </style:style>
    <style:style style:name="Table2.C122" style:family="table-cell">
      <style:table-cell-properties style:vertical-align="top" fo:padding-left="0.071cm" fo:padding-right="0.071cm" fo:border="none"/>
    </style:style>
    <style:style style:name="Table2.123" style:family="table-row">
      <style:table-row-properties style:use-optimal-row-height="true"/>
    </style:style>
    <style:style style:name="Table2.A123" style:family="table-cell">
      <style:table-cell-properties style:vertical-align="top" fo:padding-left="0.071cm" fo:padding-right="0.071cm" fo:border="none"/>
    </style:style>
    <style:style style:name="Table2.B123" style:family="table-cell">
      <style:table-cell-properties style:vertical-align="top" fo:padding-left="0.071cm" fo:padding-right="0.071cm" fo:border="none"/>
    </style:style>
    <style:style style:name="Table2.C123" style:family="table-cell">
      <style:table-cell-properties style:vertical-align="top" fo:padding-left="0.071cm" fo:padding-right="0.071cm" fo:border="none"/>
    </style:style>
    <style:style style:name="Table2.124" style:family="table-row">
      <style:table-row-properties style:use-optimal-row-height="true"/>
    </style:style>
    <style:style style:name="Table2.A124" style:family="table-cell">
      <style:table-cell-properties style:vertical-align="top" fo:padding-left="0.071cm" fo:padding-right="0.071cm" fo:border="none"/>
    </style:style>
    <style:style style:name="Table2.B124" style:family="table-cell">
      <style:table-cell-properties style:vertical-align="top" fo:padding-left="0.071cm" fo:padding-right="0.071cm" fo:border="none"/>
    </style:style>
    <style:style style:name="Table2.C124" style:family="table-cell">
      <style:table-cell-properties style:vertical-align="top" fo:padding-left="0.071cm" fo:padding-right="0.071cm" fo:border="none"/>
    </style:style>
    <style:style style:name="Table2.125" style:family="table-row">
      <style:table-row-properties style:use-optimal-row-height="true"/>
    </style:style>
    <style:style style:name="Table2.A125" style:family="table-cell">
      <style:table-cell-properties style:vertical-align="top" fo:padding-left="0.071cm" fo:padding-right="0.071cm" fo:border="none"/>
    </style:style>
    <style:style style:name="Table2.B125" style:family="table-cell">
      <style:table-cell-properties style:vertical-align="top" fo:padding-left="0.071cm" fo:padding-right="0.071cm" fo:border="none"/>
    </style:style>
    <style:style style:name="Table2.C125" style:family="table-cell">
      <style:table-cell-properties style:vertical-align="top" fo:padding-left="0.071cm" fo:padding-right="0.071cm" fo:border="none"/>
    </style:style>
    <style:style style:name="Table2.126" style:family="table-row">
      <style:table-row-properties style:use-optimal-row-height="true"/>
    </style:style>
    <style:style style:name="Table2.A126" style:family="table-cell">
      <style:table-cell-properties style:vertical-align="top" fo:padding-left="0.071cm" fo:padding-right="0.071cm" fo:border="none"/>
    </style:style>
    <style:style style:name="Table2.B126" style:family="table-cell">
      <style:table-cell-properties style:vertical-align="top" fo:padding-left="0.071cm" fo:padding-right="0.071cm" fo:border="none"/>
    </style:style>
    <style:style style:name="Table2.C126" style:family="table-cell">
      <style:table-cell-properties style:vertical-align="top" fo:padding-left="0.071cm" fo:padding-right="0.071cm" fo:border="none"/>
    </style:style>
    <style:style style:name="Table2.127" style:family="table-row">
      <style:table-row-properties style:use-optimal-row-height="true"/>
    </style:style>
    <style:style style:name="Table2.A127" style:family="table-cell">
      <style:table-cell-properties style:vertical-align="top" fo:padding-left="0.071cm" fo:padding-right="0.071cm" fo:border="none"/>
    </style:style>
    <style:style style:name="Table2.B127" style:family="table-cell">
      <style:table-cell-properties style:vertical-align="top" fo:padding-left="0.071cm" fo:padding-right="0.071cm" fo:border="none"/>
    </style:style>
    <style:style style:name="Table2.C127" style:family="table-cell">
      <style:table-cell-properties style:vertical-align="top" fo:padding-left="0.071cm" fo:padding-right="0.071cm" fo:border="none"/>
    </style:style>
    <style:style style:name="Table2.128" style:family="table-row">
      <style:table-row-properties style:use-optimal-row-height="true"/>
    </style:style>
    <style:style style:name="Table2.A128" style:family="table-cell">
      <style:table-cell-properties style:vertical-align="top" fo:padding-left="0.071cm" fo:padding-right="0.071cm" fo:border="none"/>
    </style:style>
    <style:style style:name="Table2.B128" style:family="table-cell">
      <style:table-cell-properties style:vertical-align="top" fo:padding-left="0.071cm" fo:padding-right="0.071cm" fo:border="none"/>
    </style:style>
    <style:style style:name="Table2.C128" style:family="table-cell">
      <style:table-cell-properties style:vertical-align="top" fo:padding-left="0.071cm" fo:padding-right="0.071cm" fo:border="none"/>
    </style:style>
    <style:style style:name="Table2.129" style:family="table-row">
      <style:table-row-properties style:use-optimal-row-height="true"/>
    </style:style>
    <style:style style:name="Table2.A129" style:family="table-cell">
      <style:table-cell-properties style:vertical-align="top" fo:padding-left="0.071cm" fo:padding-right="0.071cm" fo:border="none"/>
    </style:style>
    <style:style style:name="Table2.B129" style:family="table-cell">
      <style:table-cell-properties style:vertical-align="top" fo:padding-left="0.071cm" fo:padding-right="0.071cm" fo:border="none"/>
    </style:style>
    <style:style style:name="Table2.C129" style:family="table-cell">
      <style:table-cell-properties style:vertical-align="top" fo:padding-left="0.071cm" fo:padding-right="0.071cm" fo:border="none"/>
    </style:style>
    <style:style style:name="Table2.130" style:family="table-row">
      <style:table-row-properties style:use-optimal-row-height="true"/>
    </style:style>
    <style:style style:name="Table2.A130" style:family="table-cell">
      <style:table-cell-properties style:vertical-align="top" fo:padding-left="0.071cm" fo:padding-right="0.071cm" fo:border="none"/>
    </style:style>
    <style:style style:name="Table2.B130" style:family="table-cell">
      <style:table-cell-properties style:vertical-align="top" fo:padding-left="0.071cm" fo:padding-right="0.071cm" fo:border="none"/>
    </style:style>
    <style:style style:name="Table2.C130" style:family="table-cell">
      <style:table-cell-properties style:vertical-align="top" fo:padding-left="0.071cm" fo:padding-right="0.071cm" fo:border="none"/>
    </style:style>
    <style:style style:name="Table2.131" style:family="table-row">
      <style:table-row-properties style:use-optimal-row-height="true"/>
    </style:style>
    <style:style style:name="Table2.A131" style:family="table-cell">
      <style:table-cell-properties style:vertical-align="top" fo:padding-left="0.071cm" fo:padding-right="0.071cm" fo:border="none"/>
    </style:style>
    <style:style style:name="Table2.B131" style:family="table-cell">
      <style:table-cell-properties style:vertical-align="top" fo:padding-left="0.071cm" fo:padding-right="0.071cm" fo:border="none"/>
    </style:style>
    <style:style style:name="Table2.C131" style:family="table-cell">
      <style:table-cell-properties style:vertical-align="top" fo:padding-left="0.071cm" fo:padding-right="0.071cm" fo:border="none"/>
    </style:style>
    <style:style style:name="Table2.132" style:family="table-row">
      <style:table-row-properties style:use-optimal-row-height="true"/>
    </style:style>
    <style:style style:name="Table2.A132" style:family="table-cell">
      <style:table-cell-properties style:vertical-align="top" fo:padding-left="0.071cm" fo:padding-right="0.071cm" fo:border="none"/>
    </style:style>
    <style:style style:name="Table2.B132" style:family="table-cell">
      <style:table-cell-properties style:vertical-align="top" fo:padding-left="0.071cm" fo:padding-right="0.071cm" fo:border="none"/>
    </style:style>
    <style:style style:name="Table2.C132" style:family="table-cell">
      <style:table-cell-properties style:vertical-align="top" fo:padding-left="0.071cm" fo:padding-right="0.071cm" fo:border="none"/>
    </style:style>
    <style:style style:name="Table2.133" style:family="table-row">
      <style:table-row-properties style:use-optimal-row-height="true"/>
    </style:style>
    <style:style style:name="Table2.A133" style:family="table-cell">
      <style:table-cell-properties style:vertical-align="top" fo:padding-left="0.071cm" fo:padding-right="0.071cm" fo:border="none"/>
    </style:style>
    <style:style style:name="Table2.B133" style:family="table-cell">
      <style:table-cell-properties style:vertical-align="top" fo:padding-left="0.071cm" fo:padding-right="0.071cm" fo:border="none"/>
    </style:style>
    <style:style style:name="Table2.C133" style:family="table-cell">
      <style:table-cell-properties style:vertical-align="top" fo:padding-left="0.071cm" fo:padding-right="0.071cm" fo:border="none"/>
    </style:style>
    <style:style style:name="Table2.134" style:family="table-row">
      <style:table-row-properties style:use-optimal-row-height="true"/>
    </style:style>
    <style:style style:name="Table2.A134" style:family="table-cell">
      <style:table-cell-properties style:vertical-align="top" fo:padding-left="0.071cm" fo:padding-right="0.071cm" fo:border="none"/>
    </style:style>
    <style:style style:name="Table2.B134" style:family="table-cell">
      <style:table-cell-properties style:vertical-align="top" fo:padding-left="0.071cm" fo:padding-right="0.071cm" fo:border="none"/>
    </style:style>
    <style:style style:name="Table2.C134" style:family="table-cell">
      <style:table-cell-properties style:vertical-align="top" fo:padding-left="0.071cm" fo:padding-right="0.071cm" fo:border="none"/>
    </style:style>
    <style:style style:name="Table2.135" style:family="table-row">
      <style:table-row-properties style:use-optimal-row-height="true"/>
    </style:style>
    <style:style style:name="Table2.A135" style:family="table-cell">
      <style:table-cell-properties style:vertical-align="top" fo:padding-left="0.071cm" fo:padding-right="0.071cm" fo:border="none"/>
    </style:style>
    <style:style style:name="Table2.B135" style:family="table-cell">
      <style:table-cell-properties style:vertical-align="top" fo:padding-left="0.071cm" fo:padding-right="0.071cm" fo:border="none"/>
    </style:style>
    <style:style style:name="Table2.C135" style:family="table-cell">
      <style:table-cell-properties style:vertical-align="top" fo:padding-left="0.071cm" fo:padding-right="0.071cm" fo:border="none"/>
    </style:style>
    <style:style style:name="Table2.136" style:family="table-row">
      <style:table-row-properties style:use-optimal-row-height="true"/>
    </style:style>
    <style:style style:name="Table2.A136" style:family="table-cell">
      <style:table-cell-properties style:vertical-align="top" fo:padding-left="0.071cm" fo:padding-right="0.071cm" fo:border="none"/>
    </style:style>
    <style:style style:name="Table2.B136" style:family="table-cell">
      <style:table-cell-properties style:vertical-align="top" fo:padding-left="0.071cm" fo:padding-right="0.071cm" fo:border="none"/>
    </style:style>
    <style:style style:name="Table2.C136" style:family="table-cell">
      <style:table-cell-properties style:vertical-align="top" fo:padding-left="0.071cm" fo:padding-right="0.071cm" fo:border="none"/>
    </style:style>
    <style:style style:name="Table2.137" style:family="table-row">
      <style:table-row-properties style:use-optimal-row-height="true"/>
    </style:style>
    <style:style style:name="Table2.A137" style:family="table-cell">
      <style:table-cell-properties style:vertical-align="top" fo:padding-left="0.071cm" fo:padding-right="0.071cm" fo:border="none"/>
    </style:style>
    <style:style style:name="Table2.B137" style:family="table-cell">
      <style:table-cell-properties style:vertical-align="top" fo:padding-left="0.071cm" fo:padding-right="0.071cm" fo:border="none"/>
    </style:style>
    <style:style style:name="Table2.C137" style:family="table-cell">
      <style:table-cell-properties style:vertical-align="top" fo:padding-left="0.071cm" fo:padding-right="0.071cm" fo:border="none"/>
    </style:style>
    <style:style style:name="Table2.138" style:family="table-row">
      <style:table-row-properties style:use-optimal-row-height="true"/>
    </style:style>
    <style:style style:name="Table2.A138" style:family="table-cell">
      <style:table-cell-properties style:vertical-align="top" fo:padding-left="0.071cm" fo:padding-right="0.071cm" fo:border="none"/>
    </style:style>
    <style:style style:name="Table2.B138" style:family="table-cell">
      <style:table-cell-properties style:vertical-align="top" fo:padding-left="0.071cm" fo:padding-right="0.071cm" fo:border="none"/>
    </style:style>
    <style:style style:name="Table2.C138" style:family="table-cell">
      <style:table-cell-properties style:vertical-align="top" fo:padding-left="0.071cm" fo:padding-right="0.071cm" fo:border="none"/>
    </style:style>
    <style:style style:name="Table2.139" style:family="table-row">
      <style:table-row-properties style:use-optimal-row-height="true"/>
    </style:style>
    <style:style style:name="Table2.A139" style:family="table-cell">
      <style:table-cell-properties style:vertical-align="top" fo:padding-left="0.071cm" fo:padding-right="0.071cm" fo:border="none"/>
    </style:style>
    <style:style style:name="Table2.B139" style:family="table-cell">
      <style:table-cell-properties style:vertical-align="top" fo:padding-left="0.071cm" fo:padding-right="0.071cm" fo:border="none"/>
    </style:style>
    <style:style style:name="Table2.C139" style:family="table-cell">
      <style:table-cell-properties style:vertical-align="top" fo:padding-left="0.071cm" fo:padding-right="0.071cm" fo:border="none"/>
    </style:style>
    <style:style style:name="Table2.140" style:family="table-row">
      <style:table-row-properties style:use-optimal-row-height="true"/>
    </style:style>
    <style:style style:name="Table2.A140" style:family="table-cell">
      <style:table-cell-properties style:vertical-align="top" fo:padding-left="0.071cm" fo:padding-right="0.071cm" fo:border="none"/>
    </style:style>
    <style:style style:name="Table2.B140" style:family="table-cell">
      <style:table-cell-properties style:vertical-align="top" fo:padding-left="0.071cm" fo:padding-right="0.071cm" fo:border="none"/>
    </style:style>
    <style:style style:name="Table2.C140" style:family="table-cell">
      <style:table-cell-properties style:vertical-align="top" fo:padding-left="0.071cm" fo:padding-right="0.071cm" fo:border="none"/>
    </style:style>
    <style:style style:name="Table2.141" style:family="table-row">
      <style:table-row-properties style:use-optimal-row-height="true"/>
    </style:style>
    <style:style style:name="Table2.A141" style:family="table-cell">
      <style:table-cell-properties style:vertical-align="top" fo:padding-left="0.071cm" fo:padding-right="0.071cm" fo:border="none"/>
    </style:style>
    <style:style style:name="Table2.B141" style:family="table-cell">
      <style:table-cell-properties style:vertical-align="top" fo:padding-left="0.071cm" fo:padding-right="0.071cm" fo:border="none"/>
    </style:style>
    <style:style style:name="Table2.C141" style:family="table-cell">
      <style:table-cell-properties style:vertical-align="top" fo:padding-left="0.071cm" fo:padding-right="0.071cm" fo:border="none"/>
    </style:style>
    <style:style style:name="Table2.142" style:family="table-row">
      <style:table-row-properties style:use-optimal-row-height="true"/>
    </style:style>
    <style:style style:name="Table2.A142" style:family="table-cell">
      <style:table-cell-properties style:vertical-align="top" fo:padding-left="0.071cm" fo:padding-right="0.071cm" fo:border="none"/>
    </style:style>
    <style:style style:name="Table2.B142" style:family="table-cell">
      <style:table-cell-properties style:vertical-align="top" fo:padding-left="0.071cm" fo:padding-right="0.071cm" fo:border="none"/>
    </style:style>
    <style:style style:name="Table2.C142" style:family="table-cell">
      <style:table-cell-properties style:vertical-align="top" fo:padding-left="0.071cm" fo:padding-right="0.071cm" fo:border="none"/>
    </style:style>
    <style:style style:name="Table2.143" style:family="table-row">
      <style:table-row-properties style:use-optimal-row-height="true"/>
    </style:style>
    <style:style style:name="Table2.A143" style:family="table-cell">
      <style:table-cell-properties style:vertical-align="top" fo:padding-left="0.071cm" fo:padding-right="0.071cm" fo:border="none"/>
    </style:style>
    <style:style style:name="Table2.B143" style:family="table-cell">
      <style:table-cell-properties style:vertical-align="top" fo:padding-left="0.071cm" fo:padding-right="0.071cm" fo:border="none"/>
    </style:style>
    <style:style style:name="Table2.C143" style:family="table-cell">
      <style:table-cell-properties style:vertical-align="top" fo:padding-left="0.071cm" fo:padding-right="0.071cm" fo:border="none"/>
    </style:style>
    <style:style style:name="Table2.144" style:family="table-row">
      <style:table-row-properties style:use-optimal-row-height="true"/>
    </style:style>
    <style:style style:name="Table2.A144" style:family="table-cell">
      <style:table-cell-properties style:vertical-align="top" fo:padding-left="0.071cm" fo:padding-right="0.071cm" fo:border="none"/>
    </style:style>
    <style:style style:name="Table2.B144" style:family="table-cell">
      <style:table-cell-properties style:vertical-align="top" fo:padding-left="0.071cm" fo:padding-right="0.071cm" fo:border="none"/>
    </style:style>
    <style:style style:name="Table2.C144" style:family="table-cell">
      <style:table-cell-properties style:vertical-align="top" fo:padding-left="0.071cm" fo:padding-right="0.071cm" fo:border="none"/>
    </style:style>
    <style:style style:name="Table2.145" style:family="table-row">
      <style:table-row-properties style:use-optimal-row-height="true"/>
    </style:style>
    <style:style style:name="Table2.A145" style:family="table-cell">
      <style:table-cell-properties style:vertical-align="top" fo:padding-left="0.071cm" fo:padding-right="0.071cm" fo:border="none"/>
    </style:style>
    <style:style style:name="Table2.B145" style:family="table-cell">
      <style:table-cell-properties style:vertical-align="top" fo:padding-left="0.071cm" fo:padding-right="0.071cm" fo:border="none"/>
    </style:style>
    <style:style style:name="Table2.C145" style:family="table-cell">
      <style:table-cell-properties style:vertical-align="top" fo:padding-left="0.071cm" fo:padding-right="0.071cm" fo:border="none"/>
    </style:style>
    <style:style style:name="Table2.146" style:family="table-row">
      <style:table-row-properties style:use-optimal-row-height="true"/>
    </style:style>
    <style:style style:name="Table2.A146" style:family="table-cell">
      <style:table-cell-properties style:vertical-align="top" fo:padding-left="0.071cm" fo:padding-right="0.071cm" fo:border="none"/>
    </style:style>
    <style:style style:name="Table2.B146" style:family="table-cell">
      <style:table-cell-properties style:vertical-align="top" fo:padding-left="0.071cm" fo:padding-right="0.071cm" fo:border="none"/>
    </style:style>
    <style:style style:name="Table2.C146" style:family="table-cell">
      <style:table-cell-properties style:vertical-align="top" fo:padding-left="0.071cm" fo:padding-right="0.071cm" fo:border="none"/>
    </style:style>
    <style:style style:name="Table2.147" style:family="table-row">
      <style:table-row-properties style:use-optimal-row-height="true"/>
    </style:style>
    <style:style style:name="Table2.A147" style:family="table-cell">
      <style:table-cell-properties style:vertical-align="top" fo:padding-left="0.071cm" fo:padding-right="0.071cm" fo:border="none"/>
    </style:style>
    <style:style style:name="Table2.B147" style:family="table-cell">
      <style:table-cell-properties style:vertical-align="top" fo:padding-left="0.071cm" fo:padding-right="0.071cm" fo:border="none"/>
    </style:style>
    <style:style style:name="Table2.C147" style:family="table-cell">
      <style:table-cell-properties style:vertical-align="top" fo:padding-left="0.071cm" fo:padding-right="0.071cm" fo:border="none"/>
    </style:style>
    <style:style style:name="Table2.148" style:family="table-row">
      <style:table-row-properties style:use-optimal-row-height="true"/>
    </style:style>
    <style:style style:name="Table2.A148" style:family="table-cell">
      <style:table-cell-properties style:vertical-align="top" fo:padding-left="0.071cm" fo:padding-right="0.071cm" fo:border="none"/>
    </style:style>
    <style:style style:name="Table2.B148" style:family="table-cell">
      <style:table-cell-properties style:vertical-align="top" fo:padding-left="0.071cm" fo:padding-right="0.071cm" fo:border="none"/>
    </style:style>
    <style:style style:name="Table2.C148" style:family="table-cell">
      <style:table-cell-properties style:vertical-align="top" fo:padding-left="0.071cm" fo:padding-right="0.071cm" fo:border="none"/>
    </style:style>
    <style:style style:name="Table2.149" style:family="table-row">
      <style:table-row-properties style:use-optimal-row-height="true"/>
    </style:style>
    <style:style style:name="Table2.A149" style:family="table-cell">
      <style:table-cell-properties style:vertical-align="top" fo:padding-left="0.071cm" fo:padding-right="0.071cm" fo:border="none"/>
    </style:style>
    <style:style style:name="Table2.B149" style:family="table-cell">
      <style:table-cell-properties style:vertical-align="top" fo:padding-left="0.071cm" fo:padding-right="0.071cm" fo:border="none"/>
    </style:style>
    <style:style style:name="Table2.C149" style:family="table-cell">
      <style:table-cell-properties style:vertical-align="top" fo:padding-left="0.071cm" fo:padding-right="0.071cm" fo:border="none"/>
    </style:style>
    <style:style style:name="Table2.150" style:family="table-row">
      <style:table-row-properties style:use-optimal-row-height="true"/>
    </style:style>
    <style:style style:name="Table2.A150" style:family="table-cell">
      <style:table-cell-properties style:vertical-align="top" fo:padding-left="0.071cm" fo:padding-right="0.071cm" fo:border="none"/>
    </style:style>
    <style:style style:name="Table2.B150" style:family="table-cell">
      <style:table-cell-properties style:vertical-align="top" fo:padding-left="0.071cm" fo:padding-right="0.071cm" fo:border="none"/>
    </style:style>
    <style:style style:name="Table2.C150" style:family="table-cell">
      <style:table-cell-properties style:vertical-align="top" fo:padding-left="0.071cm" fo:padding-right="0.071cm" fo:border="none"/>
    </style:style>
    <style:style style:name="Table2.151" style:family="table-row">
      <style:table-row-properties style:use-optimal-row-height="true"/>
    </style:style>
    <style:style style:name="Table2.A151" style:family="table-cell">
      <style:table-cell-properties style:vertical-align="top" fo:padding-left="0.071cm" fo:padding-right="0.071cm" fo:border="none"/>
    </style:style>
    <style:style style:name="Table2.B151" style:family="table-cell">
      <style:table-cell-properties style:vertical-align="top" fo:padding-left="0.071cm" fo:padding-right="0.071cm" fo:border="none"/>
    </style:style>
    <style:style style:name="Table2.C151" style:family="table-cell">
      <style:table-cell-properties style:vertical-align="top" fo:padding-left="0.071cm" fo:padding-right="0.071cm" fo:border="none"/>
    </style:style>
    <style:style style:name="Table2.152" style:family="table-row">
      <style:table-row-properties style:use-optimal-row-height="true"/>
    </style:style>
    <style:style style:name="Table2.A152" style:family="table-cell">
      <style:table-cell-properties style:vertical-align="top" fo:padding-left="0.071cm" fo:padding-right="0.071cm" fo:border="none"/>
    </style:style>
    <style:style style:name="Table2.B152" style:family="table-cell">
      <style:table-cell-properties style:vertical-align="top" fo:padding-left="0.071cm" fo:padding-right="0.071cm" fo:border="none"/>
    </style:style>
    <style:style style:name="Table2.C152" style:family="table-cell">
      <style:table-cell-properties style:vertical-align="top" fo:padding-left="0.071cm" fo:padding-right="0.071cm" fo:border="none"/>
    </style:style>
    <style:style style:name="Table2.153" style:family="table-row">
      <style:table-row-properties style:use-optimal-row-height="true"/>
    </style:style>
    <style:style style:name="Table2.A153" style:family="table-cell">
      <style:table-cell-properties style:vertical-align="top" fo:padding-left="0.071cm" fo:padding-right="0.071cm" fo:border="none"/>
    </style:style>
    <style:style style:name="Table2.B153" style:family="table-cell">
      <style:table-cell-properties style:vertical-align="top" fo:padding-left="0.071cm" fo:padding-right="0.071cm" fo:border="none"/>
    </style:style>
    <style:style style:name="Table2.C153" style:family="table-cell">
      <style:table-cell-properties style:vertical-align="top" fo:padding-left="0.071cm" fo:padding-right="0.071cm" fo:border="none"/>
    </style:style>
    <style:style style:name="Table2.154" style:family="table-row">
      <style:table-row-properties style:use-optimal-row-height="true"/>
    </style:style>
    <style:style style:name="Table2.A154" style:family="table-cell">
      <style:table-cell-properties style:vertical-align="top" fo:padding-left="0.071cm" fo:padding-right="0.071cm" fo:border="none"/>
    </style:style>
    <style:style style:name="Table2.B154" style:family="table-cell">
      <style:table-cell-properties style:vertical-align="top" fo:padding-left="0.071cm" fo:padding-right="0.071cm" fo:border="none"/>
    </style:style>
    <style:style style:name="Table2.C154" style:family="table-cell">
      <style:table-cell-properties style:vertical-align="top" fo:padding-left="0.071cm" fo:padding-right="0.071cm" fo:border="none"/>
    </style:style>
    <style:style style:name="Table2.155" style:family="table-row">
      <style:table-row-properties style:use-optimal-row-height="true"/>
    </style:style>
    <style:style style:name="Table2.A155" style:family="table-cell">
      <style:table-cell-properties style:vertical-align="top" fo:padding-left="0.071cm" fo:padding-right="0.071cm" fo:border="none"/>
    </style:style>
    <style:style style:name="Table2.B155" style:family="table-cell">
      <style:table-cell-properties style:vertical-align="top" fo:padding-left="0.071cm" fo:padding-right="0.071cm" fo:border="none"/>
    </style:style>
    <style:style style:name="Table2.C155" style:family="table-cell">
      <style:table-cell-properties style:vertical-align="top" fo:padding-left="0.071cm" fo:padding-right="0.071cm" fo:border="none"/>
    </style:style>
    <style:style style:name="Table2.156" style:family="table-row">
      <style:table-row-properties style:use-optimal-row-height="true"/>
    </style:style>
    <style:style style:name="Table2.A156" style:family="table-cell">
      <style:table-cell-properties style:vertical-align="top" fo:padding-left="0.071cm" fo:padding-right="0.071cm" fo:border="none"/>
    </style:style>
    <style:style style:name="Table2.B156" style:family="table-cell">
      <style:table-cell-properties style:vertical-align="top" fo:padding-left="0.071cm" fo:padding-right="0.071cm" fo:border="none"/>
    </style:style>
    <style:style style:name="Table2.C156" style:family="table-cell">
      <style:table-cell-properties style:vertical-align="top" fo:padding-left="0.071cm" fo:padding-right="0.071cm" fo:border="none"/>
    </style:style>
    <style:style style:name="Table2.157" style:family="table-row">
      <style:table-row-properties style:use-optimal-row-height="true"/>
    </style:style>
    <style:style style:name="Table2.A157" style:family="table-cell">
      <style:table-cell-properties style:vertical-align="top" fo:padding-left="0.071cm" fo:padding-right="0.071cm" fo:border="none"/>
    </style:style>
    <style:style style:name="Table2.B157" style:family="table-cell">
      <style:table-cell-properties style:vertical-align="top" fo:padding-left="0.071cm" fo:padding-right="0.071cm" fo:border="none"/>
    </style:style>
    <style:style style:name="Table2.C157" style:family="table-cell">
      <style:table-cell-properties style:vertical-align="top" fo:padding-left="0.071cm" fo:padding-right="0.071cm" fo:border="none"/>
    </style:style>
    <style:style style:name="Table2.158" style:family="table-row">
      <style:table-row-properties style:use-optimal-row-height="true"/>
    </style:style>
    <style:style style:name="Table2.A158" style:family="table-cell">
      <style:table-cell-properties style:vertical-align="top" fo:padding-left="0.071cm" fo:padding-right="0.071cm" fo:border="none"/>
    </style:style>
    <style:style style:name="Table2.B158" style:family="table-cell">
      <style:table-cell-properties style:vertical-align="top" fo:padding-left="0.071cm" fo:padding-right="0.071cm" fo:border="none"/>
    </style:style>
    <style:style style:name="Table2.C158" style:family="table-cell">
      <style:table-cell-properties style:vertical-align="top" fo:padding-left="0.071cm" fo:padding-right="0.071cm" fo:border="none"/>
    </style:style>
    <style:style style:name="Table2.159" style:family="table-row">
      <style:table-row-properties style:use-optimal-row-height="true"/>
    </style:style>
    <style:style style:name="Table2.A159" style:family="table-cell">
      <style:table-cell-properties style:vertical-align="top" fo:padding-left="0.071cm" fo:padding-right="0.071cm" fo:border="none"/>
    </style:style>
    <style:style style:name="Table2.B159" style:family="table-cell">
      <style:table-cell-properties style:vertical-align="top" fo:padding-left="0.071cm" fo:padding-right="0.071cm" fo:border="none"/>
    </style:style>
    <style:style style:name="Table2.C159" style:family="table-cell">
      <style:table-cell-properties style:vertical-align="top" fo:padding-left="0.071cm" fo:padding-right="0.071cm" fo:border="none"/>
    </style:style>
    <style:style style:name="Table2.160" style:family="table-row">
      <style:table-row-properties style:use-optimal-row-height="true"/>
    </style:style>
    <style:style style:name="Table2.A160" style:family="table-cell">
      <style:table-cell-properties style:vertical-align="top" fo:padding-left="0.071cm" fo:padding-right="0.071cm" fo:border="none"/>
    </style:style>
    <style:style style:name="Table2.B160" style:family="table-cell">
      <style:table-cell-properties style:vertical-align="top" fo:padding-left="0.071cm" fo:padding-right="0.071cm" fo:border="none"/>
    </style:style>
    <style:style style:name="Table2.C160" style:family="table-cell">
      <style:table-cell-properties style:vertical-align="top" fo:padding-left="0.071cm" fo:padding-right="0.071cm" fo:border="none"/>
    </style:style>
    <style:style style:name="Table2.161" style:family="table-row">
      <style:table-row-properties style:use-optimal-row-height="true"/>
    </style:style>
    <style:style style:name="Table2.A161" style:family="table-cell">
      <style:table-cell-properties style:vertical-align="top" fo:padding-left="0.071cm" fo:padding-right="0.071cm" fo:border="none"/>
    </style:style>
    <style:style style:name="Table2.B161" style:family="table-cell">
      <style:table-cell-properties style:vertical-align="top" fo:padding-left="0.071cm" fo:padding-right="0.071cm" fo:border="none"/>
    </style:style>
    <style:style style:name="Table2.C161" style:family="table-cell">
      <style:table-cell-properties style:vertical-align="top" fo:padding-left="0.071cm" fo:padding-right="0.071cm" fo:border="none"/>
    </style:style>
    <style:style style:name="Table2.162" style:family="table-row">
      <style:table-row-properties style:use-optimal-row-height="true"/>
    </style:style>
    <style:style style:name="Table2.A162" style:family="table-cell">
      <style:table-cell-properties style:vertical-align="top" fo:padding-left="0.071cm" fo:padding-right="0.071cm" fo:border="none"/>
    </style:style>
    <style:style style:name="Table2.B162" style:family="table-cell">
      <style:table-cell-properties style:vertical-align="top" fo:padding-left="0.071cm" fo:padding-right="0.071cm" fo:border="none"/>
    </style:style>
    <style:style style:name="Table2.C162" style:family="table-cell">
      <style:table-cell-properties style:vertical-align="top" fo:padding-left="0.071cm" fo:padding-right="0.071cm" fo:border="none"/>
    </style:style>
    <style:style style:name="Table2.163" style:family="table-row">
      <style:table-row-properties style:use-optimal-row-height="true"/>
    </style:style>
    <style:style style:name="Table2.A163" style:family="table-cell">
      <style:table-cell-properties style:vertical-align="top" fo:padding-left="0.071cm" fo:padding-right="0.071cm" fo:border="none"/>
    </style:style>
    <style:style style:name="Table2.B163" style:family="table-cell">
      <style:table-cell-properties style:vertical-align="top" fo:padding-left="0.071cm" fo:padding-right="0.071cm" fo:border="none"/>
    </style:style>
    <style:style style:name="Table2.C163" style:family="table-cell">
      <style:table-cell-properties style:vertical-align="top" fo:padding-left="0.071cm" fo:padding-right="0.071cm" fo:border="none"/>
    </style:style>
    <style:style style:name="Table2.164" style:family="table-row">
      <style:table-row-properties style:use-optimal-row-height="true"/>
    </style:style>
    <style:style style:name="Table2.A164" style:family="table-cell">
      <style:table-cell-properties style:vertical-align="top" fo:padding-left="0.071cm" fo:padding-right="0.071cm" fo:border="none"/>
    </style:style>
    <style:style style:name="Table2.B164" style:family="table-cell">
      <style:table-cell-properties style:vertical-align="top" fo:padding-left="0.071cm" fo:padding-right="0.071cm" fo:border="none"/>
    </style:style>
    <style:style style:name="Table2.C164" style:family="table-cell">
      <style:table-cell-properties style:vertical-align="top" fo:padding-left="0.071cm" fo:padding-right="0.071cm" fo:border="none"/>
    </style:style>
    <style:style style:name="Table2.165" style:family="table-row">
      <style:table-row-properties style:use-optimal-row-height="true"/>
    </style:style>
    <style:style style:name="Table2.A165" style:family="table-cell">
      <style:table-cell-properties style:vertical-align="top" fo:padding-left="0.071cm" fo:padding-right="0.071cm" fo:border="none"/>
    </style:style>
    <style:style style:name="Table2.B165" style:family="table-cell">
      <style:table-cell-properties style:vertical-align="top" fo:padding-left="0.071cm" fo:padding-right="0.071cm" fo:border="none"/>
    </style:style>
    <style:style style:name="Table2.C165" style:family="table-cell">
      <style:table-cell-properties style:vertical-align="top" fo:padding-left="0.071cm" fo:padding-right="0.071cm" fo:border="none"/>
    </style:style>
    <style:style style:name="Table2.166" style:family="table-row">
      <style:table-row-properties style:use-optimal-row-height="true"/>
    </style:style>
    <style:style style:name="Table2.A166" style:family="table-cell">
      <style:table-cell-properties style:vertical-align="top" fo:padding-left="0.071cm" fo:padding-right="0.071cm" fo:border="none"/>
    </style:style>
    <style:style style:name="Table2.B166" style:family="table-cell">
      <style:table-cell-properties style:vertical-align="top" fo:padding-left="0.071cm" fo:padding-right="0.071cm" fo:border="none"/>
    </style:style>
    <style:style style:name="Table2.C166" style:family="table-cell">
      <style:table-cell-properties style:vertical-align="top" fo:padding-left="0.071cm" fo:padding-right="0.071cm" fo:border="none"/>
    </style:style>
    <style:style style:name="Table2.167" style:family="table-row">
      <style:table-row-properties style:use-optimal-row-height="true"/>
    </style:style>
    <style:style style:name="Table2.A167" style:family="table-cell">
      <style:table-cell-properties style:vertical-align="top" fo:padding-left="0.071cm" fo:padding-right="0.071cm" fo:border="none"/>
    </style:style>
    <style:style style:name="Table2.B167" style:family="table-cell">
      <style:table-cell-properties style:vertical-align="top" fo:padding-left="0.071cm" fo:padding-right="0.071cm" fo:border="none"/>
    </style:style>
    <style:style style:name="Table2.C167" style:family="table-cell">
      <style:table-cell-properties style:vertical-align="top" fo:padding-left="0.071cm" fo:padding-right="0.071cm" fo:border="none"/>
    </style:style>
    <style:style style:name="Table2.168" style:family="table-row">
      <style:table-row-properties style:use-optimal-row-height="true"/>
    </style:style>
    <style:style style:name="Table2.A168" style:family="table-cell">
      <style:table-cell-properties style:vertical-align="top" fo:padding-left="0.071cm" fo:padding-right="0.071cm" fo:border="none"/>
    </style:style>
    <style:style style:name="Table2.B168" style:family="table-cell">
      <style:table-cell-properties style:vertical-align="top" fo:padding-left="0.071cm" fo:padding-right="0.071cm" fo:border="none"/>
    </style:style>
    <style:style style:name="Table2.C168" style:family="table-cell">
      <style:table-cell-properties style:vertical-align="top" fo:padding-left="0.071cm" fo:padding-right="0.071cm" fo:border="none"/>
    </style:style>
    <style:style style:name="Table2.169" style:family="table-row">
      <style:table-row-properties style:use-optimal-row-height="true"/>
    </style:style>
    <style:style style:name="Table2.A169" style:family="table-cell">
      <style:table-cell-properties style:vertical-align="top" fo:padding-left="0.071cm" fo:padding-right="0.071cm" fo:border="none"/>
    </style:style>
    <style:style style:name="Table2.B169" style:family="table-cell">
      <style:table-cell-properties style:vertical-align="top" fo:padding-left="0.071cm" fo:padding-right="0.071cm" fo:border="none"/>
    </style:style>
    <style:style style:name="Table2.C169" style:family="table-cell">
      <style:table-cell-properties style:vertical-align="top" fo:padding-left="0.071cm" fo:padding-right="0.071cm" fo:border="none"/>
    </style:style>
    <style:style style:name="Table2.170" style:family="table-row">
      <style:table-row-properties style:use-optimal-row-height="true"/>
    </style:style>
    <style:style style:name="Table2.A170" style:family="table-cell">
      <style:table-cell-properties style:vertical-align="top" fo:padding-left="0.071cm" fo:padding-right="0.071cm" fo:border="none"/>
    </style:style>
    <style:style style:name="Table2.B170" style:family="table-cell">
      <style:table-cell-properties style:vertical-align="top" fo:padding-left="0.071cm" fo:padding-right="0.071cm" fo:border="none"/>
    </style:style>
    <style:style style:name="Table2.C170" style:family="table-cell">
      <style:table-cell-properties style:vertical-align="top" fo:padding-left="0.071cm" fo:padding-right="0.071cm" fo:border="none"/>
    </style:style>
    <style:style style:name="Table2.171" style:family="table-row">
      <style:table-row-properties style:use-optimal-row-height="true"/>
    </style:style>
    <style:style style:name="Table2.A171" style:family="table-cell">
      <style:table-cell-properties style:vertical-align="top" fo:padding-left="0.071cm" fo:padding-right="0.071cm" fo:border="none"/>
    </style:style>
    <style:style style:name="Table2.B171" style:family="table-cell">
      <style:table-cell-properties style:vertical-align="top" fo:padding-left="0.071cm" fo:padding-right="0.071cm" fo:border="none"/>
    </style:style>
    <style:style style:name="Table2.C171" style:family="table-cell">
      <style:table-cell-properties style:vertical-align="top" fo:padding-left="0.071cm" fo:padding-right="0.071cm" fo:border="none"/>
    </style:style>
    <style:style style:name="Table2.172" style:family="table-row">
      <style:table-row-properties style:use-optimal-row-height="true"/>
    </style:style>
    <style:style style:name="Table2.A172" style:family="table-cell">
      <style:table-cell-properties style:vertical-align="top" fo:padding-left="0.071cm" fo:padding-right="0.071cm" fo:border="none"/>
    </style:style>
    <style:style style:name="Table2.B172" style:family="table-cell">
      <style:table-cell-properties style:vertical-align="top" fo:padding-left="0.071cm" fo:padding-right="0.071cm" fo:border="none"/>
    </style:style>
    <style:style style:name="Table2.C172" style:family="table-cell">
      <style:table-cell-properties style:vertical-align="top" fo:padding-left="0.071cm" fo:padding-right="0.071cm" fo:border="none"/>
    </style:style>
    <style:style style:name="Table2.173" style:family="table-row">
      <style:table-row-properties style:use-optimal-row-height="true"/>
    </style:style>
    <style:style style:name="Table2.A173" style:family="table-cell">
      <style:table-cell-properties style:vertical-align="top" fo:padding-left="0.071cm" fo:padding-right="0.071cm" fo:border="none"/>
    </style:style>
    <style:style style:name="Table2.B173" style:family="table-cell">
      <style:table-cell-properties style:vertical-align="top" fo:padding-left="0.071cm" fo:padding-right="0.071cm" fo:border="none"/>
    </style:style>
    <style:style style:name="Table2.C173" style:family="table-cell">
      <style:table-cell-properties style:vertical-align="top" fo:padding-left="0.071cm" fo:padding-right="0.071cm" fo:border="none"/>
    </style:style>
    <style:style style:name="Table2.174" style:family="table-row">
      <style:table-row-properties style:use-optimal-row-height="true"/>
    </style:style>
    <style:style style:name="Table2.A174" style:family="table-cell">
      <style:table-cell-properties style:vertical-align="top" fo:padding-left="0.071cm" fo:padding-right="0.071cm" fo:border="none"/>
    </style:style>
    <style:style style:name="Table2.B174" style:family="table-cell">
      <style:table-cell-properties style:vertical-align="top" fo:padding-left="0.071cm" fo:padding-right="0.071cm" fo:border="none"/>
    </style:style>
    <style:style style:name="Table2.C174" style:family="table-cell">
      <style:table-cell-properties style:vertical-align="top" fo:padding-left="0.071cm" fo:padding-right="0.071cm" fo:border="none"/>
    </style:style>
    <style:style style:name="Table2.175" style:family="table-row">
      <style:table-row-properties style:use-optimal-row-height="true"/>
    </style:style>
    <style:style style:name="Table2.A175" style:family="table-cell">
      <style:table-cell-properties style:vertical-align="top" fo:padding-left="0.071cm" fo:padding-right="0.071cm" fo:border="none"/>
    </style:style>
    <style:style style:name="Table2.B175" style:family="table-cell">
      <style:table-cell-properties style:vertical-align="top" fo:padding-left="0.071cm" fo:padding-right="0.071cm" fo:border="none"/>
    </style:style>
    <style:style style:name="Table2.C175" style:family="table-cell">
      <style:table-cell-properties style:vertical-align="top" fo:padding-left="0.071cm" fo:padding-right="0.071cm" fo:border="none"/>
    </style:style>
    <style:style style:name="Table2.176" style:family="table-row">
      <style:table-row-properties style:use-optimal-row-height="true"/>
    </style:style>
    <style:style style:name="Table2.A176" style:family="table-cell">
      <style:table-cell-properties style:vertical-align="top" fo:padding-left="0.071cm" fo:padding-right="0.071cm" fo:border="none"/>
    </style:style>
    <style:style style:name="Table2.B176" style:family="table-cell">
      <style:table-cell-properties style:vertical-align="top" fo:padding-left="0.071cm" fo:padding-right="0.071cm" fo:border="none"/>
    </style:style>
    <style:style style:name="Table2.C176" style:family="table-cell">
      <style:table-cell-properties style:vertical-align="top" fo:padding-left="0.071cm" fo:padding-right="0.071cm" fo:border="none"/>
    </style:style>
    <style:style style:name="Table2.177" style:family="table-row">
      <style:table-row-properties style:use-optimal-row-height="true"/>
    </style:style>
    <style:style style:name="Table2.A177" style:family="table-cell">
      <style:table-cell-properties style:vertical-align="top" fo:padding-left="0.071cm" fo:padding-right="0.071cm" fo:border="none"/>
    </style:style>
    <style:style style:name="Table2.B177" style:family="table-cell">
      <style:table-cell-properties style:vertical-align="top" fo:padding-left="0.071cm" fo:padding-right="0.071cm" fo:border="none"/>
    </style:style>
    <style:style style:name="Table2.C177" style:family="table-cell">
      <style:table-cell-properties style:vertical-align="top" fo:padding-left="0.071cm" fo:padding-right="0.071cm" fo:border="none"/>
    </style:style>
    <style:style style:name="Table2.178" style:family="table-row">
      <style:table-row-properties style:use-optimal-row-height="true"/>
    </style:style>
    <style:style style:name="Table2.A178" style:family="table-cell">
      <style:table-cell-properties style:vertical-align="top" fo:padding-left="0.071cm" fo:padding-right="0.071cm" fo:border="none"/>
    </style:style>
    <style:style style:name="Table2.B178" style:family="table-cell">
      <style:table-cell-properties style:vertical-align="top" fo:padding-left="0.071cm" fo:padding-right="0.071cm" fo:border="none"/>
    </style:style>
    <style:style style:name="Table2.C178" style:family="table-cell">
      <style:table-cell-properties style:vertical-align="top" fo:padding-left="0.071cm" fo:padding-right="0.071cm" fo:border="none"/>
    </style:style>
    <style:style style:name="Table2.179" style:family="table-row">
      <style:table-row-properties style:use-optimal-row-height="true"/>
    </style:style>
    <style:style style:name="Table2.A179" style:family="table-cell">
      <style:table-cell-properties style:vertical-align="top" fo:padding-left="0.071cm" fo:padding-right="0.071cm" fo:border="none"/>
    </style:style>
    <style:style style:name="Table2.B179" style:family="table-cell">
      <style:table-cell-properties style:vertical-align="top" fo:padding-left="0.071cm" fo:padding-right="0.071cm" fo:border="none"/>
    </style:style>
    <style:style style:name="Table2.C179" style:family="table-cell">
      <style:table-cell-properties style:vertical-align="top" fo:padding-left="0.071cm" fo:padding-right="0.071cm" fo:border="none"/>
    </style:style>
    <style:style style:name="Table2.180" style:family="table-row">
      <style:table-row-properties style:use-optimal-row-height="true"/>
    </style:style>
    <style:style style:name="Table2.A180" style:family="table-cell">
      <style:table-cell-properties style:vertical-align="top" fo:padding-left="0.071cm" fo:padding-right="0.071cm" fo:border="none"/>
    </style:style>
    <style:style style:name="Table2.B180" style:family="table-cell">
      <style:table-cell-properties style:vertical-align="top" fo:padding-left="0.071cm" fo:padding-right="0.071cm" fo:border="none"/>
    </style:style>
    <style:style style:name="Table2.C180" style:family="table-cell">
      <style:table-cell-properties style:vertical-align="top" fo:padding-left="0.071cm" fo:padding-right="0.071cm" fo:border="none"/>
    </style:style>
    <style:style style:name="Table2.181" style:family="table-row">
      <style:table-row-properties style:use-optimal-row-height="true"/>
    </style:style>
    <style:style style:name="Table2.A181" style:family="table-cell">
      <style:table-cell-properties style:vertical-align="top" fo:padding-left="0.071cm" fo:padding-right="0.071cm" fo:border="none"/>
    </style:style>
    <style:style style:name="Table2.B181" style:family="table-cell">
      <style:table-cell-properties style:vertical-align="top" fo:padding-left="0.071cm" fo:padding-right="0.071cm" fo:border="none"/>
    </style:style>
    <style:style style:name="Table2.C181" style:family="table-cell">
      <style:table-cell-properties style:vertical-align="top" fo:padding-left="0.071cm" fo:padding-right="0.071cm" fo:border="none"/>
    </style:style>
    <style:style style:name="Table2.182" style:family="table-row">
      <style:table-row-properties style:use-optimal-row-height="true"/>
    </style:style>
    <style:style style:name="Table2.A182" style:family="table-cell">
      <style:table-cell-properties style:vertical-align="top" fo:padding-left="0.071cm" fo:padding-right="0.071cm" fo:border="none"/>
    </style:style>
    <style:style style:name="Table2.B182" style:family="table-cell">
      <style:table-cell-properties style:vertical-align="top" fo:padding-left="0.071cm" fo:padding-right="0.071cm" fo:border="none"/>
    </style:style>
    <style:style style:name="Table2.C182" style:family="table-cell">
      <style:table-cell-properties style:vertical-align="top" fo:padding-left="0.071cm" fo:padding-right="0.071cm" fo:border="none"/>
    </style:style>
    <style:style style:name="Table2.183" style:family="table-row">
      <style:table-row-properties style:use-optimal-row-height="true"/>
    </style:style>
    <style:style style:name="Table2.A183" style:family="table-cell">
      <style:table-cell-properties style:vertical-align="top" fo:padding-left="0.071cm" fo:padding-right="0.071cm" fo:border="none"/>
    </style:style>
    <style:style style:name="Table2.B183" style:family="table-cell">
      <style:table-cell-properties style:vertical-align="top" fo:padding-left="0.071cm" fo:padding-right="0.071cm" fo:border="none"/>
    </style:style>
    <style:style style:name="Table2.C183" style:family="table-cell">
      <style:table-cell-properties style:vertical-align="top" fo:padding-left="0.071cm" fo:padding-right="0.071cm" fo:border="none"/>
    </style:style>
    <style:style style:name="Table2.184" style:family="table-row">
      <style:table-row-properties style:use-optimal-row-height="true"/>
    </style:style>
    <style:style style:name="Table2.A184" style:family="table-cell">
      <style:table-cell-properties style:vertical-align="top" fo:padding-left="0.071cm" fo:padding-right="0.071cm" fo:border="none"/>
    </style:style>
    <style:style style:name="Table2.B184" style:family="table-cell">
      <style:table-cell-properties style:vertical-align="top" fo:padding-left="0.071cm" fo:padding-right="0.071cm" fo:border="none"/>
    </style:style>
    <style:style style:name="Table2.C184" style:family="table-cell">
      <style:table-cell-properties style:vertical-align="top" fo:padding-left="0.071cm" fo:padding-right="0.071cm" fo:border="none"/>
    </style:style>
    <style:style style:name="Table2.185" style:family="table-row">
      <style:table-row-properties style:use-optimal-row-height="true"/>
    </style:style>
    <style:style style:name="Table2.A185" style:family="table-cell">
      <style:table-cell-properties style:vertical-align="top" fo:padding-left="0.071cm" fo:padding-right="0.071cm" fo:border="none"/>
    </style:style>
    <style:style style:name="Table2.B185" style:family="table-cell">
      <style:table-cell-properties style:vertical-align="top" fo:padding-left="0.071cm" fo:padding-right="0.071cm" fo:border="none"/>
    </style:style>
    <style:style style:name="Table2.C185" style:family="table-cell">
      <style:table-cell-properties style:vertical-align="top" fo:padding-left="0.071cm" fo:padding-right="0.071cm" fo:border="none"/>
    </style:style>
    <style:style style:name="Table2.186" style:family="table-row">
      <style:table-row-properties style:use-optimal-row-height="true"/>
    </style:style>
    <style:style style:name="Table2.A186" style:family="table-cell">
      <style:table-cell-properties style:vertical-align="top" fo:padding-left="0.071cm" fo:padding-right="0.071cm" fo:border="none"/>
    </style:style>
    <style:style style:name="Table2.B186" style:family="table-cell">
      <style:table-cell-properties style:vertical-align="top" fo:padding-left="0.071cm" fo:padding-right="0.071cm" fo:border="none"/>
    </style:style>
    <style:style style:name="Table2.C186" style:family="table-cell">
      <style:table-cell-properties style:vertical-align="top" fo:padding-left="0.071cm" fo:padding-right="0.071cm" fo:border="none"/>
    </style:style>
    <style:style style:name="Table2.187" style:family="table-row">
      <style:table-row-properties style:use-optimal-row-height="true"/>
    </style:style>
    <style:style style:name="Table2.A187" style:family="table-cell">
      <style:table-cell-properties style:vertical-align="top" fo:padding-left="0.071cm" fo:padding-right="0.071cm" fo:border="none"/>
    </style:style>
    <style:style style:name="Table2.B187" style:family="table-cell">
      <style:table-cell-properties style:vertical-align="top" fo:padding-left="0.071cm" fo:padding-right="0.071cm" fo:border="none"/>
    </style:style>
    <style:style style:name="Table2.C187" style:family="table-cell">
      <style:table-cell-properties style:vertical-align="top" fo:padding-left="0.071cm" fo:padding-right="0.071cm" fo:border="none"/>
    </style:style>
    <style:style style:name="Table2.188" style:family="table-row">
      <style:table-row-properties style:use-optimal-row-height="true"/>
    </style:style>
    <style:style style:name="Table2.A188" style:family="table-cell">
      <style:table-cell-properties style:vertical-align="top" fo:padding-left="0.071cm" fo:padding-right="0.071cm" fo:border="none"/>
    </style:style>
    <style:style style:name="Table2.B188" style:family="table-cell">
      <style:table-cell-properties style:vertical-align="top" fo:padding-left="0.071cm" fo:padding-right="0.071cm" fo:border="none"/>
    </style:style>
    <style:style style:name="Table2.C188" style:family="table-cell">
      <style:table-cell-properties style:vertical-align="top" fo:padding-left="0.071cm" fo:padding-right="0.071cm" fo:border="none"/>
    </style:style>
    <style:style style:name="Table2.189" style:family="table-row">
      <style:table-row-properties style:use-optimal-row-height="true"/>
    </style:style>
    <style:style style:name="Table2.A189" style:family="table-cell">
      <style:table-cell-properties style:vertical-align="top" fo:padding-left="0.071cm" fo:padding-right="0.071cm" fo:border="none"/>
    </style:style>
    <style:style style:name="Table2.B189" style:family="table-cell">
      <style:table-cell-properties style:vertical-align="top" fo:padding-left="0.071cm" fo:padding-right="0.071cm" fo:border="none"/>
    </style:style>
    <style:style style:name="Table2.C189" style:family="table-cell">
      <style:table-cell-properties style:vertical-align="top" fo:padding-left="0.071cm" fo:padding-right="0.071cm" fo:border="none"/>
    </style:style>
    <style:style style:name="Table2.190" style:family="table-row">
      <style:table-row-properties style:use-optimal-row-height="true"/>
    </style:style>
    <style:style style:name="Table2.A190" style:family="table-cell">
      <style:table-cell-properties style:vertical-align="top" fo:padding-left="0.071cm" fo:padding-right="0.071cm" fo:border="none"/>
    </style:style>
    <style:style style:name="Table2.B190" style:family="table-cell">
      <style:table-cell-properties style:vertical-align="top" fo:padding-left="0.071cm" fo:padding-right="0.071cm" fo:border="none"/>
    </style:style>
    <style:style style:name="Table2.C190" style:family="table-cell">
      <style:table-cell-properties style:vertical-align="top" fo:padding-left="0.071cm" fo:padding-right="0.071cm" fo:border="none"/>
    </style:style>
    <style:style style:name="Table2.191" style:family="table-row">
      <style:table-row-properties style:use-optimal-row-height="true"/>
    </style:style>
    <style:style style:name="Table2.A191" style:family="table-cell">
      <style:table-cell-properties style:vertical-align="top" fo:padding-left="0.071cm" fo:padding-right="0.071cm" fo:border="none"/>
    </style:style>
    <style:style style:name="Table2.B191" style:family="table-cell">
      <style:table-cell-properties style:vertical-align="top" fo:padding-left="0.071cm" fo:padding-right="0.071cm" fo:border="none"/>
    </style:style>
    <style:style style:name="Table2.C191" style:family="table-cell">
      <style:table-cell-properties style:vertical-align="top" fo:padding-left="0.071cm" fo:padding-right="0.071cm" fo:border="none"/>
    </style:style>
    <style:style style:name="Table2.192" style:family="table-row">
      <style:table-row-properties style:use-optimal-row-height="true"/>
    </style:style>
    <style:style style:name="Table2.A192" style:family="table-cell">
      <style:table-cell-properties style:vertical-align="top" fo:padding-left="0.071cm" fo:padding-right="0.071cm" fo:border="none"/>
    </style:style>
    <style:style style:name="Table2.B192" style:family="table-cell">
      <style:table-cell-properties style:vertical-align="top" fo:padding-left="0.071cm" fo:padding-right="0.071cm" fo:border="none"/>
    </style:style>
    <style:style style:name="Table2.C192" style:family="table-cell">
      <style:table-cell-properties style:vertical-align="top" fo:padding-left="0.071cm" fo:padding-right="0.071cm" fo:border="none"/>
    </style:style>
    <style:style style:name="Table2.193" style:family="table-row">
      <style:table-row-properties style:use-optimal-row-height="true"/>
    </style:style>
    <style:style style:name="Table2.A193" style:family="table-cell">
      <style:table-cell-properties style:vertical-align="top" fo:padding-left="0.071cm" fo:padding-right="0.071cm" fo:border="none"/>
    </style:style>
    <style:style style:name="Table2.B193" style:family="table-cell">
      <style:table-cell-properties style:vertical-align="top" fo:padding-left="0.071cm" fo:padding-right="0.071cm" fo:border="none"/>
    </style:style>
    <style:style style:name="Table2.C193" style:family="table-cell">
      <style:table-cell-properties style:vertical-align="top" fo:padding-left="0.071cm" fo:padding-right="0.071cm" fo:border="none"/>
    </style:style>
    <style:style style:name="Table2.194" style:family="table-row">
      <style:table-row-properties style:use-optimal-row-height="true"/>
    </style:style>
    <style:style style:name="Table2.A194" style:family="table-cell">
      <style:table-cell-properties style:vertical-align="top" fo:padding-left="0.071cm" fo:padding-right="0.071cm" fo:border="none"/>
    </style:style>
    <style:style style:name="Table2.B194" style:family="table-cell">
      <style:table-cell-properties style:vertical-align="top" fo:padding-left="0.071cm" fo:padding-right="0.071cm" fo:border="none"/>
    </style:style>
    <style:style style:name="Table2.C194" style:family="table-cell">
      <style:table-cell-properties style:vertical-align="top" fo:padding-left="0.071cm" fo:padding-right="0.071cm" fo:border="none"/>
    </style:style>
    <style:style style:name="Table2.195" style:family="table-row">
      <style:table-row-properties style:use-optimal-row-height="true"/>
    </style:style>
    <style:style style:name="Table2.A195" style:family="table-cell">
      <style:table-cell-properties style:vertical-align="top" fo:padding-left="0.071cm" fo:padding-right="0.071cm" fo:border="none"/>
    </style:style>
    <style:style style:name="Table2.B195" style:family="table-cell">
      <style:table-cell-properties style:vertical-align="top" fo:padding-left="0.071cm" fo:padding-right="0.071cm" fo:border="none"/>
    </style:style>
    <style:style style:name="Table2.C195" style:family="table-cell">
      <style:table-cell-properties style:vertical-align="top" fo:padding-left="0.071cm" fo:padding-right="0.071cm" fo:border="none"/>
    </style:style>
    <style:style style:name="Table2.196" style:family="table-row">
      <style:table-row-properties style:use-optimal-row-height="true"/>
    </style:style>
    <style:style style:name="Table2.A196" style:family="table-cell">
      <style:table-cell-properties style:vertical-align="top" fo:padding-left="0.071cm" fo:padding-right="0.071cm" fo:border="none"/>
    </style:style>
    <style:style style:name="Table2.B196" style:family="table-cell">
      <style:table-cell-properties style:vertical-align="top" fo:padding-left="0.071cm" fo:padding-right="0.071cm" fo:border="none"/>
    </style:style>
    <style:style style:name="Table2.C196" style:family="table-cell">
      <style:table-cell-properties style:vertical-align="top" fo:padding-left="0.071cm" fo:padding-right="0.071cm" fo:border="none"/>
    </style:style>
    <style:style style:name="Table2.197" style:family="table-row">
      <style:table-row-properties style:use-optimal-row-height="true"/>
    </style:style>
    <style:style style:name="Table2.A197" style:family="table-cell">
      <style:table-cell-properties style:vertical-align="top" fo:padding-left="0.071cm" fo:padding-right="0.071cm" fo:border="none"/>
    </style:style>
    <style:style style:name="Table2.B197" style:family="table-cell">
      <style:table-cell-properties style:vertical-align="top" fo:padding-left="0.071cm" fo:padding-right="0.071cm" fo:border="none"/>
    </style:style>
    <style:style style:name="Table2.C197" style:family="table-cell">
      <style:table-cell-properties style:vertical-align="top" fo:padding-left="0.071cm" fo:padding-right="0.071cm" fo:border="none"/>
    </style:style>
    <style:style style:name="Table2.198" style:family="table-row">
      <style:table-row-properties style:use-optimal-row-height="true"/>
    </style:style>
    <style:style style:name="Table2.A198" style:family="table-cell">
      <style:table-cell-properties style:vertical-align="top" fo:padding-left="0.071cm" fo:padding-right="0.071cm" fo:border="none"/>
    </style:style>
    <style:style style:name="Table2.B198" style:family="table-cell">
      <style:table-cell-properties style:vertical-align="top" fo:padding-left="0.071cm" fo:padding-right="0.071cm" fo:border="none"/>
    </style:style>
    <style:style style:name="Table2.C198" style:family="table-cell">
      <style:table-cell-properties style:vertical-align="top" fo:padding-left="0.071cm" fo:padding-right="0.071cm" fo:border="none"/>
    </style:style>
    <style:style style:name="Table2.199" style:family="table-row">
      <style:table-row-properties style:use-optimal-row-height="true"/>
    </style:style>
    <style:style style:name="Table2.A199" style:family="table-cell">
      <style:table-cell-properties style:vertical-align="top" fo:padding-left="0.071cm" fo:padding-right="0.071cm" fo:border="none"/>
    </style:style>
    <style:style style:name="Table2.B199" style:family="table-cell">
      <style:table-cell-properties style:vertical-align="top" fo:padding-left="0.071cm" fo:padding-right="0.071cm" fo:border="none"/>
    </style:style>
    <style:style style:name="Table2.C199" style:family="table-cell">
      <style:table-cell-properties style:vertical-align="top" fo:padding-left="0.071cm" fo:padding-right="0.071cm" fo:border="none"/>
    </style:style>
    <style:style style:name="Table2.200" style:family="table-row">
      <style:table-row-properties style:use-optimal-row-height="true"/>
    </style:style>
    <style:style style:name="Table2.A200" style:family="table-cell">
      <style:table-cell-properties style:vertical-align="top" fo:padding-left="0.071cm" fo:padding-right="0.071cm" fo:border="none"/>
    </style:style>
    <style:style style:name="Table2.B200" style:family="table-cell">
      <style:table-cell-properties style:vertical-align="top" fo:padding-left="0.071cm" fo:padding-right="0.071cm" fo:border="none"/>
    </style:style>
    <style:style style:name="Table2.C200" style:family="table-cell">
      <style:table-cell-properties style:vertical-align="top" fo:padding-left="0.071cm" fo:padding-right="0.071cm" fo:border="none"/>
    </style:style>
    <style:style style:name="Table2.201" style:family="table-row">
      <style:table-row-properties style:use-optimal-row-height="true"/>
    </style:style>
    <style:style style:name="Table2.A201" style:family="table-cell">
      <style:table-cell-properties style:vertical-align="top" fo:padding-left="0.071cm" fo:padding-right="0.071cm" fo:border="none"/>
    </style:style>
    <style:style style:name="Table2.B201" style:family="table-cell">
      <style:table-cell-properties style:vertical-align="top" fo:padding-left="0.071cm" fo:padding-right="0.071cm" fo:border="none"/>
    </style:style>
    <style:style style:name="Table2.C201" style:family="table-cell">
      <style:table-cell-properties style:vertical-align="top" fo:padding-left="0.071cm" fo:padding-right="0.071cm" fo:border="none"/>
    </style:style>
    <style:style style:name="Table2.202" style:family="table-row">
      <style:table-row-properties style:use-optimal-row-height="true"/>
    </style:style>
    <style:style style:name="Table2.A202" style:family="table-cell">
      <style:table-cell-properties style:vertical-align="top" fo:padding-left="0.071cm" fo:padding-right="0.071cm" fo:border="none"/>
    </style:style>
    <style:style style:name="Table2.B202" style:family="table-cell">
      <style:table-cell-properties style:vertical-align="top" fo:padding-left="0.071cm" fo:padding-right="0.071cm" fo:border="none"/>
    </style:style>
    <style:style style:name="Table2.C202" style:family="table-cell">
      <style:table-cell-properties style:vertical-align="top" fo:padding-left="0.071cm" fo:padding-right="0.071cm" fo:border="none"/>
    </style:style>
    <style:style style:name="Table2.203" style:family="table-row">
      <style:table-row-properties style:use-optimal-row-height="true"/>
    </style:style>
    <style:style style:name="Table2.A203" style:family="table-cell">
      <style:table-cell-properties style:vertical-align="top" fo:padding-left="0.071cm" fo:padding-right="0.071cm" fo:border="none"/>
    </style:style>
    <style:style style:name="Table2.B203" style:family="table-cell">
      <style:table-cell-properties style:vertical-align="top" fo:padding-left="0.071cm" fo:padding-right="0.071cm" fo:border="none"/>
    </style:style>
    <style:style style:name="Table2.C203" style:family="table-cell">
      <style:table-cell-properties style:vertical-align="top" fo:padding-left="0.071cm" fo:padding-right="0.071cm" fo:border="none"/>
    </style:style>
    <style:style style:name="Table2.204" style:family="table-row">
      <style:table-row-properties style:use-optimal-row-height="true"/>
    </style:style>
    <style:style style:name="Table2.A204" style:family="table-cell">
      <style:table-cell-properties style:vertical-align="top" fo:padding-left="0.071cm" fo:padding-right="0.071cm" fo:border="none"/>
    </style:style>
    <style:style style:name="Table2.B204" style:family="table-cell">
      <style:table-cell-properties style:vertical-align="top" fo:padding-left="0.071cm" fo:padding-right="0.071cm" fo:border="none"/>
    </style:style>
    <style:style style:name="Table2.C204" style:family="table-cell">
      <style:table-cell-properties style:vertical-align="top" fo:padding-left="0.071cm" fo:padding-right="0.071cm" fo:border="none"/>
    </style:style>
    <style:style style:name="Table2.205" style:family="table-row">
      <style:table-row-properties style:use-optimal-row-height="true"/>
    </style:style>
    <style:style style:name="Table2.A205" style:family="table-cell">
      <style:table-cell-properties style:vertical-align="top" fo:padding-left="0.071cm" fo:padding-right="0.071cm" fo:border="none"/>
    </style:style>
    <style:style style:name="Table2.B205" style:family="table-cell">
      <style:table-cell-properties style:vertical-align="top" fo:padding-left="0.071cm" fo:padding-right="0.071cm" fo:border="none"/>
    </style:style>
    <style:style style:name="Table2.C205" style:family="table-cell">
      <style:table-cell-properties style:vertical-align="top" fo:padding-left="0.071cm" fo:padding-right="0.071cm" fo:border="none"/>
    </style:style>
    <style:style style:name="Table2.206" style:family="table-row">
      <style:table-row-properties style:use-optimal-row-height="true"/>
    </style:style>
    <style:style style:name="Table2.A206" style:family="table-cell">
      <style:table-cell-properties style:vertical-align="top" fo:padding-left="0.071cm" fo:padding-right="0.071cm" fo:border="none"/>
    </style:style>
    <style:style style:name="Table2.B206" style:family="table-cell">
      <style:table-cell-properties style:vertical-align="top" fo:padding-left="0.071cm" fo:padding-right="0.071cm" fo:border="none"/>
    </style:style>
    <style:style style:name="Table2.C206" style:family="table-cell">
      <style:table-cell-properties style:vertical-align="top" fo:padding-left="0.071cm" fo:padding-right="0.071cm" fo:border="none"/>
    </style:style>
    <style:style style:name="Table2.207" style:family="table-row">
      <style:table-row-properties style:use-optimal-row-height="true"/>
    </style:style>
    <style:style style:name="Table2.A207" style:family="table-cell">
      <style:table-cell-properties style:vertical-align="top" fo:padding-left="0.071cm" fo:padding-right="0.071cm" fo:border="none"/>
    </style:style>
    <style:style style:name="Table2.B207" style:family="table-cell">
      <style:table-cell-properties style:vertical-align="top" fo:padding-left="0.071cm" fo:padding-right="0.071cm" fo:border="none"/>
    </style:style>
    <style:style style:name="Table2.C207" style:family="table-cell">
      <style:table-cell-properties style:vertical-align="top" fo:padding-left="0.071cm" fo:padding-right="0.071cm" fo:border="none"/>
    </style:style>
    <style:style style:name="Table2.208" style:family="table-row">
      <style:table-row-properties style:use-optimal-row-height="true"/>
    </style:style>
    <style:style style:name="Table2.A208" style:family="table-cell">
      <style:table-cell-properties style:vertical-align="top" fo:padding-left="0.071cm" fo:padding-right="0.071cm" fo:border="none"/>
    </style:style>
    <style:style style:name="Table2.B208" style:family="table-cell">
      <style:table-cell-properties style:vertical-align="top" fo:padding-left="0.071cm" fo:padding-right="0.071cm" fo:border="none"/>
    </style:style>
    <style:style style:name="Table2.C208" style:family="table-cell">
      <style:table-cell-properties style:vertical-align="top" fo:padding-left="0.071cm" fo:padding-right="0.071cm" fo:border="none"/>
    </style:style>
    <style:style style:name="Table2.209" style:family="table-row">
      <style:table-row-properties style:min-row-height="0.624cm"/>
    </style:style>
    <style:style style:name="Table2.A209" style:family="table-cell">
      <style:table-cell-properties style:vertical-align="top" fo:padding-left="0.071cm" fo:padding-right="0.071cm" fo:border="none"/>
    </style:style>
    <style:style style:name="Table2.B209" style:family="table-cell">
      <style:table-cell-properties style:vertical-align="top" fo:padding-left="0.071cm" fo:padding-right="0.071cm" fo:border="none"/>
    </style:style>
    <style:style style:name="Table2.C209" style:family="table-cell">
      <style:table-cell-properties style:vertical-align="top" fo:padding-left="0.071cm" fo:padding-right="0.071cm" fo:border="none"/>
    </style:style>
    <style:style style:name="Table2.210" style:family="table-row">
      <style:table-row-properties style:use-optimal-row-height="true"/>
    </style:style>
    <style:style style:name="Table2.A210" style:family="table-cell">
      <style:table-cell-properties style:vertical-align="top" fo:padding-left="0.071cm" fo:padding-right="0.071cm" fo:border="none"/>
    </style:style>
    <style:style style:name="Table2.B210" style:family="table-cell">
      <style:table-cell-properties style:vertical-align="top" fo:padding-left="0.071cm" fo:padding-right="0.071cm" fo:border="none"/>
    </style:style>
    <style:style style:name="Table2.C210" style:family="table-cell">
      <style:table-cell-properties style:vertical-align="top" fo:padding-left="0.071cm" fo:padding-right="0.071cm" fo:border="none"/>
    </style:style>
    <style:style style:name="Table2.211" style:family="table-row">
      <style:table-row-properties style:use-optimal-row-height="true"/>
    </style:style>
    <style:style style:name="Table2.A211" style:family="table-cell">
      <style:table-cell-properties style:vertical-align="top" fo:padding-left="0.071cm" fo:padding-right="0.071cm" fo:border="none"/>
    </style:style>
    <style:style style:name="Table2.B211" style:family="table-cell">
      <style:table-cell-properties style:vertical-align="top" fo:padding-left="0.071cm" fo:padding-right="0.071cm" fo:border="none"/>
    </style:style>
    <style:style style:name="Table2.C211" style:family="table-cell">
      <style:table-cell-properties style:vertical-align="top" fo:padding-left="0.071cm" fo:padding-right="0.071cm" fo:border="none"/>
    </style:style>
    <style:style style:name="Table2.212" style:family="table-row">
      <style:table-row-properties style:use-optimal-row-height="true"/>
    </style:style>
    <style:style style:name="Table2.A212" style:family="table-cell">
      <style:table-cell-properties style:vertical-align="top" fo:padding-left="0.071cm" fo:padding-right="0.071cm" fo:border="none"/>
    </style:style>
    <style:style style:name="Table2.B212" style:family="table-cell">
      <style:table-cell-properties style:vertical-align="top" fo:padding-left="0.071cm" fo:padding-right="0.071cm" fo:border="none"/>
    </style:style>
    <style:style style:name="Table2.C212" style:family="table-cell">
      <style:table-cell-properties style:vertical-align="top" fo:padding-left="0.071cm" fo:padding-right="0.071cm" fo:border="none"/>
    </style:style>
    <style:style style:name="Table2.213" style:family="table-row">
      <style:table-row-properties style:use-optimal-row-height="true"/>
    </style:style>
    <style:style style:name="Table2.A213" style:family="table-cell">
      <style:table-cell-properties style:vertical-align="top" fo:padding-left="0.071cm" fo:padding-right="0.071cm" fo:border="none"/>
    </style:style>
    <style:style style:name="Table2.B213" style:family="table-cell">
      <style:table-cell-properties style:vertical-align="top" fo:padding-left="0.071cm" fo:padding-right="0.071cm" fo:border="none"/>
    </style:style>
    <style:style style:name="Table2.C213" style:family="table-cell">
      <style:table-cell-properties style:vertical-align="top" fo:padding-left="0.071cm" fo:padding-right="0.071cm" fo:border="none"/>
    </style:style>
    <style:style style:name="Table2.214" style:family="table-row">
      <style:table-row-properties style:use-optimal-row-height="true"/>
    </style:style>
    <style:style style:name="Table2.A214" style:family="table-cell">
      <style:table-cell-properties style:vertical-align="top" fo:padding-left="0.071cm" fo:padding-right="0.071cm" fo:border="none"/>
    </style:style>
    <style:style style:name="Table2.B214" style:family="table-cell">
      <style:table-cell-properties style:vertical-align="top" fo:padding-left="0.071cm" fo:padding-right="0.071cm" fo:border="none"/>
    </style:style>
    <style:style style:name="Table2.C214" style:family="table-cell">
      <style:table-cell-properties style:vertical-align="top" fo:padding-left="0.071cm" fo:padding-right="0.071cm" fo:border="none"/>
    </style:style>
    <style:style style:name="Table2.215" style:family="table-row">
      <style:table-row-properties style:use-optimal-row-height="true"/>
    </style:style>
    <style:style style:name="Table2.A215" style:family="table-cell">
      <style:table-cell-properties style:vertical-align="top" fo:padding-left="0.071cm" fo:padding-right="0.071cm" fo:border="none"/>
    </style:style>
    <style:style style:name="Table2.B215" style:family="table-cell">
      <style:table-cell-properties style:vertical-align="top" fo:padding-left="0.071cm" fo:padding-right="0.071cm" fo:border="none"/>
    </style:style>
    <style:style style:name="Table2.C215" style:family="table-cell">
      <style:table-cell-properties style:vertical-align="top" fo:padding-left="0.071cm" fo:padding-right="0.071cm" fo:border="none"/>
    </style:style>
    <style:style style:name="Table2.216" style:family="table-row">
      <style:table-row-properties style:use-optimal-row-height="true"/>
    </style:style>
    <style:style style:name="Table2.A216" style:family="table-cell">
      <style:table-cell-properties style:vertical-align="top" fo:padding-left="0.071cm" fo:padding-right="0.071cm" fo:border="none"/>
    </style:style>
    <style:style style:name="Table2.B216" style:family="table-cell">
      <style:table-cell-properties style:vertical-align="top" fo:padding-left="0.071cm" fo:padding-right="0.071cm" fo:border="none"/>
    </style:style>
    <style:style style:name="Table2.C216" style:family="table-cell">
      <style:table-cell-properties style:vertical-align="top" fo:padding-left="0.071cm" fo:padding-right="0.071cm" fo:border="none"/>
    </style:style>
    <style:style style:name="Table2.217" style:family="table-row">
      <style:table-row-properties style:use-optimal-row-height="true"/>
    </style:style>
    <style:style style:name="Table2.A217" style:family="table-cell">
      <style:table-cell-properties style:vertical-align="top" fo:padding-left="0.071cm" fo:padding-right="0.071cm" fo:border="none"/>
    </style:style>
    <style:style style:name="Table2.B217" style:family="table-cell">
      <style:table-cell-properties style:vertical-align="top" fo:padding-left="0.071cm" fo:padding-right="0.071cm" fo:border="none"/>
    </style:style>
    <style:style style:name="Table2.C217" style:family="table-cell">
      <style:table-cell-properties style:vertical-align="top" fo:padding-left="0.071cm" fo:padding-right="0.071cm" fo:border="none"/>
    </style:style>
    <style:style style:name="Table2.218" style:family="table-row">
      <style:table-row-properties style:use-optimal-row-height="true"/>
    </style:style>
    <style:style style:name="Table2.A218" style:family="table-cell">
      <style:table-cell-properties style:vertical-align="top" fo:padding-left="0.071cm" fo:padding-right="0.071cm" fo:border="none"/>
    </style:style>
    <style:style style:name="Table2.B218" style:family="table-cell">
      <style:table-cell-properties style:vertical-align="top" fo:padding-left="0.071cm" fo:padding-right="0.071cm" fo:border="none"/>
    </style:style>
    <style:style style:name="Table2.C218" style:family="table-cell">
      <style:table-cell-properties style:vertical-align="top" fo:padding-left="0.071cm" fo:padding-right="0.071cm" fo:border="none"/>
    </style:style>
    <style:style style:name="Table2.219" style:family="table-row">
      <style:table-row-properties style:use-optimal-row-height="true"/>
    </style:style>
    <style:style style:name="Table2.A219" style:family="table-cell">
      <style:table-cell-properties style:vertical-align="top" fo:padding-left="0.071cm" fo:padding-right="0.071cm" fo:border="none"/>
    </style:style>
    <style:style style:name="Table2.B219" style:family="table-cell">
      <style:table-cell-properties style:vertical-align="top" fo:padding-left="0.071cm" fo:padding-right="0.071cm" fo:border="none"/>
    </style:style>
    <style:style style:name="Table2.C219" style:family="table-cell">
      <style:table-cell-properties style:vertical-align="top" fo:padding-left="0.071cm" fo:padding-right="0.071cm" fo:border="none"/>
    </style:style>
    <style:style style:name="Table2.220" style:family="table-row">
      <style:table-row-properties style:use-optimal-row-height="true"/>
    </style:style>
    <style:style style:name="Table2.A220" style:family="table-cell">
      <style:table-cell-properties style:vertical-align="top" fo:padding-left="0.071cm" fo:padding-right="0.071cm" fo:border="none"/>
    </style:style>
    <style:style style:name="Table2.B220" style:family="table-cell">
      <style:table-cell-properties style:vertical-align="top" fo:padding-left="0.071cm" fo:padding-right="0.071cm" fo:border="none"/>
    </style:style>
    <style:style style:name="Table2.C220" style:family="table-cell">
      <style:table-cell-properties style:vertical-align="top" fo:padding-left="0.071cm" fo:padding-right="0.071cm" fo:border="none"/>
    </style:style>
    <style:style style:name="Table2.221" style:family="table-row">
      <style:table-row-properties style:use-optimal-row-height="true"/>
    </style:style>
    <style:style style:name="Table2.A221" style:family="table-cell">
      <style:table-cell-properties style:vertical-align="top" fo:padding-left="0.071cm" fo:padding-right="0.071cm" fo:border="none"/>
    </style:style>
    <style:style style:name="Table2.B221" style:family="table-cell">
      <style:table-cell-properties style:vertical-align="top" fo:padding-left="0.071cm" fo:padding-right="0.071cm" fo:border="none"/>
    </style:style>
    <style:style style:name="Table2.C221" style:family="table-cell">
      <style:table-cell-properties style:vertical-align="top" fo:padding-left="0.071cm" fo:padding-right="0.071cm" fo:border="none"/>
    </style:style>
    <style:style style:name="Table2.222" style:family="table-row">
      <style:table-row-properties style:use-optimal-row-height="true"/>
    </style:style>
    <style:style style:name="Table2.A222" style:family="table-cell">
      <style:table-cell-properties style:vertical-align="top" fo:padding-left="0.071cm" fo:padding-right="0.071cm" fo:border="none"/>
    </style:style>
    <style:style style:name="Table2.B222" style:family="table-cell">
      <style:table-cell-properties style:vertical-align="top" fo:padding-left="0.071cm" fo:padding-right="0.071cm" fo:border="none"/>
    </style:style>
    <style:style style:name="Table2.C222" style:family="table-cell">
      <style:table-cell-properties style:vertical-align="top" fo:padding-left="0.071cm" fo:padding-right="0.071cm" fo:border="none"/>
    </style:style>
    <style:style style:name="Table2.223" style:family="table-row">
      <style:table-row-properties style:use-optimal-row-height="true"/>
    </style:style>
    <style:style style:name="Table2.A223" style:family="table-cell">
      <style:table-cell-properties style:vertical-align="top" fo:padding-left="0.071cm" fo:padding-right="0.071cm" fo:border="none"/>
    </style:style>
    <style:style style:name="Table2.B223" style:family="table-cell">
      <style:table-cell-properties style:vertical-align="top" fo:padding-left="0.071cm" fo:padding-right="0.071cm" fo:border="none"/>
    </style:style>
    <style:style style:name="Table2.C223" style:family="table-cell">
      <style:table-cell-properties style:vertical-align="top" fo:padding-left="0.071cm" fo:padding-right="0.071cm" fo:border="none"/>
    </style:style>
    <style:style style:name="Table2.224" style:family="table-row">
      <style:table-row-properties style:use-optimal-row-height="true"/>
    </style:style>
    <style:style style:name="Table2.A224" style:family="table-cell">
      <style:table-cell-properties style:vertical-align="top" fo:padding-left="0.071cm" fo:padding-right="0.071cm" fo:border="none"/>
    </style:style>
    <style:style style:name="Table2.B224" style:family="table-cell">
      <style:table-cell-properties style:vertical-align="top" fo:padding-left="0.071cm" fo:padding-right="0.071cm" fo:border="none"/>
    </style:style>
    <style:style style:name="Table2.C224" style:family="table-cell">
      <style:table-cell-properties style:vertical-align="top" fo:padding-left="0.071cm" fo:padding-right="0.071cm" fo:border="none"/>
    </style:style>
    <style:style style:name="Table2.225" style:family="table-row">
      <style:table-row-properties style:use-optimal-row-height="true"/>
    </style:style>
    <style:style style:name="Table2.A225" style:family="table-cell">
      <style:table-cell-properties style:vertical-align="top" fo:padding-left="0.071cm" fo:padding-right="0.071cm" fo:border="none"/>
    </style:style>
    <style:style style:name="Table2.B225" style:family="table-cell">
      <style:table-cell-properties style:vertical-align="top" fo:padding-left="0.071cm" fo:padding-right="0.071cm" fo:border="none"/>
    </style:style>
    <style:style style:name="Table2.C225" style:family="table-cell">
      <style:table-cell-properties style:vertical-align="top" fo:padding-left="0.071cm" fo:padding-right="0.071cm" fo:border="none"/>
    </style:style>
    <style:style style:name="Table2.226" style:family="table-row">
      <style:table-row-properties style:use-optimal-row-height="true"/>
    </style:style>
    <style:style style:name="Table2.A226" style:family="table-cell">
      <style:table-cell-properties style:vertical-align="top" fo:padding-left="0.071cm" fo:padding-right="0.071cm" fo:border="none"/>
    </style:style>
    <style:style style:name="Table2.B226" style:family="table-cell">
      <style:table-cell-properties style:vertical-align="top" fo:padding-left="0.071cm" fo:padding-right="0.071cm" fo:border="none"/>
    </style:style>
    <style:style style:name="Table2.C226" style:family="table-cell">
      <style:table-cell-properties style:vertical-align="top" fo:padding-left="0.071cm" fo:padding-right="0.071cm" fo:border="none"/>
    </style:style>
    <style:style style:name="Table2.227" style:family="table-row">
      <style:table-row-properties style:use-optimal-row-height="true"/>
    </style:style>
    <style:style style:name="Table2.A227" style:family="table-cell">
      <style:table-cell-properties style:vertical-align="top" fo:padding-left="0.071cm" fo:padding-right="0.071cm" fo:border="none"/>
    </style:style>
    <style:style style:name="Table2.B227" style:family="table-cell">
      <style:table-cell-properties style:vertical-align="top" fo:padding-left="0.071cm" fo:padding-right="0.071cm" fo:border="none"/>
    </style:style>
    <style:style style:name="Table2.C227" style:family="table-cell">
      <style:table-cell-properties style:vertical-align="top" fo:padding-left="0.071cm" fo:padding-right="0.071cm" fo:border="none"/>
    </style:style>
    <style:style style:name="Table2.228" style:family="table-row">
      <style:table-row-properties style:use-optimal-row-height="true"/>
    </style:style>
    <style:style style:name="Table2.A228" style:family="table-cell">
      <style:table-cell-properties style:vertical-align="top" fo:padding-left="0.071cm" fo:padding-right="0.071cm" fo:border="none"/>
    </style:style>
    <style:style style:name="Table2.B228" style:family="table-cell">
      <style:table-cell-properties style:vertical-align="top" fo:padding-left="0.071cm" fo:padding-right="0.071cm" fo:border="none"/>
    </style:style>
    <style:style style:name="Table2.C228" style:family="table-cell">
      <style:table-cell-properties style:vertical-align="top" fo:padding-left="0.071cm" fo:padding-right="0.071cm" fo:border="none"/>
    </style:style>
    <style:style style:name="Table2.229" style:family="table-row">
      <style:table-row-properties style:use-optimal-row-height="true"/>
    </style:style>
    <style:style style:name="Table2.A229" style:family="table-cell">
      <style:table-cell-properties style:vertical-align="top" fo:padding-left="0.071cm" fo:padding-right="0.071cm" fo:border="none"/>
    </style:style>
    <style:style style:name="Table2.B229" style:family="table-cell">
      <style:table-cell-properties style:vertical-align="top" fo:padding-left="0.071cm" fo:padding-right="0.071cm" fo:border="none"/>
    </style:style>
    <style:style style:name="Table2.C229" style:family="table-cell">
      <style:table-cell-properties style:vertical-align="top" fo:padding-left="0.071cm" fo:padding-right="0.071cm" fo:border="none"/>
    </style:style>
    <style:style style:name="Table2.230" style:family="table-row">
      <style:table-row-properties style:use-optimal-row-height="true"/>
    </style:style>
    <style:style style:name="Table2.A230" style:family="table-cell">
      <style:table-cell-properties style:vertical-align="top" fo:padding-left="0.071cm" fo:padding-right="0.071cm" fo:border="none"/>
    </style:style>
    <style:style style:name="Table2.B230" style:family="table-cell">
      <style:table-cell-properties style:vertical-align="top" fo:padding-left="0.071cm" fo:padding-right="0.071cm" fo:border="none"/>
    </style:style>
    <style:style style:name="Table2.C230" style:family="table-cell">
      <style:table-cell-properties style:vertical-align="top" fo:padding-left="0.071cm" fo:padding-right="0.071cm" fo:border="none"/>
    </style:style>
    <style:style style:name="Table2.231" style:family="table-row">
      <style:table-row-properties style:use-optimal-row-height="true"/>
    </style:style>
    <style:style style:name="Table2.A231" style:family="table-cell">
      <style:table-cell-properties style:vertical-align="top" fo:padding-left="0.071cm" fo:padding-right="0.071cm" fo:border="none"/>
    </style:style>
    <style:style style:name="Table2.B231" style:family="table-cell">
      <style:table-cell-properties style:vertical-align="top" fo:padding-left="0.071cm" fo:padding-right="0.071cm" fo:border="none"/>
    </style:style>
    <style:style style:name="Table2.C231" style:family="table-cell">
      <style:table-cell-properties style:vertical-align="top" fo:padding-left="0.071cm" fo:padding-right="0.071cm" fo:border="none"/>
    </style:style>
    <style:style style:name="Table2.232" style:family="table-row">
      <style:table-row-properties style:use-optimal-row-height="true"/>
    </style:style>
    <style:style style:name="Table2.A232" style:family="table-cell">
      <style:table-cell-properties style:vertical-align="top" fo:padding-left="0.071cm" fo:padding-right="0.071cm" fo:border="none"/>
    </style:style>
    <style:style style:name="Table2.B232" style:family="table-cell">
      <style:table-cell-properties style:vertical-align="top" fo:padding-left="0.071cm" fo:padding-right="0.071cm" fo:border="none"/>
    </style:style>
    <style:style style:name="Table2.C232" style:family="table-cell">
      <style:table-cell-properties style:vertical-align="top" fo:padding-left="0.071cm" fo:padding-right="0.071cm" fo:border="none"/>
    </style:style>
    <style:style style:name="Table2.233" style:family="table-row">
      <style:table-row-properties style:use-optimal-row-height="true"/>
    </style:style>
    <style:style style:name="Table2.A233" style:family="table-cell">
      <style:table-cell-properties style:vertical-align="top" fo:padding-left="0.071cm" fo:padding-right="0.071cm" fo:border="none"/>
    </style:style>
    <style:style style:name="Table2.B233" style:family="table-cell">
      <style:table-cell-properties style:vertical-align="top" fo:padding-left="0.071cm" fo:padding-right="0.071cm" fo:border="none"/>
    </style:style>
    <style:style style:name="Table2.C233" style:family="table-cell">
      <style:table-cell-properties style:vertical-align="top" fo:padding-left="0.071cm" fo:padding-right="0.071cm" fo:border="none"/>
    </style:style>
    <style:style style:name="Table2.234" style:family="table-row">
      <style:table-row-properties style:use-optimal-row-height="true"/>
    </style:style>
    <style:style style:name="Table2.A234" style:family="table-cell">
      <style:table-cell-properties style:vertical-align="top" fo:padding-left="0.071cm" fo:padding-right="0.071cm" fo:border="none"/>
    </style:style>
    <style:style style:name="Table2.B234" style:family="table-cell">
      <style:table-cell-properties style:vertical-align="top" fo:padding-left="0.071cm" fo:padding-right="0.071cm" fo:border="none"/>
    </style:style>
    <style:style style:name="Table2.C234" style:family="table-cell">
      <style:table-cell-properties style:vertical-align="top" fo:padding-left="0.071cm" fo:padding-right="0.071cm" fo:border="none"/>
    </style:style>
    <style:style style:name="Table2.235" style:family="table-row">
      <style:table-row-properties style:use-optimal-row-height="true"/>
    </style:style>
    <style:style style:name="Table2.A235" style:family="table-cell">
      <style:table-cell-properties style:vertical-align="top" fo:padding-left="0.071cm" fo:padding-right="0.071cm" fo:border="none"/>
    </style:style>
    <style:style style:name="Table2.B235" style:family="table-cell">
      <style:table-cell-properties style:vertical-align="top" fo:padding-left="0.071cm" fo:padding-right="0.071cm" fo:border="none"/>
    </style:style>
    <style:style style:name="Table2.C235" style:family="table-cell">
      <style:table-cell-properties style:vertical-align="top" fo:padding-left="0.071cm" fo:padding-right="0.071cm" fo:border="none"/>
    </style:style>
    <style:style style:name="Table2.236" style:family="table-row">
      <style:table-row-properties style:use-optimal-row-height="true"/>
    </style:style>
    <style:style style:name="Table2.A236" style:family="table-cell">
      <style:table-cell-properties style:vertical-align="top" fo:padding-left="0.071cm" fo:padding-right="0.071cm" fo:border="none"/>
    </style:style>
    <style:style style:name="Table2.B236" style:family="table-cell">
      <style:table-cell-properties style:vertical-align="top" fo:padding-left="0.071cm" fo:padding-right="0.071cm" fo:border="none"/>
    </style:style>
    <style:style style:name="Table2.C236" style:family="table-cell">
      <style:table-cell-properties style:vertical-align="top" fo:padding-left="0.071cm" fo:padding-right="0.071cm" fo:border="none"/>
    </style:style>
    <style:style style:name="Table2.237" style:family="table-row">
      <style:table-row-properties style:use-optimal-row-height="true"/>
    </style:style>
    <style:style style:name="Table2.A237" style:family="table-cell">
      <style:table-cell-properties style:vertical-align="top" fo:padding-left="0.071cm" fo:padding-right="0.071cm" fo:border="none"/>
    </style:style>
    <style:style style:name="Table2.B237" style:family="table-cell">
      <style:table-cell-properties style:vertical-align="top" fo:padding-left="0.071cm" fo:padding-right="0.071cm" fo:border="none"/>
    </style:style>
    <style:style style:name="Table2.C237" style:family="table-cell">
      <style:table-cell-properties style:vertical-align="top" fo:padding-left="0.071cm" fo:padding-right="0.071cm" fo:border="none"/>
    </style:style>
    <style:style style:name="Table2.238" style:family="table-row">
      <style:table-row-properties style:use-optimal-row-height="true"/>
    </style:style>
    <style:style style:name="Table2.A238" style:family="table-cell">
      <style:table-cell-properties style:vertical-align="top" fo:padding-left="0.071cm" fo:padding-right="0.071cm" fo:border="none"/>
    </style:style>
    <style:style style:name="Table2.B238" style:family="table-cell">
      <style:table-cell-properties style:vertical-align="top" fo:padding-left="0.071cm" fo:padding-right="0.071cm" fo:border="none"/>
    </style:style>
    <style:style style:name="Table2.C238" style:family="table-cell">
      <style:table-cell-properties style:vertical-align="top" fo:padding-left="0.071cm" fo:padding-right="0.071cm" fo:border="none"/>
    </style:style>
    <style:style style:name="Table2.239" style:family="table-row">
      <style:table-row-properties style:use-optimal-row-height="true"/>
    </style:style>
    <style:style style:name="Table2.A239" style:family="table-cell">
      <style:table-cell-properties style:vertical-align="top" fo:padding-left="0.071cm" fo:padding-right="0.071cm" fo:border="none"/>
    </style:style>
    <style:style style:name="Table2.B239" style:family="table-cell">
      <style:table-cell-properties style:vertical-align="top" fo:padding-left="0.071cm" fo:padding-right="0.071cm" fo:border="none"/>
    </style:style>
    <style:style style:name="Table2.C239" style:family="table-cell">
      <style:table-cell-properties style:vertical-align="top" fo:padding-left="0.071cm" fo:padding-right="0.071cm" fo:border="none"/>
    </style:style>
    <style:style style:name="Table2.240" style:family="table-row">
      <style:table-row-properties style:use-optimal-row-height="true"/>
    </style:style>
    <style:style style:name="Table2.A240" style:family="table-cell">
      <style:table-cell-properties style:vertical-align="top" fo:padding-left="0.071cm" fo:padding-right="0.071cm" fo:border="none"/>
    </style:style>
    <style:style style:name="Table2.B240" style:family="table-cell">
      <style:table-cell-properties style:vertical-align="top" fo:padding-left="0.071cm" fo:padding-right="0.071cm" fo:border="none"/>
    </style:style>
    <style:style style:name="Table2.C240" style:family="table-cell">
      <style:table-cell-properties style:vertical-align="top" fo:padding-left="0.071cm" fo:padding-right="0.071cm" fo:border="none"/>
    </style:style>
    <style:style style:name="Table2.241" style:family="table-row">
      <style:table-row-properties style:use-optimal-row-height="true"/>
    </style:style>
    <style:style style:name="Table2.A241" style:family="table-cell">
      <style:table-cell-properties style:vertical-align="top" fo:padding-left="0.071cm" fo:padding-right="0.071cm" fo:border="none"/>
    </style:style>
    <style:style style:name="Table2.B241" style:family="table-cell">
      <style:table-cell-properties style:vertical-align="top" fo:padding-left="0.071cm" fo:padding-right="0.071cm" fo:border="none"/>
    </style:style>
    <style:style style:name="Table2.C241" style:family="table-cell">
      <style:table-cell-properties style:vertical-align="top" fo:padding-left="0.071cm" fo:padding-right="0.071cm" fo:border="none"/>
    </style:style>
    <style:style style:name="Table2.242" style:family="table-row">
      <style:table-row-properties style:use-optimal-row-height="true"/>
    </style:style>
    <style:style style:name="Table2.A242" style:family="table-cell">
      <style:table-cell-properties style:vertical-align="top" fo:padding-left="0.071cm" fo:padding-right="0.071cm" fo:border="none"/>
    </style:style>
    <style:style style:name="Table2.B242" style:family="table-cell">
      <style:table-cell-properties style:vertical-align="top" fo:padding-left="0.071cm" fo:padding-right="0.071cm" fo:border="none"/>
    </style:style>
    <style:style style:name="Table2.C242" style:family="table-cell">
      <style:table-cell-properties style:vertical-align="top" fo:padding-left="0.071cm" fo:padding-right="0.071cm" fo:border="none"/>
    </style:style>
    <style:style style:name="Table2.243" style:family="table-row">
      <style:table-row-properties style:use-optimal-row-height="true"/>
    </style:style>
    <style:style style:name="Table2.A243" style:family="table-cell">
      <style:table-cell-properties style:vertical-align="top" fo:padding-left="0.071cm" fo:padding-right="0.071cm" fo:border="none"/>
    </style:style>
    <style:style style:name="Table2.B243" style:family="table-cell">
      <style:table-cell-properties style:vertical-align="top" fo:padding-left="0.071cm" fo:padding-right="0.071cm" fo:border="none"/>
    </style:style>
    <style:style style:name="Table2.C243" style:family="table-cell">
      <style:table-cell-properties style:vertical-align="top" fo:padding-left="0.071cm" fo:padding-right="0.071cm" fo:border="none"/>
    </style:style>
    <style:style style:name="Table2.244" style:family="table-row">
      <style:table-row-properties style:use-optimal-row-height="true"/>
    </style:style>
    <style:style style:name="Table2.A244" style:family="table-cell">
      <style:table-cell-properties style:vertical-align="top" fo:padding-left="0.071cm" fo:padding-right="0.071cm" fo:border="none"/>
    </style:style>
    <style:style style:name="Table2.B244" style:family="table-cell">
      <style:table-cell-properties style:vertical-align="top" fo:padding-left="0.071cm" fo:padding-right="0.071cm" fo:border="none"/>
    </style:style>
    <style:style style:name="Table2.C244" style:family="table-cell">
      <style:table-cell-properties style:vertical-align="top" fo:padding-left="0.071cm" fo:padding-right="0.071cm" fo:border="none"/>
    </style:style>
    <style:style style:name="Table2.245" style:family="table-row">
      <style:table-row-properties style:use-optimal-row-height="true"/>
    </style:style>
    <style:style style:name="Table2.A245" style:family="table-cell">
      <style:table-cell-properties style:vertical-align="top" fo:padding-left="0.071cm" fo:padding-right="0.071cm" fo:border="none"/>
    </style:style>
    <style:style style:name="Table2.B245" style:family="table-cell">
      <style:table-cell-properties style:vertical-align="top" fo:padding-left="0.071cm" fo:padding-right="0.071cm" fo:border="none"/>
    </style:style>
    <style:style style:name="Table2.C245" style:family="table-cell">
      <style:table-cell-properties style:vertical-align="top" fo:padding-left="0.071cm" fo:padding-right="0.071cm" fo:border="none"/>
    </style:style>
    <style:style style:name="Table2.246" style:family="table-row">
      <style:table-row-properties style:use-optimal-row-height="true"/>
    </style:style>
    <style:style style:name="Table2.A246" style:family="table-cell">
      <style:table-cell-properties style:vertical-align="top" fo:padding-left="0.071cm" fo:padding-right="0.071cm" fo:border="none"/>
    </style:style>
    <style:style style:name="Table2.B246" style:family="table-cell">
      <style:table-cell-properties style:vertical-align="top" fo:padding-left="0.071cm" fo:padding-right="0.071cm" fo:border="none"/>
    </style:style>
    <style:style style:name="Table2.C246" style:family="table-cell">
      <style:table-cell-properties style:vertical-align="top" fo:padding-left="0.071cm" fo:padding-right="0.071cm" fo:border="none"/>
    </style:style>
    <style:style style:name="Table2.247" style:family="table-row">
      <style:table-row-properties style:use-optimal-row-height="true"/>
    </style:style>
    <style:style style:name="Table2.A247" style:family="table-cell">
      <style:table-cell-properties style:vertical-align="top" fo:padding-left="0.071cm" fo:padding-right="0.071cm" fo:border="none"/>
    </style:style>
    <style:style style:name="Table2.B247" style:family="table-cell">
      <style:table-cell-properties style:vertical-align="top" fo:padding-left="0.071cm" fo:padding-right="0.071cm" fo:border="none"/>
    </style:style>
    <style:style style:name="Table2.C247" style:family="table-cell">
      <style:table-cell-properties style:vertical-align="top" fo:padding-left="0.071cm" fo:padding-right="0.071cm" fo:border="none"/>
    </style:style>
    <style:style style:name="Table2.248" style:family="table-row">
      <style:table-row-properties style:use-optimal-row-height="true"/>
    </style:style>
    <style:style style:name="Table2.A248" style:family="table-cell">
      <style:table-cell-properties style:vertical-align="top" fo:padding-left="0.071cm" fo:padding-right="0.071cm" fo:border="none"/>
    </style:style>
    <style:style style:name="Table2.B248" style:family="table-cell">
      <style:table-cell-properties style:vertical-align="top" fo:padding-left="0.071cm" fo:padding-right="0.071cm" fo:border="none"/>
    </style:style>
    <style:style style:name="Table2.C248" style:family="table-cell">
      <style:table-cell-properties style:vertical-align="top" fo:padding-left="0.071cm" fo:padding-right="0.071cm" fo:border="none"/>
    </style:style>
    <style:style style:name="Table2.249" style:family="table-row">
      <style:table-row-properties style:use-optimal-row-height="true"/>
    </style:style>
    <style:style style:name="Table2.A249" style:family="table-cell">
      <style:table-cell-properties style:vertical-align="top" fo:padding-left="0.071cm" fo:padding-right="0.071cm" fo:border="none"/>
    </style:style>
    <style:style style:name="Table2.B249" style:family="table-cell">
      <style:table-cell-properties style:vertical-align="top" fo:padding-left="0.071cm" fo:padding-right="0.071cm" fo:border="none"/>
    </style:style>
    <style:style style:name="Table2.C249" style:family="table-cell">
      <style:table-cell-properties style:vertical-align="top" fo:padding-left="0.071cm" fo:padding-right="0.071cm" fo:border="none"/>
    </style:style>
    <style:style style:name="Table2.250" style:family="table-row">
      <style:table-row-properties style:use-optimal-row-height="true"/>
    </style:style>
    <style:style style:name="Table2.A250" style:family="table-cell">
      <style:table-cell-properties style:vertical-align="top" fo:padding-left="0.071cm" fo:padding-right="0.071cm" fo:border="none"/>
    </style:style>
    <style:style style:name="Table2.B250" style:family="table-cell">
      <style:table-cell-properties style:vertical-align="top" fo:padding-left="0.071cm" fo:padding-right="0.071cm" fo:border="none"/>
    </style:style>
    <style:style style:name="Table2.C250" style:family="table-cell">
      <style:table-cell-properties style:vertical-align="top" fo:padding-left="0.071cm" fo:padding-right="0.071cm" fo:border="none"/>
    </style:style>
    <style:style style:name="Table2.251" style:family="table-row">
      <style:table-row-properties style:use-optimal-row-height="true"/>
    </style:style>
    <style:style style:name="Table2.A251" style:family="table-cell">
      <style:table-cell-properties style:vertical-align="top" fo:padding-left="0.071cm" fo:padding-right="0.071cm" fo:border="none"/>
    </style:style>
    <style:style style:name="Table2.B251" style:family="table-cell">
      <style:table-cell-properties style:vertical-align="top" fo:padding-left="0.071cm" fo:padding-right="0.071cm" fo:border="none"/>
    </style:style>
    <style:style style:name="Table2.C251" style:family="table-cell">
      <style:table-cell-properties style:vertical-align="top" fo:padding-left="0.071cm" fo:padding-right="0.071cm" fo:border="none"/>
    </style:style>
    <style:style style:name="Table2.252" style:family="table-row">
      <style:table-row-properties style:use-optimal-row-height="true"/>
    </style:style>
    <style:style style:name="Table2.A252" style:family="table-cell">
      <style:table-cell-properties style:vertical-align="top" fo:padding-left="0.071cm" fo:padding-right="0.071cm" fo:border="none"/>
    </style:style>
    <style:style style:name="Table2.B252" style:family="table-cell">
      <style:table-cell-properties style:vertical-align="top" fo:padding-left="0.071cm" fo:padding-right="0.071cm" fo:border="none"/>
    </style:style>
    <style:style style:name="Table2.C252" style:family="table-cell">
      <style:table-cell-properties style:vertical-align="top" fo:padding-left="0.071cm" fo:padding-right="0.071cm" fo:border="none"/>
    </style:style>
    <style:style style:name="Table2.253" style:family="table-row">
      <style:table-row-properties style:use-optimal-row-height="true"/>
    </style:style>
    <style:style style:name="Table2.A253" style:family="table-cell">
      <style:table-cell-properties style:vertical-align="top" fo:padding-left="0.071cm" fo:padding-right="0.071cm" fo:border="none"/>
    </style:style>
    <style:style style:name="Table2.B253" style:family="table-cell">
      <style:table-cell-properties style:vertical-align="top" fo:padding-left="0.071cm" fo:padding-right="0.071cm" fo:border="none"/>
    </style:style>
    <style:style style:name="Table2.C253" style:family="table-cell">
      <style:table-cell-properties style:vertical-align="top" fo:padding-left="0.071cm" fo:padding-right="0.071cm" fo:border="none"/>
    </style:style>
    <style:style style:name="Table2.254" style:family="table-row">
      <style:table-row-properties style:use-optimal-row-height="true"/>
    </style:style>
    <style:style style:name="Table2.A254" style:family="table-cell">
      <style:table-cell-properties style:vertical-align="top" fo:padding-left="0.071cm" fo:padding-right="0.071cm" fo:border="none"/>
    </style:style>
    <style:style style:name="Table2.B254" style:family="table-cell">
      <style:table-cell-properties style:vertical-align="top" fo:padding-left="0.071cm" fo:padding-right="0.071cm" fo:border="none"/>
    </style:style>
    <style:style style:name="Table2.C254" style:family="table-cell">
      <style:table-cell-properties style:vertical-align="top" fo:padding-left="0.071cm" fo:padding-right="0.071cm" fo:border="none"/>
    </style:style>
    <style:style style:name="Table2.255" style:family="table-row">
      <style:table-row-properties style:use-optimal-row-height="true"/>
    </style:style>
    <style:style style:name="Table2.A255" style:family="table-cell">
      <style:table-cell-properties style:vertical-align="top" fo:padding-left="0.071cm" fo:padding-right="0.071cm" fo:border="none"/>
    </style:style>
    <style:style style:name="Table2.B255" style:family="table-cell">
      <style:table-cell-properties style:vertical-align="top" fo:padding-left="0.071cm" fo:padding-right="0.071cm" fo:border="none"/>
    </style:style>
    <style:style style:name="Table2.C255" style:family="table-cell">
      <style:table-cell-properties style:vertical-align="top" fo:padding-left="0.071cm" fo:padding-right="0.071cm" fo:border="none"/>
    </style:style>
    <style:style style:name="Table2.256" style:family="table-row">
      <style:table-row-properties style:use-optimal-row-height="true"/>
    </style:style>
    <style:style style:name="Table2.A256" style:family="table-cell">
      <style:table-cell-properties style:vertical-align="top" fo:padding-left="0.071cm" fo:padding-right="0.071cm" fo:border="none"/>
    </style:style>
    <style:style style:name="Table2.B256" style:family="table-cell">
      <style:table-cell-properties style:vertical-align="top" fo:padding-left="0.071cm" fo:padding-right="0.071cm" fo:border="none"/>
    </style:style>
    <style:style style:name="Table2.C256" style:family="table-cell">
      <style:table-cell-properties style:vertical-align="top" fo:padding-left="0.071cm" fo:padding-right="0.071cm" fo:border="none"/>
    </style:style>
    <style:style style:name="Table2.257" style:family="table-row">
      <style:table-row-properties style:use-optimal-row-height="true"/>
    </style:style>
    <style:style style:name="Table2.A257" style:family="table-cell">
      <style:table-cell-properties style:vertical-align="top" fo:padding-left="0.071cm" fo:padding-right="0.071cm" fo:border="none"/>
    </style:style>
    <style:style style:name="Table2.B257" style:family="table-cell">
      <style:table-cell-properties style:vertical-align="top" fo:padding-left="0.071cm" fo:padding-right="0.071cm" fo:border="none"/>
    </style:style>
    <style:style style:name="Table2.C257" style:family="table-cell">
      <style:table-cell-properties style:vertical-align="top" fo:padding-left="0.071cm" fo:padding-right="0.071cm" fo:border="none"/>
    </style:style>
    <style:style style:name="Table2.258" style:family="table-row">
      <style:table-row-properties style:use-optimal-row-height="true"/>
    </style:style>
    <style:style style:name="Table2.A258" style:family="table-cell">
      <style:table-cell-properties style:vertical-align="top" fo:padding-left="0.071cm" fo:padding-right="0.071cm" fo:border="none"/>
    </style:style>
    <style:style style:name="Table2.B258" style:family="table-cell">
      <style:table-cell-properties style:vertical-align="top" fo:padding-left="0.071cm" fo:padding-right="0.071cm" fo:border="none"/>
    </style:style>
    <style:style style:name="Table2.C258" style:family="table-cell">
      <style:table-cell-properties style:vertical-align="top" fo:padding-left="0.071cm" fo:padding-right="0.071cm" fo:border="none"/>
    </style:style>
    <style:style style:name="Table2.259" style:family="table-row">
      <style:table-row-properties style:use-optimal-row-height="true"/>
    </style:style>
    <style:style style:name="Table2.A259" style:family="table-cell">
      <style:table-cell-properties style:vertical-align="top" fo:padding-left="0.071cm" fo:padding-right="0.071cm" fo:border="none"/>
    </style:style>
    <style:style style:name="Table2.B259" style:family="table-cell">
      <style:table-cell-properties style:vertical-align="top" fo:padding-left="0.071cm" fo:padding-right="0.071cm" fo:border="none"/>
    </style:style>
    <style:style style:name="Table2.C259" style:family="table-cell">
      <style:table-cell-properties style:vertical-align="top" fo:padding-left="0.071cm" fo:padding-right="0.071cm" fo:border="none"/>
    </style:style>
    <style:style style:name="Table2.260" style:family="table-row">
      <style:table-row-properties style:use-optimal-row-height="true"/>
    </style:style>
    <style:style style:name="Table2.A260" style:family="table-cell">
      <style:table-cell-properties style:vertical-align="top" fo:padding-left="0.071cm" fo:padding-right="0.071cm" fo:border="none"/>
    </style:style>
    <style:style style:name="Table2.B260" style:family="table-cell">
      <style:table-cell-properties style:vertical-align="top" fo:padding-left="0.071cm" fo:padding-right="0.071cm" fo:border="none"/>
    </style:style>
    <style:style style:name="Table2.C260" style:family="table-cell">
      <style:table-cell-properties style:vertical-align="top" fo:padding-left="0.071cm" fo:padding-right="0.071cm" fo:border="none"/>
    </style:style>
    <style:style style:name="Table2.261" style:family="table-row">
      <style:table-row-properties style:use-optimal-row-height="true"/>
    </style:style>
    <style:style style:name="Table2.A261" style:family="table-cell">
      <style:table-cell-properties style:vertical-align="top" fo:padding-left="0.071cm" fo:padding-right="0.071cm" fo:border="none"/>
    </style:style>
    <style:style style:name="Table2.B261" style:family="table-cell">
      <style:table-cell-properties style:vertical-align="top" fo:padding-left="0.071cm" fo:padding-right="0.071cm" fo:border="none"/>
    </style:style>
    <style:style style:name="Table2.C261" style:family="table-cell">
      <style:table-cell-properties style:vertical-align="top" fo:padding-left="0.071cm" fo:padding-right="0.071cm" fo:border="none"/>
    </style:style>
    <style:style style:name="Table2.262" style:family="table-row">
      <style:table-row-properties style:use-optimal-row-height="true"/>
    </style:style>
    <style:style style:name="Table2.A262" style:family="table-cell">
      <style:table-cell-properties style:vertical-align="top" fo:padding-left="0.071cm" fo:padding-right="0.071cm" fo:border="none"/>
    </style:style>
    <style:style style:name="Table2.B262" style:family="table-cell">
      <style:table-cell-properties style:vertical-align="top" fo:padding-left="0.071cm" fo:padding-right="0.071cm" fo:border="none"/>
    </style:style>
    <style:style style:name="Table2.C262" style:family="table-cell">
      <style:table-cell-properties style:vertical-align="top" fo:padding-left="0.071cm" fo:padding-right="0.071cm" fo:border="none"/>
    </style:style>
    <style:style style:name="Table2.263" style:family="table-row">
      <style:table-row-properties style:use-optimal-row-height="true"/>
    </style:style>
    <style:style style:name="Table2.A263" style:family="table-cell">
      <style:table-cell-properties style:vertical-align="top" fo:padding-left="0.071cm" fo:padding-right="0.071cm" fo:border="none"/>
    </style:style>
    <style:style style:name="Table2.B263" style:family="table-cell">
      <style:table-cell-properties style:vertical-align="top" fo:padding-left="0.071cm" fo:padding-right="0.071cm" fo:border="none"/>
    </style:style>
    <style:style style:name="Table2.C263" style:family="table-cell">
      <style:table-cell-properties style:vertical-align="top" fo:padding-left="0.071cm" fo:padding-right="0.071cm" fo:border="none"/>
    </style:style>
    <style:style style:name="Table2.264" style:family="table-row">
      <style:table-row-properties style:use-optimal-row-height="true"/>
    </style:style>
    <style:style style:name="Table2.A264" style:family="table-cell">
      <style:table-cell-properties style:vertical-align="top" fo:padding-left="0.071cm" fo:padding-right="0.071cm" fo:border="none"/>
    </style:style>
    <style:style style:name="Table2.B264" style:family="table-cell">
      <style:table-cell-properties style:vertical-align="top" fo:padding-left="0.071cm" fo:padding-right="0.071cm" fo:border="none"/>
    </style:style>
    <style:style style:name="Table2.C264" style:family="table-cell">
      <style:table-cell-properties style:vertical-align="top" fo:padding-left="0.071cm" fo:padding-right="0.071cm" fo:border="none"/>
    </style:style>
    <style:style style:name="Table2.265" style:family="table-row">
      <style:table-row-properties style:use-optimal-row-height="true"/>
    </style:style>
    <style:style style:name="Table2.A265" style:family="table-cell">
      <style:table-cell-properties style:vertical-align="top" fo:padding-left="0.071cm" fo:padding-right="0.071cm" fo:border="none"/>
    </style:style>
    <style:style style:name="Table2.B265" style:family="table-cell">
      <style:table-cell-properties style:vertical-align="top" fo:padding-left="0.071cm" fo:padding-right="0.071cm" fo:border="none"/>
    </style:style>
    <style:style style:name="Table2.C265" style:family="table-cell">
      <style:table-cell-properties style:vertical-align="top" fo:padding-left="0.071cm" fo:padding-right="0.071cm" fo:border="none"/>
    </style:style>
    <style:style style:name="Table2.266" style:family="table-row">
      <style:table-row-properties style:use-optimal-row-height="true"/>
    </style:style>
    <style:style style:name="Table2.A266" style:family="table-cell">
      <style:table-cell-properties style:vertical-align="top" fo:padding-left="0.071cm" fo:padding-right="0.071cm" fo:border="none"/>
    </style:style>
    <style:style style:name="Table2.B266" style:family="table-cell">
      <style:table-cell-properties style:vertical-align="top" fo:padding-left="0.071cm" fo:padding-right="0.071cm" fo:border="none"/>
    </style:style>
    <style:style style:name="Table2.C266" style:family="table-cell">
      <style:table-cell-properties style:vertical-align="top" fo:padding-left="0.071cm" fo:padding-right="0.071cm" fo:border="none"/>
    </style:style>
    <style:style style:name="Table2.267" style:family="table-row">
      <style:table-row-properties style:use-optimal-row-height="true"/>
    </style:style>
    <style:style style:name="Table2.A267" style:family="table-cell">
      <style:table-cell-properties style:vertical-align="top" fo:padding-left="0.071cm" fo:padding-right="0.071cm" fo:border="none"/>
    </style:style>
    <style:style style:name="Table2.B267" style:family="table-cell">
      <style:table-cell-properties style:vertical-align="top" fo:padding-left="0.071cm" fo:padding-right="0.071cm" fo:border="none"/>
    </style:style>
    <style:style style:name="Table2.C267" style:family="table-cell">
      <style:table-cell-properties style:vertical-align="top" fo:padding-left="0.071cm" fo:padding-right="0.071cm" fo:border="none"/>
    </style:style>
    <style:style style:name="Table2.268" style:family="table-row">
      <style:table-row-properties style:use-optimal-row-height="true"/>
    </style:style>
    <style:style style:name="Table2.A268" style:family="table-cell">
      <style:table-cell-properties style:vertical-align="top" fo:padding-left="0.071cm" fo:padding-right="0.071cm" fo:border="none"/>
    </style:style>
    <style:style style:name="Table2.B268" style:family="table-cell">
      <style:table-cell-properties style:vertical-align="top" fo:padding-left="0.071cm" fo:padding-right="0.071cm" fo:border="none"/>
    </style:style>
    <style:style style:name="Table2.C268" style:family="table-cell">
      <style:table-cell-properties style:vertical-align="top" fo:padding-left="0.071cm" fo:padding-right="0.071cm" fo:border="none"/>
    </style:style>
    <style:style style:name="Table2.269" style:family="table-row">
      <style:table-row-properties style:use-optimal-row-height="true"/>
    </style:style>
    <style:style style:name="Table2.A269" style:family="table-cell">
      <style:table-cell-properties style:vertical-align="top" fo:padding-left="0.071cm" fo:padding-right="0.071cm" fo:border="none"/>
    </style:style>
    <style:style style:name="Table2.B269" style:family="table-cell">
      <style:table-cell-properties style:vertical-align="top" fo:padding-left="0.071cm" fo:padding-right="0.071cm" fo:border="none"/>
    </style:style>
    <style:style style:name="Table2.C269" style:family="table-cell">
      <style:table-cell-properties style:vertical-align="top" fo:padding-left="0.071cm" fo:padding-right="0.071cm" fo:border="none"/>
    </style:style>
    <style:style style:name="Table2.270" style:family="table-row">
      <style:table-row-properties style:use-optimal-row-height="true"/>
    </style:style>
    <style:style style:name="Table2.A270" style:family="table-cell">
      <style:table-cell-properties style:vertical-align="top" fo:padding-left="0.071cm" fo:padding-right="0.071cm" fo:border="none"/>
    </style:style>
    <style:style style:name="Table2.B270" style:family="table-cell">
      <style:table-cell-properties style:vertical-align="top" fo:padding-left="0.071cm" fo:padding-right="0.071cm" fo:border="none"/>
    </style:style>
    <style:style style:name="Table2.C270" style:family="table-cell">
      <style:table-cell-properties style:vertical-align="top" fo:padding-left="0.071cm" fo:padding-right="0.071cm" fo:border="none"/>
    </style:style>
    <style:style style:name="Table2.271" style:family="table-row">
      <style:table-row-properties style:use-optimal-row-height="true"/>
    </style:style>
    <style:style style:name="Table2.A271" style:family="table-cell">
      <style:table-cell-properties style:vertical-align="top" fo:padding-left="0.071cm" fo:padding-right="0.071cm" fo:border="none"/>
    </style:style>
    <style:style style:name="Table2.B271" style:family="table-cell">
      <style:table-cell-properties style:vertical-align="top" fo:padding-left="0.071cm" fo:padding-right="0.071cm" fo:border="none"/>
    </style:style>
    <style:style style:name="Table2.C271" style:family="table-cell">
      <style:table-cell-properties style:vertical-align="top" fo:padding-left="0.071cm" fo:padding-right="0.071cm" fo:border="none"/>
    </style:style>
    <style:style style:name="Table2.272" style:family="table-row">
      <style:table-row-properties style:use-optimal-row-height="true"/>
    </style:style>
    <style:style style:name="Table2.A272" style:family="table-cell">
      <style:table-cell-properties style:vertical-align="top" fo:padding-left="0.071cm" fo:padding-right="0.071cm" fo:border="none"/>
    </style:style>
    <style:style style:name="Table2.B272" style:family="table-cell">
      <style:table-cell-properties style:vertical-align="top" fo:padding-left="0.071cm" fo:padding-right="0.071cm" fo:border="none"/>
    </style:style>
    <style:style style:name="Table2.C272" style:family="table-cell">
      <style:table-cell-properties style:vertical-align="top" fo:padding-left="0.071cm" fo:padding-right="0.071cm" fo:border="none"/>
    </style:style>
    <style:style style:name="Table2.273" style:family="table-row">
      <style:table-row-properties style:use-optimal-row-height="true"/>
    </style:style>
    <style:style style:name="Table2.A273" style:family="table-cell">
      <style:table-cell-properties style:vertical-align="top" fo:padding-left="0.071cm" fo:padding-right="0.071cm" fo:border="none"/>
    </style:style>
    <style:style style:name="Table2.B273" style:family="table-cell">
      <style:table-cell-properties style:vertical-align="top" fo:padding-left="0.071cm" fo:padding-right="0.071cm" fo:border="none"/>
    </style:style>
    <style:style style:name="Table2.C273" style:family="table-cell">
      <style:table-cell-properties style:vertical-align="top" fo:padding-left="0.071cm" fo:padding-right="0.071cm" fo:border="none"/>
    </style:style>
    <style:style style:name="Table2.274" style:family="table-row">
      <style:table-row-properties style:use-optimal-row-height="true"/>
    </style:style>
    <style:style style:name="Table2.A274" style:family="table-cell">
      <style:table-cell-properties style:vertical-align="top" fo:padding-left="0.071cm" fo:padding-right="0.071cm" fo:border="none"/>
    </style:style>
    <style:style style:name="Table2.B274" style:family="table-cell">
      <style:table-cell-properties style:vertical-align="top" fo:padding-left="0.071cm" fo:padding-right="0.071cm" fo:border="none"/>
    </style:style>
    <style:style style:name="Table2.C274" style:family="table-cell">
      <style:table-cell-properties style:vertical-align="top" fo:padding-left="0.071cm" fo:padding-right="0.071cm" fo:border="none"/>
    </style:style>
    <style:style style:name="Table2.275" style:family="table-row">
      <style:table-row-properties style:use-optimal-row-height="true"/>
    </style:style>
    <style:style style:name="Table2.A275" style:family="table-cell">
      <style:table-cell-properties style:vertical-align="top" fo:padding-left="0.071cm" fo:padding-right="0.071cm" fo:border="none"/>
    </style:style>
    <style:style style:name="Table2.B275" style:family="table-cell">
      <style:table-cell-properties style:vertical-align="top" fo:padding-left="0.071cm" fo:padding-right="0.071cm" fo:border="none"/>
    </style:style>
    <style:style style:name="Table2.C275" style:family="table-cell">
      <style:table-cell-properties style:vertical-align="top" fo:padding-left="0.071cm" fo:padding-right="0.071cm" fo:border="none"/>
    </style:style>
    <style:style style:name="Table2.276" style:family="table-row">
      <style:table-row-properties style:use-optimal-row-height="true"/>
    </style:style>
    <style:style style:name="Table2.A276" style:family="table-cell">
      <style:table-cell-properties style:vertical-align="top" fo:padding-left="0.071cm" fo:padding-right="0.071cm" fo:border="none"/>
    </style:style>
    <style:style style:name="Table2.B276" style:family="table-cell">
      <style:table-cell-properties style:vertical-align="top" fo:padding-left="0.071cm" fo:padding-right="0.071cm" fo:border="none"/>
    </style:style>
    <style:style style:name="Table2.C276" style:family="table-cell">
      <style:table-cell-properties style:vertical-align="top" fo:padding-left="0.071cm" fo:padding-right="0.071cm" fo:border="none"/>
    </style:style>
    <style:style style:name="Table2.277" style:family="table-row">
      <style:table-row-properties style:use-optimal-row-height="true"/>
    </style:style>
    <style:style style:name="Table2.A277" style:family="table-cell">
      <style:table-cell-properties style:vertical-align="top" fo:padding-left="0.071cm" fo:padding-right="0.071cm" fo:border="none"/>
    </style:style>
    <style:style style:name="Table2.B277" style:family="table-cell">
      <style:table-cell-properties style:vertical-align="top" fo:padding-left="0.071cm" fo:padding-right="0.071cm" fo:border="none"/>
    </style:style>
    <style:style style:name="Table2.C277" style:family="table-cell">
      <style:table-cell-properties style:vertical-align="top" fo:padding-left="0.071cm" fo:padding-right="0.071cm" fo:border="none"/>
    </style:style>
    <style:style style:name="Table2.278" style:family="table-row">
      <style:table-row-properties style:use-optimal-row-height="true"/>
    </style:style>
    <style:style style:name="Table2.A278" style:family="table-cell">
      <style:table-cell-properties style:vertical-align="top" fo:padding-left="0.071cm" fo:padding-right="0.071cm" fo:border="none"/>
    </style:style>
    <style:style style:name="Table2.B278" style:family="table-cell">
      <style:table-cell-properties style:vertical-align="top" fo:padding-left="0.071cm" fo:padding-right="0.071cm" fo:border="none"/>
    </style:style>
    <style:style style:name="Table2.C278" style:family="table-cell">
      <style:table-cell-properties style:vertical-align="top" fo:padding-left="0.071cm" fo:padding-right="0.071cm" fo:border="none"/>
    </style:style>
    <style:style style:name="Table2.279" style:family="table-row">
      <style:table-row-properties style:use-optimal-row-height="true"/>
    </style:style>
    <style:style style:name="Table2.A279" style:family="table-cell">
      <style:table-cell-properties style:vertical-align="top" fo:padding-left="0.071cm" fo:padding-right="0.071cm" fo:border="none"/>
    </style:style>
    <style:style style:name="Table2.B279" style:family="table-cell">
      <style:table-cell-properties style:vertical-align="top" fo:padding-left="0.071cm" fo:padding-right="0.071cm" fo:border="none"/>
    </style:style>
    <style:style style:name="Table2.C279" style:family="table-cell">
      <style:table-cell-properties style:vertical-align="top" fo:padding-left="0.071cm" fo:padding-right="0.071cm" fo:border="none"/>
    </style:style>
    <style:style style:name="Table2.280" style:family="table-row">
      <style:table-row-properties style:use-optimal-row-height="true"/>
    </style:style>
    <style:style style:name="Table2.A280" style:family="table-cell">
      <style:table-cell-properties style:vertical-align="top" fo:padding-left="0.071cm" fo:padding-right="0.071cm" fo:border="none"/>
    </style:style>
    <style:style style:name="Table2.B280" style:family="table-cell">
      <style:table-cell-properties style:vertical-align="top" fo:padding-left="0.071cm" fo:padding-right="0.071cm" fo:border="none"/>
    </style:style>
    <style:style style:name="Table2.C280" style:family="table-cell">
      <style:table-cell-properties style:vertical-align="top" fo:padding-left="0.071cm" fo:padding-right="0.071cm" fo:border="none"/>
    </style:style>
    <style:style style:name="Table2.281" style:family="table-row">
      <style:table-row-properties style:use-optimal-row-height="true"/>
    </style:style>
    <style:style style:name="Table2.A281" style:family="table-cell">
      <style:table-cell-properties style:vertical-align="top" fo:padding-left="0.071cm" fo:padding-right="0.071cm" fo:border="none"/>
    </style:style>
    <style:style style:name="Table2.B281" style:family="table-cell">
      <style:table-cell-properties style:vertical-align="top" fo:padding-left="0.071cm" fo:padding-right="0.071cm" fo:border="none"/>
    </style:style>
    <style:style style:name="Table2.C281" style:family="table-cell">
      <style:table-cell-properties style:vertical-align="top" fo:padding-left="0.071cm" fo:padding-right="0.071cm" fo:border="none"/>
    </style:style>
    <style:style style:name="Table2.282" style:family="table-row">
      <style:table-row-properties style:use-optimal-row-height="true"/>
    </style:style>
    <style:style style:name="Table2.A282" style:family="table-cell">
      <style:table-cell-properties style:vertical-align="top" fo:padding-left="0.071cm" fo:padding-right="0.071cm" fo:border="none"/>
    </style:style>
    <style:style style:name="Table2.B282" style:family="table-cell">
      <style:table-cell-properties style:vertical-align="top" fo:padding-left="0.071cm" fo:padding-right="0.071cm" fo:border="none"/>
    </style:style>
    <style:style style:name="Table2.C282" style:family="table-cell">
      <style:table-cell-properties style:vertical-align="top" fo:padding-left="0.071cm" fo:padding-right="0.071cm" fo:border="none"/>
    </style:style>
    <style:style style:name="Table2.283" style:family="table-row">
      <style:table-row-properties style:use-optimal-row-height="true"/>
    </style:style>
    <style:style style:name="Table2.A283" style:family="table-cell">
      <style:table-cell-properties style:vertical-align="top" fo:padding-left="0.071cm" fo:padding-right="0.071cm" fo:border="none"/>
    </style:style>
    <style:style style:name="Table2.B283" style:family="table-cell">
      <style:table-cell-properties style:vertical-align="top" fo:padding-left="0.071cm" fo:padding-right="0.071cm" fo:border="none"/>
    </style:style>
    <style:style style:name="Table2.C283" style:family="table-cell">
      <style:table-cell-properties style:vertical-align="top" fo:padding-left="0.071cm" fo:padding-right="0.071cm" fo:border="none"/>
    </style:style>
    <style:style style:name="Table2.284" style:family="table-row">
      <style:table-row-properties style:use-optimal-row-height="true"/>
    </style:style>
    <style:style style:name="Table2.A284" style:family="table-cell">
      <style:table-cell-properties style:vertical-align="top" fo:padding-left="0.071cm" fo:padding-right="0.071cm" fo:border="none"/>
    </style:style>
    <style:style style:name="Table2.B284" style:family="table-cell">
      <style:table-cell-properties style:vertical-align="top" fo:padding-left="0.071cm" fo:padding-right="0.071cm" fo:border="none"/>
    </style:style>
    <style:style style:name="Table2.C284" style:family="table-cell">
      <style:table-cell-properties style:vertical-align="top" fo:padding-left="0.071cm" fo:padding-right="0.071cm" fo:border="none"/>
    </style:style>
    <style:style style:name="Table2.285" style:family="table-row">
      <style:table-row-properties style:use-optimal-row-height="true"/>
    </style:style>
    <style:style style:name="Table2.A285" style:family="table-cell">
      <style:table-cell-properties style:vertical-align="top" fo:padding-left="0.071cm" fo:padding-right="0.071cm" fo:border="none"/>
    </style:style>
    <style:style style:name="Table2.B285" style:family="table-cell">
      <style:table-cell-properties style:vertical-align="top" fo:padding-left="0.071cm" fo:padding-right="0.071cm" fo:border="none"/>
    </style:style>
    <style:style style:name="Table2.C285" style:family="table-cell">
      <style:table-cell-properties style:vertical-align="top" fo:padding-left="0.071cm" fo:padding-right="0.071cm" fo:border="none"/>
    </style:style>
    <style:style style:name="Table2.286" style:family="table-row">
      <style:table-row-properties style:use-optimal-row-height="true"/>
    </style:style>
    <style:style style:name="Table2.A286" style:family="table-cell">
      <style:table-cell-properties style:vertical-align="top" fo:padding-left="0.071cm" fo:padding-right="0.071cm" fo:border="none"/>
    </style:style>
    <style:style style:name="Table2.B286" style:family="table-cell">
      <style:table-cell-properties style:vertical-align="top" fo:padding-left="0.071cm" fo:padding-right="0.071cm" fo:border="none"/>
    </style:style>
    <style:style style:name="Table2.C286" style:family="table-cell">
      <style:table-cell-properties style:vertical-align="top" fo:padding-left="0.071cm" fo:padding-right="0.071cm" fo:border="none"/>
    </style:style>
    <style:style style:name="Table2.287" style:family="table-row">
      <style:table-row-properties style:use-optimal-row-height="true"/>
    </style:style>
    <style:style style:name="Table2.A287" style:family="table-cell">
      <style:table-cell-properties style:vertical-align="top" fo:padding-left="0.071cm" fo:padding-right="0.071cm" fo:border="none"/>
    </style:style>
    <style:style style:name="Table2.B287" style:family="table-cell">
      <style:table-cell-properties style:vertical-align="top" fo:padding-left="0.071cm" fo:padding-right="0.071cm" fo:border="none"/>
    </style:style>
    <style:style style:name="Table2.C287" style:family="table-cell">
      <style:table-cell-properties style:vertical-align="top" fo:padding-left="0.071cm" fo:padding-right="0.071cm" fo:border="none"/>
    </style:style>
    <style:style style:name="Table2.288" style:family="table-row">
      <style:table-row-properties style:use-optimal-row-height="true"/>
    </style:style>
    <style:style style:name="Table2.A288" style:family="table-cell">
      <style:table-cell-properties style:vertical-align="top" fo:padding-left="0.071cm" fo:padding-right="0.071cm" fo:border="none"/>
    </style:style>
    <style:style style:name="Table2.B288" style:family="table-cell">
      <style:table-cell-properties style:vertical-align="top" fo:padding-left="0.071cm" fo:padding-right="0.071cm" fo:border="none"/>
    </style:style>
    <style:style style:name="Table2.C288" style:family="table-cell">
      <style:table-cell-properties style:vertical-align="top" fo:padding-left="0.071cm" fo:padding-right="0.071cm" fo:border="none"/>
    </style:style>
    <style:style style:name="Table2.289" style:family="table-row">
      <style:table-row-properties style:use-optimal-row-height="true"/>
    </style:style>
    <style:style style:name="Table2.A289" style:family="table-cell">
      <style:table-cell-properties style:vertical-align="top" fo:padding-left="0.071cm" fo:padding-right="0.071cm" fo:border="none"/>
    </style:style>
    <style:style style:name="Table2.B289" style:family="table-cell">
      <style:table-cell-properties style:vertical-align="top" fo:padding-left="0.071cm" fo:padding-right="0.071cm" fo:border="none"/>
    </style:style>
    <style:style style:name="Table2.C289" style:family="table-cell">
      <style:table-cell-properties style:vertical-align="top" fo:padding-left="0.071cm" fo:padding-right="0.071cm" fo:border="none"/>
    </style:style>
    <style:style style:name="Table2.290" style:family="table-row">
      <style:table-row-properties style:use-optimal-row-height="true"/>
    </style:style>
    <style:style style:name="Table2.A290" style:family="table-cell">
      <style:table-cell-properties style:vertical-align="top" fo:padding-left="0.071cm" fo:padding-right="0.071cm" fo:border="none"/>
    </style:style>
    <style:style style:name="Table2.B290" style:family="table-cell">
      <style:table-cell-properties style:vertical-align="top" fo:padding-left="0.071cm" fo:padding-right="0.071cm" fo:border="none"/>
    </style:style>
    <style:style style:name="Table2.C290" style:family="table-cell">
      <style:table-cell-properties style:vertical-align="top" fo:padding-left="0.071cm" fo:padding-right="0.071cm" fo:border="none"/>
    </style:style>
    <style:style style:name="Table2.291" style:family="table-row">
      <style:table-row-properties style:use-optimal-row-height="true"/>
    </style:style>
    <style:style style:name="Table2.A291" style:family="table-cell">
      <style:table-cell-properties style:vertical-align="top" fo:padding-left="0.071cm" fo:padding-right="0.071cm" fo:border="none"/>
    </style:style>
    <style:style style:name="Table2.B291" style:family="table-cell">
      <style:table-cell-properties style:vertical-align="top" fo:padding-left="0.071cm" fo:padding-right="0.071cm" fo:border="none"/>
    </style:style>
    <style:style style:name="Table2.C291" style:family="table-cell">
      <style:table-cell-properties style:vertical-align="top" fo:padding-left="0.071cm" fo:padding-right="0.071cm" fo:border="none"/>
    </style:style>
    <style:style style:name="Table2.292" style:family="table-row">
      <style:table-row-properties style:use-optimal-row-height="true"/>
    </style:style>
    <style:style style:name="Table2.A292" style:family="table-cell">
      <style:table-cell-properties style:vertical-align="top" fo:padding-left="0.071cm" fo:padding-right="0.071cm" fo:border="none"/>
    </style:style>
    <style:style style:name="Table2.B292" style:family="table-cell">
      <style:table-cell-properties style:vertical-align="top" fo:padding-left="0.071cm" fo:padding-right="0.071cm" fo:border="none"/>
    </style:style>
    <style:style style:name="Table2.C292" style:family="table-cell">
      <style:table-cell-properties style:vertical-align="top" fo:padding-left="0.071cm" fo:padding-right="0.071cm" fo:border="none"/>
    </style:style>
    <style:style style:name="Table2.293" style:family="table-row">
      <style:table-row-properties style:use-optimal-row-height="true"/>
    </style:style>
    <style:style style:name="Table2.A293" style:family="table-cell">
      <style:table-cell-properties style:vertical-align="top" fo:padding-left="0.071cm" fo:padding-right="0.071cm" fo:border="none"/>
    </style:style>
    <style:style style:name="Table2.B293" style:family="table-cell">
      <style:table-cell-properties style:vertical-align="top" fo:padding-left="0.071cm" fo:padding-right="0.071cm" fo:border="none"/>
    </style:style>
    <style:style style:name="Table2.C293" style:family="table-cell">
      <style:table-cell-properties style:vertical-align="top" fo:padding-left="0.071cm" fo:padding-right="0.071cm" fo:border="none"/>
    </style:style>
    <style:style style:name="Table2.294" style:family="table-row">
      <style:table-row-properties style:use-optimal-row-height="true"/>
    </style:style>
    <style:style style:name="Table2.A294" style:family="table-cell">
      <style:table-cell-properties style:vertical-align="top" fo:padding-left="0.071cm" fo:padding-right="0.071cm" fo:border="none"/>
    </style:style>
    <style:style style:name="Table2.B294" style:family="table-cell">
      <style:table-cell-properties style:vertical-align="top" fo:padding-left="0.071cm" fo:padding-right="0.071cm" fo:border="none"/>
    </style:style>
    <style:style style:name="Table2.C294" style:family="table-cell">
      <style:table-cell-properties style:vertical-align="top" fo:padding-left="0.071cm" fo:padding-right="0.071cm" fo:border="none"/>
    </style:style>
    <style:style style:name="Table2.295" style:family="table-row">
      <style:table-row-properties style:use-optimal-row-height="true"/>
    </style:style>
    <style:style style:name="Table2.A295" style:family="table-cell">
      <style:table-cell-properties style:vertical-align="top" fo:padding-left="0.071cm" fo:padding-right="0.071cm" fo:border="none"/>
    </style:style>
    <style:style style:name="Table2.B295" style:family="table-cell">
      <style:table-cell-properties style:vertical-align="top" fo:padding-left="0.071cm" fo:padding-right="0.071cm" fo:border="none"/>
    </style:style>
    <style:style style:name="Table2.C295" style:family="table-cell">
      <style:table-cell-properties style:vertical-align="top" fo:padding-left="0.071cm" fo:padding-right="0.071cm" fo:border="none"/>
    </style:style>
    <style:style style:name="Table2.296" style:family="table-row">
      <style:table-row-properties style:use-optimal-row-height="true"/>
    </style:style>
    <style:style style:name="Table2.A296" style:family="table-cell">
      <style:table-cell-properties style:vertical-align="top" fo:padding-left="0.071cm" fo:padding-right="0.071cm" fo:border="none"/>
    </style:style>
    <style:style style:name="Table2.B296" style:family="table-cell">
      <style:table-cell-properties style:vertical-align="top" fo:padding-left="0.071cm" fo:padding-right="0.071cm" fo:border="none"/>
    </style:style>
    <style:style style:name="Table2.C296" style:family="table-cell">
      <style:table-cell-properties style:vertical-align="top" fo:padding-left="0.071cm" fo:padding-right="0.071cm" fo:border="none"/>
    </style:style>
    <style:style style:name="Table2.297" style:family="table-row">
      <style:table-row-properties style:use-optimal-row-height="true"/>
    </style:style>
    <style:style style:name="Table2.A297" style:family="table-cell">
      <style:table-cell-properties style:vertical-align="top" fo:padding-left="0.071cm" fo:padding-right="0.071cm" fo:border="none"/>
    </style:style>
    <style:style style:name="Table2.B297" style:family="table-cell">
      <style:table-cell-properties style:vertical-align="top" fo:padding-left="0.071cm" fo:padding-right="0.071cm" fo:border="none"/>
    </style:style>
    <style:style style:name="Table2.C297" style:family="table-cell">
      <style:table-cell-properties style:vertical-align="top" fo:padding-left="0.071cm" fo:padding-right="0.071cm" fo:border="none"/>
    </style:style>
    <style:style style:name="Table2.298" style:family="table-row">
      <style:table-row-properties style:use-optimal-row-height="true"/>
    </style:style>
    <style:style style:name="Table2.A298" style:family="table-cell">
      <style:table-cell-properties style:vertical-align="top" fo:padding-left="0.071cm" fo:padding-right="0.071cm" fo:border="none"/>
    </style:style>
    <style:style style:name="Table2.B298" style:family="table-cell">
      <style:table-cell-properties style:vertical-align="top" fo:padding-left="0.071cm" fo:padding-right="0.071cm" fo:border="none"/>
    </style:style>
    <style:style style:name="Table2.C298" style:family="table-cell">
      <style:table-cell-properties style:vertical-align="top" fo:padding-left="0.071cm" fo:padding-right="0.071cm" fo:border="none"/>
    </style:style>
    <style:style style:name="Table2.299" style:family="table-row">
      <style:table-row-properties style:use-optimal-row-height="true"/>
    </style:style>
    <style:style style:name="Table2.A299" style:family="table-cell">
      <style:table-cell-properties style:vertical-align="top" fo:padding-left="0.071cm" fo:padding-right="0.071cm" fo:border="none"/>
    </style:style>
    <style:style style:name="Table2.B299" style:family="table-cell">
      <style:table-cell-properties style:vertical-align="top" fo:padding-left="0.071cm" fo:padding-right="0.071cm" fo:border="none"/>
    </style:style>
    <style:style style:name="Table2.C299" style:family="table-cell">
      <style:table-cell-properties style:vertical-align="top" fo:padding-left="0.071cm" fo:padding-right="0.071cm" fo:border="none"/>
    </style:style>
    <style:style style:name="Table2.300" style:family="table-row">
      <style:table-row-properties style:use-optimal-row-height="true"/>
    </style:style>
    <style:style style:name="Table2.A300" style:family="table-cell">
      <style:table-cell-properties style:vertical-align="top" fo:padding-left="0.071cm" fo:padding-right="0.071cm" fo:border="none"/>
    </style:style>
    <style:style style:name="Table2.B300" style:family="table-cell">
      <style:table-cell-properties style:vertical-align="top" fo:padding-left="0.071cm" fo:padding-right="0.071cm" fo:border="none"/>
    </style:style>
    <style:style style:name="Table2.C300" style:family="table-cell">
      <style:table-cell-properties style:vertical-align="top" fo:padding-left="0.071cm" fo:padding-right="0.071cm" fo:border="none"/>
    </style:style>
    <style:style style:name="Table2.301" style:family="table-row">
      <style:table-row-properties style:use-optimal-row-height="true"/>
    </style:style>
    <style:style style:name="Table2.A301" style:family="table-cell">
      <style:table-cell-properties style:vertical-align="top" fo:padding-left="0.071cm" fo:padding-right="0.071cm" fo:border="none"/>
    </style:style>
    <style:style style:name="Table2.B301" style:family="table-cell">
      <style:table-cell-properties style:vertical-align="top" fo:padding-left="0.071cm" fo:padding-right="0.071cm" fo:border="none"/>
    </style:style>
    <style:style style:name="Table2.C301" style:family="table-cell">
      <style:table-cell-properties style:vertical-align="top" fo:padding-left="0.071cm" fo:padding-right="0.071cm" fo:border="none"/>
    </style:style>
    <style:style style:name="Table2.302" style:family="table-row">
      <style:table-row-properties style:use-optimal-row-height="true"/>
    </style:style>
    <style:style style:name="Table2.A302" style:family="table-cell">
      <style:table-cell-properties style:vertical-align="top" fo:padding-left="0.071cm" fo:padding-right="0.071cm" fo:border="none"/>
    </style:style>
    <style:style style:name="Table2.B302" style:family="table-cell">
      <style:table-cell-properties style:vertical-align="top" fo:padding-left="0.071cm" fo:padding-right="0.071cm" fo:border="none"/>
    </style:style>
    <style:style style:name="Table2.C302" style:family="table-cell">
      <style:table-cell-properties style:vertical-align="top" fo:padding-left="0.071cm" fo:padding-right="0.071cm" fo:border="none"/>
    </style:style>
    <style:style style:name="Table2.303" style:family="table-row">
      <style:table-row-properties style:use-optimal-row-height="true"/>
    </style:style>
    <style:style style:name="Table2.A303" style:family="table-cell">
      <style:table-cell-properties style:vertical-align="top" fo:padding-left="0.071cm" fo:padding-right="0.071cm" fo:border="none"/>
    </style:style>
    <style:style style:name="Table2.B303" style:family="table-cell">
      <style:table-cell-properties style:vertical-align="top" fo:padding-left="0.071cm" fo:padding-right="0.071cm" fo:border="none"/>
    </style:style>
    <style:style style:name="Table2.C303" style:family="table-cell">
      <style:table-cell-properties style:vertical-align="top" fo:padding-left="0.071cm" fo:padding-right="0.071cm" fo:border="none"/>
    </style:style>
    <style:style style:name="Table2.304" style:family="table-row">
      <style:table-row-properties style:use-optimal-row-height="true"/>
    </style:style>
    <style:style style:name="Table2.A304" style:family="table-cell">
      <style:table-cell-properties style:vertical-align="top" fo:padding-left="0.071cm" fo:padding-right="0.071cm" fo:border="none"/>
    </style:style>
    <style:style style:name="Table2.B304" style:family="table-cell">
      <style:table-cell-properties style:vertical-align="top" fo:padding-left="0.071cm" fo:padding-right="0.071cm" fo:border="none"/>
    </style:style>
    <style:style style:name="Table2.C304" style:family="table-cell">
      <style:table-cell-properties style:vertical-align="top" fo:padding-left="0.071cm" fo:padding-right="0.071cm" fo:border="none"/>
    </style:style>
    <style:style style:name="Table2.305" style:family="table-row">
      <style:table-row-properties style:use-optimal-row-height="true"/>
    </style:style>
    <style:style style:name="Table2.A305" style:family="table-cell">
      <style:table-cell-properties style:vertical-align="top" fo:padding-left="0.071cm" fo:padding-right="0.071cm" fo:border="none"/>
    </style:style>
    <style:style style:name="Table2.B305" style:family="table-cell">
      <style:table-cell-properties style:vertical-align="top" fo:padding-left="0.071cm" fo:padding-right="0.071cm" fo:border="none"/>
    </style:style>
    <style:style style:name="Table2.C305" style:family="table-cell">
      <style:table-cell-properties style:vertical-align="top" fo:padding-left="0.071cm" fo:padding-right="0.071cm" fo:border="none"/>
    </style:style>
    <style:style style:name="Table2.306" style:family="table-row">
      <style:table-row-properties style:use-optimal-row-height="true"/>
    </style:style>
    <style:style style:name="Table2.A306" style:family="table-cell">
      <style:table-cell-properties style:vertical-align="top" fo:padding-left="0.071cm" fo:padding-right="0.071cm" fo:border="none"/>
    </style:style>
    <style:style style:name="Table2.B306" style:family="table-cell">
      <style:table-cell-properties style:vertical-align="top" fo:padding-left="0.071cm" fo:padding-right="0.071cm" fo:border="none"/>
    </style:style>
    <style:style style:name="Table2.C306" style:family="table-cell">
      <style:table-cell-properties style:vertical-align="top" fo:padding-left="0.071cm" fo:padding-right="0.071cm" fo:border="none"/>
    </style:style>
    <style:style style:name="Table2.307" style:family="table-row">
      <style:table-row-properties style:use-optimal-row-height="true"/>
    </style:style>
    <style:style style:name="Table2.A307" style:family="table-cell">
      <style:table-cell-properties style:vertical-align="top" fo:padding-left="0.071cm" fo:padding-right="0.071cm" fo:border="none"/>
    </style:style>
    <style:style style:name="Table2.B307" style:family="table-cell">
      <style:table-cell-properties style:vertical-align="top" fo:padding-left="0.071cm" fo:padding-right="0.071cm" fo:border="none"/>
    </style:style>
    <style:style style:name="Table2.C307" style:family="table-cell">
      <style:table-cell-properties style:vertical-align="top" fo:padding-left="0.071cm" fo:padding-right="0.071cm" fo:border="none"/>
    </style:style>
    <style:style style:name="Table2.308" style:family="table-row">
      <style:table-row-properties style:use-optimal-row-height="true"/>
    </style:style>
    <style:style style:name="Table2.A308" style:family="table-cell">
      <style:table-cell-properties style:vertical-align="top" fo:padding-left="0.071cm" fo:padding-right="0.071cm" fo:border="none"/>
    </style:style>
    <style:style style:name="Table2.B308" style:family="table-cell">
      <style:table-cell-properties style:vertical-align="top" fo:padding-left="0.071cm" fo:padding-right="0.071cm" fo:border="none"/>
    </style:style>
    <style:style style:name="Table2.C308" style:family="table-cell">
      <style:table-cell-properties style:vertical-align="top" fo:padding-left="0.071cm" fo:padding-right="0.071cm" fo:border="none"/>
    </style:style>
    <style:style style:name="Table2.309" style:family="table-row">
      <style:table-row-properties style:use-optimal-row-height="true"/>
    </style:style>
    <style:style style:name="Table2.A309" style:family="table-cell">
      <style:table-cell-properties style:vertical-align="top" fo:padding-left="0.071cm" fo:padding-right="0.071cm" fo:border="none"/>
    </style:style>
    <style:style style:name="Table2.B309" style:family="table-cell">
      <style:table-cell-properties style:vertical-align="top" fo:padding-left="0.071cm" fo:padding-right="0.071cm" fo:border="none"/>
    </style:style>
    <style:style style:name="Table2.C309" style:family="table-cell">
      <style:table-cell-properties style:vertical-align="top" fo:padding-left="0.071cm" fo:padding-right="0.071cm" fo:border="none"/>
    </style:style>
    <style:style style:name="Table2.310" style:family="table-row">
      <style:table-row-properties style:use-optimal-row-height="true"/>
    </style:style>
    <style:style style:name="Table2.A310" style:family="table-cell">
      <style:table-cell-properties style:vertical-align="top" fo:padding-left="0.071cm" fo:padding-right="0.071cm" fo:border="none"/>
    </style:style>
    <style:style style:name="Table2.B310" style:family="table-cell">
      <style:table-cell-properties style:vertical-align="top" fo:padding-left="0.071cm" fo:padding-right="0.071cm" fo:border="none"/>
    </style:style>
    <style:style style:name="Table2.C310" style:family="table-cell">
      <style:table-cell-properties style:vertical-align="top" fo:padding-left="0.071cm" fo:padding-right="0.071cm" fo:border="none"/>
    </style:style>
    <style:style style:name="Table2.311" style:family="table-row">
      <style:table-row-properties style:use-optimal-row-height="true"/>
    </style:style>
    <style:style style:name="Table2.A311" style:family="table-cell">
      <style:table-cell-properties style:vertical-align="top" fo:padding-left="0.071cm" fo:padding-right="0.071cm" fo:border="none"/>
    </style:style>
    <style:style style:name="Table2.B311" style:family="table-cell">
      <style:table-cell-properties style:vertical-align="top" fo:padding-left="0.071cm" fo:padding-right="0.071cm" fo:border="none"/>
    </style:style>
    <style:style style:name="Table2.C311" style:family="table-cell">
      <style:table-cell-properties style:vertical-align="top" fo:padding-left="0.071cm" fo:padding-right="0.071cm" fo:border="none"/>
    </style:style>
    <style:style style:name="Table2.312" style:family="table-row">
      <style:table-row-properties style:use-optimal-row-height="true"/>
    </style:style>
    <style:style style:name="Table2.A312" style:family="table-cell">
      <style:table-cell-properties style:vertical-align="top" fo:padding-left="0.071cm" fo:padding-right="0.071cm" fo:border="none"/>
    </style:style>
    <style:style style:name="Table2.B312" style:family="table-cell">
      <style:table-cell-properties style:vertical-align="top" fo:padding-left="0.071cm" fo:padding-right="0.071cm" fo:border="none"/>
    </style:style>
    <style:style style:name="Table2.C312" style:family="table-cell">
      <style:table-cell-properties style:vertical-align="top" fo:padding-left="0.071cm" fo:padding-right="0.071cm" fo:border="none"/>
    </style:style>
    <style:style style:name="Table2.313" style:family="table-row">
      <style:table-row-properties style:use-optimal-row-height="true"/>
    </style:style>
    <style:style style:name="Table2.A313" style:family="table-cell">
      <style:table-cell-properties style:vertical-align="top" fo:padding-left="0.071cm" fo:padding-right="0.071cm" fo:border="none"/>
    </style:style>
    <style:style style:name="Table2.B313" style:family="table-cell">
      <style:table-cell-properties style:vertical-align="top" fo:padding-left="0.071cm" fo:padding-right="0.071cm" fo:border="none"/>
    </style:style>
    <style:style style:name="Table2.C313" style:family="table-cell">
      <style:table-cell-properties style:vertical-align="top" fo:padding-left="0.071cm" fo:padding-right="0.071cm" fo:border="none"/>
    </style:style>
    <style:style style:name="Table2.314" style:family="table-row">
      <style:table-row-properties style:use-optimal-row-height="true"/>
    </style:style>
    <style:style style:name="Table2.A314" style:family="table-cell">
      <style:table-cell-properties style:vertical-align="top" fo:padding-left="0.071cm" fo:padding-right="0.071cm" fo:border="none"/>
    </style:style>
    <style:style style:name="Table2.B314" style:family="table-cell">
      <style:table-cell-properties style:vertical-align="top" fo:padding-left="0.071cm" fo:padding-right="0.071cm" fo:border="none"/>
    </style:style>
    <style:style style:name="Table2.C314" style:family="table-cell">
      <style:table-cell-properties style:vertical-align="top" fo:padding-left="0.071cm" fo:padding-right="0.071cm" fo:border="none"/>
    </style:style>
    <style:style style:name="Table2.315" style:family="table-row">
      <style:table-row-properties style:use-optimal-row-height="true"/>
    </style:style>
    <style:style style:name="Table2.A315" style:family="table-cell">
      <style:table-cell-properties style:vertical-align="top" fo:padding-left="0.071cm" fo:padding-right="0.071cm" fo:border="none"/>
    </style:style>
    <style:style style:name="Table2.B315" style:family="table-cell">
      <style:table-cell-properties style:vertical-align="top" fo:padding-left="0.071cm" fo:padding-right="0.071cm" fo:border="none"/>
    </style:style>
    <style:style style:name="Table2.C315" style:family="table-cell">
      <style:table-cell-properties style:vertical-align="top" fo:padding-left="0.071cm" fo:padding-right="0.071cm" fo:border="none"/>
    </style:style>
    <style:style style:name="Table2.316" style:family="table-row">
      <style:table-row-properties style:use-optimal-row-height="true"/>
    </style:style>
    <style:style style:name="Table2.A316" style:family="table-cell">
      <style:table-cell-properties style:vertical-align="top" fo:padding-left="0.071cm" fo:padding-right="0.071cm" fo:border="none"/>
    </style:style>
    <style:style style:name="Table2.B316" style:family="table-cell">
      <style:table-cell-properties style:vertical-align="top" fo:padding-left="0.071cm" fo:padding-right="0.071cm" fo:border="none"/>
    </style:style>
    <style:style style:name="Table2.C316" style:family="table-cell">
      <style:table-cell-properties style:vertical-align="top" fo:padding-left="0.071cm" fo:padding-right="0.071cm" fo:border="none"/>
    </style:style>
    <style:style style:name="Table2.317" style:family="table-row">
      <style:table-row-properties style:use-optimal-row-height="true"/>
    </style:style>
    <style:style style:name="Table2.A317" style:family="table-cell">
      <style:table-cell-properties style:vertical-align="top" fo:padding-left="0.071cm" fo:padding-right="0.071cm" fo:border="none"/>
    </style:style>
    <style:style style:name="Table2.B317" style:family="table-cell">
      <style:table-cell-properties style:vertical-align="top" fo:padding-left="0.071cm" fo:padding-right="0.071cm" fo:border="none"/>
    </style:style>
    <style:style style:name="Table2.C317" style:family="table-cell">
      <style:table-cell-properties style:vertical-align="top" fo:padding-left="0.071cm" fo:padding-right="0.071cm" fo:border="none"/>
    </style:style>
    <style:style style:name="Table2.318" style:family="table-row">
      <style:table-row-properties style:use-optimal-row-height="true"/>
    </style:style>
    <style:style style:name="Table2.A318" style:family="table-cell">
      <style:table-cell-properties style:vertical-align="top" fo:padding-left="0.071cm" fo:padding-right="0.071cm" fo:border="none"/>
    </style:style>
    <style:style style:name="Table2.B318" style:family="table-cell">
      <style:table-cell-properties style:vertical-align="top" fo:padding-left="0.071cm" fo:padding-right="0.071cm" fo:border="none"/>
    </style:style>
    <style:style style:name="Table2.C318" style:family="table-cell">
      <style:table-cell-properties style:vertical-align="top" fo:padding-left="0.071cm" fo:padding-right="0.071cm" fo:border="none"/>
    </style:style>
    <style:style style:name="Table2.319" style:family="table-row">
      <style:table-row-properties style:use-optimal-row-height="true"/>
    </style:style>
    <style:style style:name="Table2.A319" style:family="table-cell">
      <style:table-cell-properties style:vertical-align="top" fo:padding-left="0.071cm" fo:padding-right="0.071cm" fo:border="none"/>
    </style:style>
    <style:style style:name="Table2.B319" style:family="table-cell">
      <style:table-cell-properties style:vertical-align="top" fo:padding-left="0.071cm" fo:padding-right="0.071cm" fo:border="none"/>
    </style:style>
    <style:style style:name="Table2.C319" style:family="table-cell">
      <style:table-cell-properties style:vertical-align="top" fo:padding-left="0.071cm" fo:padding-right="0.071cm" fo:border="none"/>
    </style:style>
    <style:style style:name="fr1" style:family="graphic" style:parent-style-name="Frame">
      <style:graphic-properties style:vertical-pos="top" style:vertical-rel="baseline" style:run-through="foreground"/>
    </style:style>
  </office:automatic-styles>
  <office:body>
    <office:text>
      <text:sequence-decls>
        <text:sequence-decl text:display-outline-level="0" text:name="Tabelle"/>
        <text:sequence-decl text:display-outline-level="0" text:name="Abbildung"/>
        <text:sequence-decl text:display-outline-level="0" text:name="Grafik"/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ection1">
        <table:table table:name="Tabelle1"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115"><text:span text:style-name="T124">Name:</text:span></text:p>
            </table:table-cell>
            <table:table-cell table:style-name="Table1.B1" office:value-type="string">
              <text:p text:style-name="P116"><text:span text:style-name="T125">Manfred Schirmer</text:span></text:p>
            </table:table-cell>
          </table:table-row>
          <table:table-row table:style-name="Table1.2">
            <table:table-cell table:style-name="Table1.A2" office:value-type="string">
              <text:p text:style-name="P115"><text:span text:style-name="T126">Geburtsdatum:</text:span></text:p>
            </table:table-cell>
            <table:table-cell table:style-name="Table1.B2" office:value-type="string">
              <text:p text:style-name="P116"><text:span text:style-name="T125">15.09.1955</text:span></text:p>
            </table:table-cell>
          </table:table-row>
          <table:table-row table:style-name="Table1.3">
            <table:table-cell table:style-name="Table1.A3" office:value-type="string">
              <text:p text:style-name="P115"><text:span text:style-name="T126">Nationalität:</text:span></text:p>
            </table:table-cell>
            <table:table-cell table:style-name="Table1.B3" office:value-type="string">
              <text:p text:style-name="P115"><text:span text:style-name="T125">Deutsch</text:span></text:p>
            </table:table-cell>
          </table:table-row>
          <table:table-row table:style-name="Table1.4">
            <table:table-cell table:style-name="Table1.A4" office:value-type="string">
              <text:p text:style-name="P115"><text:span text:style-name="T126">Sprachen:</text:span></text:p>
            </table:table-cell>
            <table:table-cell table:style-name="Table1.B4" office:value-type="string">
              <text:p text:style-name="P116"><text:span text:style-name="T125">Deutsch (Muttersprache),</text:span><text:span text:style-name="T125"><text:s/></text:span></text:p>
              <text:p text:style-name="P117"><text:span text:style-name="T125">Englisch (fließend), Französisch (Schulkenntnisse)</text:span></text:p>
            </table:table-cell>
          </table:table-row>
          <table:table-row table:style-name="Table1.5">
            <table:table-cell table:style-name="Table1.A5" office:value-type="string">
              <text:p text:style-name="P118"/>
            </table:table-cell>
            <table:table-cell table:style-name="Table1.B5" office:value-type="string">
              <text:p text:style-name="P118"/>
            </table:table-cell>
          </table:table-row>
          <table:table-row table:style-name="Table1.6">
            <table:table-cell table:style-name="Table1.A6" office:value-type="string">
              <text:p text:style-name="P119">Kommunikation:</text:p>
            </table:table-cell>
            <table:table-cell table:style-name="Table1.B6" office:value-type="string">
              <text:p text:style-name="P120"><text:span text:style-name="T125">+49 151 58825850</text:span></text:p>
              <text:p text:style-name="P121"><text:span text:style-name="T125">E-Mail:</text:span><text:span text:style-name="T125"><text:s/></text:span><text:span text:style-name="T115"/><text:a xlink:type="simple" xlink:href="mailto:manfred@schirmer.io"><text:span text:style-name="T115">mailto:</text:span><text:span text:style-name="T115"/><text:span text:style-name="T115">manfred@</text:span><text:span text:style-name="T115"/><text:span text:style-name="T115">schirmer.io</text:span><text:span text:style-name="T127"><text:s/></text:span></text:a></text:p>
              <text:p text:style-name="P121"><text:span text:style-name="T125">Web:</text:span><text:span text:style-name="T125"><text:s text:c="3"/></text:span><text:span text:style-name="T128"/><text:a xlink:type="simple" xlink:href="https://www.schirmer.io/downloads"><text:span text:style-name="T128">https://www.schirmer.io/</text:span><text:span text:style-name="T128"/><text:span text:style-name="T128">downloads</text:span><text:span text:style-name="T129"><text:s/></text:span></text:a></text:p>
            </table:table-cell>
          </table:table-row>
          <table:table-row table:style-name="Table1.7">
            <table:table-cell table:style-name="Table1.A7" office:value-type="string">
              <text:p text:style-name="P118"/>
            </table:table-cell>
            <table:table-cell table:style-name="Table1.B7" office:value-type="string">
              <text:p text:style-name="P118"/>
            </table:table-cell>
          </table:table-row>
          <table:table-row table:style-name="Table1.8">
            <table:table-cell table:style-name="Table1.A8" office:value-type="string">
              <text:p text:style-name="P115"><text:span text:style-name="T126">Verfügbarkeit:</text:span></text:p>
            </table:table-cell>
            <table:table-cell table:style-name="Table1.B8" office:value-type="string">
              <text:p text:style-name="P116"><text:span text:style-name="T125">ab Juli 2026</text:span></text:p>
            </table:table-cell>
          </table:table-row>
          <table:table-row table:style-name="Table1.9">
            <table:table-cell table:style-name="Table1.A9" office:value-type="string">
              <text:p text:style-name="P115"><text:span text:style-name="T126">Einsatzort:</text:span></text:p>
            </table:table-cell>
            <table:table-cell table:style-name="Table1.B9" office:value-type="string">
              <text:p text:style-name="P116"><text:span text:style-name="T125">D – A - CH</text:span></text:p>
            </table:table-cell>
          </table:table-row>
          <table:table-row table:style-name="Table1.10">
            <table:table-cell table:style-name="Table1.A10" office:value-type="string">
              <text:p text:style-name="P115"><text:span text:style-name="T126">Stundensatz:</text:span></text:p>
            </table:table-cell>
            <table:table-cell table:style-name="Table1.B10" office:value-type="string">
              <text:p text:style-name="P116"><text:span text:style-name="T125">120,00 EUR</text:span><text:span text:style-name="T125"><text:s/></text:span></text:p>
            </table:table-cell>
          </table:table-row>
          <table:table-row table:style-name="Table1.11">
            <table:table-cell table:style-name="Table1.A11" office:value-type="string">
              <text:p text:style-name="P115"><text:span text:style-name="T126">Tagessatz:</text:span></text:p>
            </table:table-cell>
            <table:table-cell table:style-name="Table1.B11" office:value-type="string">
              <text:p text:style-name="P116"><text:span text:style-name="T125">960 EUR</text:span></text:p>
            </table:table-cell>
          </table:table-row>
          <table:table-row table:style-name="Table1.12">
            <table:table-cell table:style-name="Table1.A12" office:value-type="string">
              <text:p text:style-name="P122"/>
            </table:table-cell>
            <table:table-cell table:style-name="Table1.B12" office:value-type="string">
              <text:p text:style-name="P123"/>
            </table:table-cell>
          </table:table-row>
          <table:table-row table:style-name="Table1.13">
            <table:table-cell table:style-name="Table1.A13" office:value-type="string">
              <text:p text:style-name="P115"><text:span text:style-name="T126">Ausbildung:</text:span></text:p>
            </table:table-cell>
            <table:table-cell table:style-name="Table1.B13" office:value-type="string">
              <text:p text:style-name="P116"><text:span text:style-name="T125">Techniker / Elektrotechnik</text:span></text:p>
              <text:p text:style-name="P117"><text:span text:style-name="T125">HP-UX Performance und Tuning</text:span></text:p>
              <text:p text:style-name="P117"><text:span text:style-name="T125">Unix-Ware Master</text:span></text:p>
            </table:table-cell>
          </table:table-row>
          <table:table-row table:style-name="Table1.14">
            <table:table-cell table:style-name="Table1.A14" office:value-type="string">
              <text:p text:style-name="P115"><text:span text:style-name="T126">IT-Erfahrung seit:</text:span></text:p>
            </table:table-cell>
            <table:table-cell table:style-name="Table1.B14" office:value-type="string">
              <text:p text:style-name="P115"><text:span text:style-name="T125">1980</text:span></text:p>
            </table:table-cell>
          </table:table-row>
          <table:table-row table:style-name="Table1.15">
            <table:table-cell table:style-name="Table1.A15" office:value-type="string">
              <text:p text:style-name="P122"/>
            </table:table-cell>
            <table:table-cell table:style-name="Table1.B15" office:value-type="string">
              <text:p text:style-name="P123"/>
            </table:table-cell>
          </table:table-row>
          <table:table-row table:style-name="Table1.16">
            <table:table-cell table:style-name="Table1.A16" office:value-type="string">
              <text:p text:style-name="P115"><text:span text:style-name="T126">System-Administration</text:span></text:p>
            </table:table-cell>
            <table:table-cell table:style-name="Table1.B16" office:value-type="string">
              <text:p text:style-name="P7"><text:span text:style-name="T108">Red Hat Enterprise Linux 4.0 up to 10,</text:span><text:span text:style-name="T108"><text:s/></text:span></text:p>
              <text:p text:style-name="P7"><text:span text:style-name="T108"/><text:span text:style-name="T108">SuSE Linux Enterprise Server up to 16,</text:span><text:span text:style-name="T108"><text:s/></text:span></text:p>
              <text:p text:style-name="P7"><text:span text:style-name="T108">Debian 8 to 13, Ubuntu up to 24.04, Alma Linux 8 up to 10, Rocky Linux 8 up to 10,</text:span></text:p>
              <text:p text:style-name="P160">Docker,<text:s/>Portainer,<text:s/>Podman, Rancher</text:p>
              <text:p text:style-name="P7"><text:span text:style-name="T108"/><text:span text:style-name="T108">AIX,</text:span><text:span text:style-name="T108"><text:s/></text:span><text:span text:style-name="T108"/><text:span text:style-name="T108">HP-UX,</text:span><text:span text:style-name="T108"><text:s/></text:span><text:span text:style-name="T108"/><text:span text:style-name="T108">VMWare</text:span><text:span text:style-name="T108"><text:s/></text:span><text:span text:style-name="T108"/><text:span text:style-name="T108">ESXi</text:span><text:span text:style-name="T108"><text:s/></text:span><text:span text:style-name="T108"/><text:span text:style-name="T108">vSphere 4 to 9,</text:span><text:span text:style-name="T108"><text:s/></text:span><text:span text:style-name="T108"/><text:span text:style-name="T108">Proxmox 6 to 9</text:span></text:p>
              <text:p text:style-name="P7"><text:span text:style-name="T108">Solaris 8 up to 11,</text:span><text:span text:style-name="T108"><text:s/></text:span><text:span text:style-name="T108"/><text:span text:style-name="T108">SCO Unix,</text:span><text:span text:style-name="T108"><text:s/></text:span></text:p>
              <text:p text:style-name="P7"><text:span text:style-name="T108">NetBSD, FreeBSD, OpenBSD,</text:span><text:span text:style-name="T108"><text:s/></text:span><text:span text:style-name="T108"/><text:span text:style-name="T108">NanoBSD</text:span></text:p>
              <text:p text:style-name="P7"><text:span text:style-name="T108">Novell</text:span><text:span text:style-name="T108"><text:s/></text:span><text:span text:style-name="T108"/><text:span text:style-name="T108">Netware,</text:span><text:span text:style-name="T108"><text:s/></text:span><text:span text:style-name="T108"/><text:span text:style-name="T108">OS/2,</text:span><text:span text:style-name="T108"><text:s/></text:span><text:span text:style-name="T130"/><text:span text:style-name="T130">Citrix Server/Cluster,</text:span><text:span text:style-name="T130"><text:s/></text:span></text:p>
              <text:p text:style-name="P7"><text:span text:style-name="T130">Microsoft Windows Server 2003 up to 2022,</text:span><text:span text:style-name="T130"><text:s/></text:span><text:span text:style-name="T130"/><text:span text:style-name="T130">ActiveDirectory,</text:span><text:span text:style-name="T130"><text:s/></text:span><text:span text:style-name="T130"/><text:span text:style-name="T130">openLDAP,</text:span><text:span text:style-name="T130"><text:s/></text:span><text:span text:style-name="T130"/><text:span text:style-name="T130">UCS,</text:span><text:span text:style-name="T130"><text:s/></text:span><text:span text:style-name="T130"/><text:span text:style-name="T130">ZFS, VERITAS</text:span><text:span text:style-name="T130"><text:s/></text:span><text:span text:style-name="T130"/><text:span text:style-name="T130">Netbackup,</text:span><text:span text:style-name="T130"><text:s/></text:span><text:span text:style-name="T130"/><text:span text:style-name="T130">Sendmail, Postfix</text:span></text:p>
              <text:p text:style-name="P116"><text:span text:style-name="T130">VERITAS Volume Manager, Cluster File System</text:span></text:p>
            </table:table-cell>
          </table:table-row>
          <table:table-row table:style-name="Table1.17">
            <table:table-cell table:style-name="Table1.A17" office:value-type="string">
              <text:p text:style-name="P124"><text:span text:style-name="T131">Programmiersprachen</text:span></text:p>
            </table:table-cell>
            <table:table-cell table:style-name="Table1.B17" office:value-type="string">
              <text:p text:style-name="P116"><text:span text:style-name="T130">C, Java, Pascal, Go, Rust</text:span></text:p>
              <text:p text:style-name="P117"><text:span text:style-name="T130">Perl, Python, Ruby</text:span></text:p>
              <text:p text:style-name="P116"><text:span text:style-name="T130">Shell (</text:span><text:span text:style-name="T130"/><text:span text:style-name="T130">sh,</text:span><text:span text:style-name="T130"><text:s/></text:span><text:span text:style-name="T130"/><text:span text:style-name="T130">ksh, bash)</text:span></text:p>
            </table:table-cell>
          </table:table-row>
          <table:table-row table:style-name="Table1.18">
            <table:table-cell table:style-name="Table1.A18" office:value-type="string">
              <text:p text:style-name="P124"><text:span text:style-name="T131">Methoden/</text:span></text:p>
              <text:p text:style-name="P124"><text:span text:style-name="T131">Tools</text:span></text:p>
            </table:table-cell>
            <table:table-cell table:style-name="Table1.B18" office:value-type="string">
              <text:p text:style-name="P117"><text:span text:style-name="T130">Ansible, Ansible Tower/</text:span><text:span text:style-name="T130"/><text:span text:style-name="T130">AWX, Ansible Automation Platform, Puppet, Puppet Bolt, HP</text:span><text:span text:style-name="T130"><text:s/></text:span><text:span text:style-name="T130"/><text:span text:style-name="T130">OpenView,</text:span><text:span text:style-name="T130"><text:s/></text:span><text:span text:style-name="T130"/><text:span text:style-name="T130">MC/</text:span><text:span text:style-name="T130"/><text:span text:style-name="T130">ServiceGuard,</text:span><text:span text:style-name="T130"><text:s/></text:span><text:span text:style-name="T130"/><text:span text:style-name="T130">McAfee</text:span><text:span text:style-name="T130"><text:s/></text:span><text:span text:style-name="T130"/><text:span text:style-name="T130">ePolicy Orchestrator,</text:span><text:span text:style-name="T130"><text:s/></text:span><text:span text:style-name="T130"/><text:span text:style-name="T130">OpenVZ, HP Quality Center,</text:span><text:span text:style-name="T130"><text:s/></text:span><text:span text:style-name="T130"/><text:span text:style-name="T130">RHN,</text:span><text:span text:style-name="T130"><text:s/></text:span><text:span text:style-name="T130"/><text:span text:style-name="T130">RedHat Satellite 5 and 6, Kickstart, ADS,</text:span><text:span text:style-name="T130"><text:s/></text:span><text:span text:style-name="T130"/><text:span text:style-name="T130">PXE-boot,</text:span><text:span text:style-name="T130"><text:s/></text:span><text:span text:style-name="T130"/><text:span text:style-name="T130">ITIL process,</text:span><text:span text:style-name="T130"><text:s/></text:span><text:span text:style-name="T130"/><text:span text:style-name="T130">PCI</text:span><text:span text:style-name="T130"><text:s/></text:span><text:span text:style-name="T130"/><text:span text:style-name="T130">DSS (Payment Card Industry Data Security Standard)</text:span></text:p>
            </table:table-cell>
          </table:table-row>
          <table:table-row table:style-name="Table1.19">
            <table:table-cell table:style-name="Table1.A19" office:value-type="string">
              <text:p text:style-name="P124"><text:span text:style-name="T131">Datenbanken:</text:span></text:p>
            </table:table-cell>
            <table:table-cell table:style-name="Table1.B19" office:value-type="string">
              <text:p text:style-name="P116"><text:span text:style-name="T130">MySQL up to</text:span><text:span text:style-name="T130"><text:s/></text:span><text:span text:style-name="T130"/><text:span text:style-name="T130">8.x, MariaDB up to</text:span><text:span text:style-name="T130"><text:s/></text:span><text:span text:style-name="T130"/><text:span text:style-name="T130">11.x, Oracle</text:span><text:span text:style-name="T130"><text:s/></text:span><text:span text:style-name="T130"/><text:span text:style-name="T130">9i up to</text:span><text:span text:style-name="T130"><text:s/></text:span><text:span text:style-name="T130"/><text:span text:style-name="T130">19c,</text:span><text:span text:style-name="T130"><text:s/></text:span></text:p>
              <text:p text:style-name="P117"><text:span text:style-name="T130">MS</text:span><text:span text:style-name="T130"><text:s/></text:span><text:span text:style-name="T130"/><text:span text:style-name="T130">SQL Server up to 2019, PostgreSQL up to</text:span><text:span text:style-name="T130"><text:s/></text:span><text:span text:style-name="T130"/><text:span text:style-name="T130">15.x</text:span><text:span text:style-name="T130"><text:s/></text:span></text:p>
            </table:table-cell>
          </table:table-row>
          <table:table-row table:style-name="Table1.20">
            <table:table-cell table:style-name="Table1.A20" office:value-type="string">
              <text:p text:style-name="P124"><text:span text:style-name="T126">Netzwerke:</text:span></text:p>
            </table:table-cell>
            <table:table-cell table:style-name="Table1.B20" office:value-type="string">
              <text:p text:style-name="P125"><text:span text:style-name="T125">LAN, WAN, TCP/IP</text:span><text:span text:style-name="T125"><text:s/></text:span><text:span text:style-name="T125"/><text:span text:style-name="T125">v4 and</text:span><text:span text:style-name="T125"><text:s/></text:span><text:span text:style-name="T125"/><text:span text:style-name="T125">v6,</text:span><text:span text:style-name="T125"><text:s/></text:span><text:span text:style-name="T125"/><text:span text:style-name="T125">NIS,</text:span><text:span text:style-name="T125"><text:s/></text:span><text:span text:style-name="T125"/><text:span text:style-name="T125">NIS+, NFS, DNS,</text:span><text:span text:style-name="T125"><text:s/></text:span><text:span text:style-name="T125"/><text:span text:style-name="T125">DNSSEC, LDAP, SNMP, DHCP,</text:span><text:span text:style-name="T125"><text:s/></text:span><text:span text:style-name="T125"/><text:span text:style-name="T125">CARP,</text:span><text:span text:style-name="T125"><text:s/></text:span><text:span text:style-name="T125"/><text:span text:style-name="T125">HAProxy, Sendmail, Postfix, IMAP, SSL,</text:span><text:span text:style-name="T125"><text:s/></text:span><text:span text:style-name="T125"/><text:span text:style-name="T125">Qualys SSL Labs, Kerberos</text:span></text:p>
            </table:table-cell>
          </table:table-row>
          <table:table-row table:style-name="Table1.21">
            <table:table-cell table:style-name="Table1.A21" office:value-type="string">
              <text:p text:style-name="P124"><text:span text:style-name="T131">Hardware:</text:span></text:p>
            </table:table-cell>
            <table:table-cell table:style-name="Table1.B21" office:value-type="string">
              <text:p text:style-name="P125"><text:span text:style-name="T130">SUN</text:span><text:span text:style-name="T130"><text:s/></text:span><text:span text:style-name="T130"/><text:span text:style-name="T130">SPARC Server, SUN Blade, SUN Fire,</text:span><text:span text:style-name="T130"><text:s/></text:span><text:span text:style-name="T130"/><text:span text:style-name="T130">UltraSPARC-T2,</text:span><text:span text:style-name="T130"><text:s/></text:span><text:span text:style-name="T130"/><text:span text:style-name="T130">T4</text:span></text:p>
              <text:p text:style-name="P126"><text:span text:style-name="T130">IBM</text:span><text:span text:style-name="T130"><text:s/></text:span><text:span text:style-name="T130"/><text:span text:style-name="T130">RS6000,</text:span><text:span text:style-name="T130"><text:s/></text:span><text:span text:style-name="T130"/><text:span text:style-name="T130">pSeries,</text:span><text:span text:style-name="T130"><text:s/></text:span><text:span text:style-name="T130"/><text:span text:style-name="T130">iSeries,Brocade SAN Switch,</text:span></text:p>
              <text:p text:style-name="P126"><text:span text:style-name="T130">HP 9000 A-Series, N-Series, HP</text:span><text:span text:style-name="T130"><text:s/></text:span><text:span text:style-name="T130"/><text:span text:style-name="T130">SureStore Tape Library,</text:span></text:p>
              <text:p text:style-name="P126"><text:span text:style-name="T130">HP</text:span><text:span text:style-name="T130"><text:s/></text:span><text:span text:style-name="T130"/><text:span text:style-name="T130">VA7410</text:span></text:p>
              <text:p text:style-name="P126"><text:span text:style-name="T130">Rack and Blade Server HP, Dell, Siemens, IBM</text:span></text:p>
              <text:p text:style-name="P126"><text:span text:style-name="T130">CISCO</text:span><text:span text:style-name="T130"><text:s/></text:span><text:span text:style-name="T130"/><text:span text:style-name="T130">650x,</text:span><text:span text:style-name="T130"><text:s/></text:span><text:span text:style-name="T130"/><text:span text:style-name="T130">5x00,</text:span><text:span text:style-name="T130"><text:s/></text:span><text:span text:style-name="T130"/><text:span text:style-name="T130">37xx,</text:span><text:span text:style-name="T130"><text:s/></text:span><text:span text:style-name="T130"/><text:span text:style-name="T130">35xx,</text:span><text:span text:style-name="T130"><text:s/></text:span><text:span text:style-name="T130"/><text:span text:style-name="T130">29xx,</text:span><text:span text:style-name="T130"><text:s/></text:span><text:span text:style-name="T130"/><text:span text:style-name="T130">PIX520</text:span></text:p>
            </table:table-cell>
          </table:table-row>
          <table:table-row table:style-name="Table1.22">
            <table:table-cell table:style-name="Table1.A22" office:value-type="string">
              <text:p text:style-name="P127"><text:span text:style-name="T126">Web Technologie:</text:span></text:p>
            </table:table-cell>
            <table:table-cell table:style-name="Table1.B22" office:value-type="string">
              <text:p text:style-name="P125"><text:span text:style-name="T130">Apache</text:span><text:span text:style-name="T130"><text:s/></text:span><text:span text:style-name="T130"/><text:span text:style-name="T130">httpd, Tomcat 5 up to 10,</text:span><text:span text:style-name="T130"><text:s/></text:span><text:span text:style-name="T130"/><text:span text:style-name="T130">Nginx,</text:span><text:span text:style-name="T130"><text:s/></text:span><text:span text:style-name="T130"/><text:span text:style-name="T130">Loadbalancing,</text:span></text:p>
              <text:p text:style-name="P126"><text:span text:style-name="T130"/><text:span text:style-name="T130">JBoss</text:span><text:span text:style-name="T130"><text:s/></text:span><text:span text:style-name="T130"/><text:span text:style-name="T130">EAP 4 up to 8,</text:span><text:span text:style-name="T130"><text:s/></text:span><text:span text:style-name="T130"/><text:span text:style-name="T130">Wildfly 8 up to 27,</text:span><text:span text:style-name="T130"><text:s/></text:span></text:p>
              <text:p text:style-name="P125"><text:span text:style-name="T130">IBM</text:span><text:span text:style-name="T130"><text:s/></text:span><text:span text:style-name="T130"/><text:span text:style-name="T130">WebSphere, Apache Felix,</text:span><text:span text:style-name="T130"><text:s/></text:span><text:span text:style-name="T130"/><text:span text:style-name="T130">ActiveMQ,</text:span><text:span text:style-name="T130"><text:s/></text:span><text:span text:style-name="T130"/><text:span text:style-name="T130">Artemis</text:span></text:p>
            </table:table-cell>
          </table:table-row>
          <table:table-row table:style-name="Table1.23">
            <table:table-cell table:style-name="Table1.A23" office:value-type="string">
              <text:p text:style-name="P127"><text:span text:style-name="T126">Monitoring</text:span></text:p>
            </table:table-cell>
            <table:table-cell table:style-name="Table1.B23" office:value-type="string">
              <text:p text:style-name="P125"><text:span text:style-name="T130">Nagios,</text:span><text:span text:style-name="T130"><text:s/></text:span><text:span text:style-name="T130"/><text:span text:style-name="T130">Icinga,</text:span><text:span text:style-name="T130"><text:s/></text:span><text:span text:style-name="T130"/><text:span text:style-name="T130">Icinga2, Check_</text:span><text:span text:style-name="T130"/><text:span text:style-name="T130">MK,</text:span><text:span text:style-name="T130"><text:s/></text:span><text:span text:style-name="T130"/><text:span text:style-name="T130">Zabbix,</text:span><text:span text:style-name="T130"><text:s/></text:span><text:span text:style-name="T130"/><text:span text:style-name="T130">Splunk, Cacti,</text:span><text:span text:style-name="T130"><text:s/></text:span><text:span text:style-name="T130"/><text:span text:style-name="T130">Jolokia, HP</text:span><text:span text:style-name="T130"><text:s/></text:span><text:span text:style-name="T130"/><text:span text:style-name="T130">Openview, Tivoli, ELK</text:span></text:p>
            </table:table-cell>
          </table:table-row>
          <table:table-row table:style-name="Table1.24">
            <table:table-cell table:style-name="Table1.A24" office:value-type="string">
              <text:p text:style-name="P128">Technische<text:s/>Dokumentation:</text:p>
            </table:table-cell>
            <table:table-cell table:style-name="Table1.B24" office:value-type="string">
              <text:p text:style-name="P125"><text:span text:style-name="T130">Markdown,</text:span><text:span text:style-name="T130"><text:s/></text:span><text:a xlink:type="simple" xlink:href="https://gohugo.io/"><text:span text:style-name="T132">Hugo</text:span></text:a><text:span text:style-name="T130">,</text:span><text:span text:style-name="T130"><text:s/></text:span><text:span text:style-name="T130"/><text:span text:style-name="T130">Wiki,</text:span><text:span text:style-name="T130"><text:s/></text:span><text:span text:style-name="T133"/><text:a xlink:type="simple" xlink:href="https://zettelkasten.de/overview"><text:span text:style-name="T133">Zettelkasten</text:span></text:a><text:span text:style-name="T134">,</text:span><text:span text:style-name="T134"><text:s/></text:span><text:span text:style-name="T135"/><text:a xlink:type="simple" xlink:href="https://www.youtube.com/watch?v=iagjeLuxnMs"><text:span text:style-name="T135">DevOps Workflow</text:span></text:a></text:p>
            </table:table-cell>
          </table:table-row>
          <table:table-row table:style-name="Table1.25">
            <table:table-cell table:style-name="Table1.A25" office:value-type="string">
              <text:p text:style-name="P128"/>
            </table:table-cell>
            <table:table-cell table:style-name="Table1.B25" office:value-type="string">
              <text:p text:style-name="P125"><text:a xlink:type="simple" xlink:href="https://nathanmorello.com/posts/mini-howtos/"><text:span text:style-name="T136">Mini</text:span><text:span text:style-name="T136"><text:s/></text:span><text:span text:style-name="T136"/><text:span text:style-name="T136">HowTos</text:span></text:a></text:p>
            </table:table-cell>
          </table:table-row>
        </table:table>
        <text:p text:style-name="P7"/>
        <table:table table:name="Tabel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office:value-type="string">
              <text:p text:style-name="P129"/>
            </table:table-cell>
            <table:table-cell table:style-name="Table2.B1" office:value-type="string">
              <text:p text:style-name="P130"/>
            </table:table-cell>
            <table:table-cell table:style-name="Table2.C1" office:value-type="string">
              <text:p text:style-name="P7"/>
            </table:table-cell>
          </table:table-row>
          <table:table-row table:style-name="Table2.2">
            <table:table-cell table:style-name="Table2.A2" office:value-type="string">
              <text:p text:style-name="P131"><text:span text:style-name="T137"/><text:span text:style-name="T137">Auftraggeber</text:span></text:p>
            </table:table-cell>
            <table:table-cell table:style-name="Table2.B2" office:value-type="string">
              <text:p text:style-name="P130"/>
            </table:table-cell>
            <table:table-cell table:style-name="Table2.C2" office:value-type="string">
              <text:p text:style-name="P7"><text:span text:style-name="T138"/><text:span text:style-name="T138">ABB</text:span><text:span text:style-name="T138"><text:s/></text:span><text:span text:style-name="T138"/><text:span text:style-name="T138">Asea Brown</text:span><text:span text:style-name="T138"><text:s/></text:span><text:span text:style-name="T138"/><text:span text:style-name="T138">Boveri,</text:span><text:span text:style-name="T138"><text:s/></text:span><text:span text:style-name="T139">Mannheim</text:span></text:p>
            </table:table-cell>
          </table:table-row>
          <table:table-row table:style-name="Table2.3">
            <table:table-cell table:style-name="Table2.A3" office:value-type="string">
              <text:p text:style-name="P132"/>
            </table:table-cell>
            <table:table-cell table:style-name="Table2.B3" office:value-type="string">
              <text:p text:style-name="P133"/>
            </table:table-cell>
            <table:table-cell table:style-name="Table2.C3" office:value-type="string">
              <text:p text:style-name="P7"><text:span text:style-name="T140"/><text:a xlink:type="simple" xlink:href="https://new.abb.com/de"><text:span text:style-name="T140">https://</text:span><text:span text:style-name="T140"/><text:span text:style-name="T140">new.abb.com/de</text:span><text:span text:style-name="T140"><text:s/></text:span></text:a></text:p>
            </table:table-cell>
          </table:table-row>
          <table:table-row table:style-name="Table2.4">
            <table:table-cell table:style-name="Table2.A4" office:value-type="string">
              <text:p text:style-name="P131"><text:span text:style-name="T137"/><text:span text:style-name="T137">Branche</text:span></text:p>
            </table:table-cell>
            <table:table-cell table:style-name="Table2.B4" office:value-type="string">
              <text:p text:style-name="P133"/>
            </table:table-cell>
            <table:table-cell table:style-name="Table2.C4" office:value-type="string">
              <text:p text:style-name="P7"><text:span text:style-name="T134">Energie- und Automationstechnik</text:span></text:p>
            </table:table-cell>
          </table:table-row>
          <table:table-row table:style-name="Table2.5">
            <table:table-cell table:style-name="Table2.A5" office:value-type="string">
              <text:p text:style-name="P131"><text:span text:style-name="T137">01/2026</text:span><text:span text:style-name="T137"><text:s/></text:span><text:span text:style-name="T137"/><text:span text:style-name="T137">bis</text:span><text:span text:style-name="T137"><text:s/></text:span><text:span text:style-name="T137"/><text:span text:style-name="T137">heute</text:span></text:p>
            </table:table-cell>
            <table:table-cell table:style-name="Table2.B5" office:value-type="string">
              <text:p text:style-name="P133"/>
            </table:table-cell>
            <table:table-cell table:style-name="Table2.C5" office:value-type="string">
              <text:p text:style-name="P7"><text:span text:style-name="T141"/><text:span text:style-name="T141">DevOps Engineer</text:span><text:span text:style-name="T141"><text:s/></text:span></text:p>
            </table:table-cell>
          </table:table-row>
          <table:table-row table:style-name="Table2.6">
            <table:table-cell table:style-name="Table2.A6" office:value-type="string">
              <text:p text:style-name="P132"/>
            </table:table-cell>
            <table:table-cell table:style-name="Table2.B6" office:value-type="string">
              <text:p text:style-name="P133"/>
            </table:table-cell>
            <table:table-cell table:style-name="Table2.C6" office:value-type="string">
              <text:p text:style-name="P134"/>
              <text:p text:style-name="P7"><text:span text:style-name="T134">Aufbau, Update und technische Dokumentation virtueller Maschinen. Automatisierung und</text:span><text:span text:style-name="T134"><text:s/></text:span><text:span text:style-name="T134"/><text:span text:style-name="T134">Backup/</text:span><text:span text:style-name="T134"/><text:span text:style-name="T134">Restore.</text:span><text:span text:style-name="T134"><text:s/></text:span></text:p>
            </table:table-cell>
          </table:table-row>
          <table:table-row table:style-name="Table2.7">
            <table:table-cell table:style-name="Table2.A7" office:value-type="string">
              <text:p text:style-name="P131"><text:span text:style-name="T137">Software</text:span></text:p>
            </table:table-cell>
            <table:table-cell table:style-name="Table2.B7" office:value-type="string">
              <text:p text:style-name="P133"/>
            </table:table-cell>
            <table:table-cell table:style-name="Table2.C7" office:value-type="string">
              <text:p text:style-name="P7"><text:span text:style-name="T134"/><text:span text:style-name="T134">VMWare</text:span><text:span text:style-name="T134"><text:s/></text:span><text:span text:style-name="T134"/><text:span text:style-name="T134">vSphere 9;</text:span><text:span text:style-name="T134"><text:s/></text:span><text:span text:style-name="T134"/><text:span text:style-name="T134">Veeam</text:span><text:span text:style-name="T134"><text:s/></text:span><text:span text:style-name="T134"/><text:span text:style-name="T134">Backup&amp;Replication 13; MS AD,</text:span><text:span text:style-name="T134"><text:s/></text:span><text:span text:style-name="T134"/><text:span text:style-name="T134">Ansible (</text:span><text:span text:style-name="T134"/><text:span text:style-name="T134">CommandLine).</text:span><text:span text:style-name="T134"><text:s/></text:span><text:span text:style-name="T134"/><text:span text:style-name="T134">Ansible</text:span><text:span text:style-name="T134"><text:s/></text:span><text:span text:style-name="T134"/><text:span text:style-name="T134">AWX</text:span></text:p>
            </table:table-cell>
          </table:table-row>
          <table:table-row table:style-name="Table2.8">
            <table:table-cell table:style-name="Table2.A8" office:value-type="string">
              <text:p text:style-name="P131"><text:span text:style-name="T137">Hardware</text:span></text:p>
            </table:table-cell>
            <table:table-cell table:style-name="Table2.B8" office:value-type="string">
              <text:p text:style-name="P133"/>
            </table:table-cell>
            <table:table-cell table:style-name="Table2.C8" office:value-type="string">
              <text:p text:style-name="P19"><text:span text:style-name="T142">Azure Cloud,</text:span><text:span text:style-name="T142"><text:s/></text:span><text:span text:style-name="T142"/><text:span text:style-name="T142">DevContainer</text:span></text:p>
            </table:table-cell>
          </table:table-row>
          <table:table-row table:style-name="Table2.9">
            <table:table-cell table:style-name="Table2.A9" office:value-type="string">
              <text:p text:style-name="P129"/>
            </table:table-cell>
            <table:table-cell table:style-name="Table2.B9" office:value-type="string">
              <text:p text:style-name="P130"/>
            </table:table-cell>
            <table:table-cell table:style-name="Table2.C9" office:value-type="string">
              <text:p text:style-name="P7"/>
            </table:table-cell>
          </table:table-row>
          <table:table-row table:style-name="Table2.10">
            <table:table-cell table:style-name="Table2.A10" office:value-type="string">
              <text:p text:style-name="P131"><text:span text:style-name="T137"/><text:span text:style-name="T137">Auftraggeber</text:span></text:p>
            </table:table-cell>
            <table:table-cell table:style-name="Table2.B10" office:value-type="string">
              <text:p text:style-name="P130"/>
            </table:table-cell>
            <table:table-cell table:style-name="Table2.C10" office:value-type="string">
              <text:p text:style-name="P7"><text:span text:style-name="T138">DB</text:span><text:span text:style-name="T138"><text:s/></text:span><text:span text:style-name="T138"/><text:span text:style-name="T138">InfraGo</text:span><text:span text:style-name="T138"><text:s/></text:span><text:span text:style-name="T138"/><text:span text:style-name="T138">AG ,</text:span><text:span text:style-name="T138"><text:s/></text:span><text:span text:style-name="T139">Frankfurt am Main</text:span></text:p>
            </table:table-cell>
          </table:table-row>
          <table:table-row table:style-name="Table2.11">
            <table:table-cell table:style-name="Table2.A11" office:value-type="string">
              <text:p text:style-name="P132"/>
            </table:table-cell>
            <table:table-cell table:style-name="Table2.B11" office:value-type="string">
              <text:p text:style-name="P133"/>
            </table:table-cell>
            <table:table-cell table:style-name="Table2.C11" office:value-type="string">
              <text:p text:style-name="P7"><text:span text:style-name="T143"/><text:a xlink:type="simple" xlink:href="https://www.dbinfrago.com/web/unternehmen/ueber-uns"><text:span text:style-name="T143">https://www.dbinfrago.com/web/unternehmen/</text:span><text:span text:style-name="T143"/><text:span text:style-name="T143">ueber-uns</text:span><text:span text:style-name="T144"><text:s/></text:span></text:a></text:p>
            </table:table-cell>
          </table:table-row>
          <table:table-row table:style-name="Table2.12">
            <table:table-cell table:style-name="Table2.A12" office:value-type="string">
              <text:p text:style-name="P131"><text:span text:style-name="T137"/><text:span text:style-name="T137">Branche</text:span></text:p>
            </table:table-cell>
            <table:table-cell table:style-name="Table2.B12" office:value-type="string">
              <text:p text:style-name="P133"/>
            </table:table-cell>
            <table:table-cell table:style-name="Table2.C12" office:value-type="string">
              <text:p text:style-name="P7"><text:span text:style-name="T134">Mobilitätsdienstleister</text:span></text:p>
            </table:table-cell>
          </table:table-row>
          <table:table-row table:style-name="Table2.13">
            <table:table-cell table:style-name="Table2.A13" office:value-type="string">
              <text:p text:style-name="P131"><text:span text:style-name="T137">01/2024</text:span><text:span text:style-name="T137"><text:s/></text:span><text:span text:style-name="T137"/><text:span text:style-name="T137">bis 12/2025</text:span></text:p>
            </table:table-cell>
            <table:table-cell table:style-name="Table2.B13" office:value-type="string">
              <text:p text:style-name="P133"/>
            </table:table-cell>
            <table:table-cell table:style-name="Table2.C13" office:value-type="string">
              <text:p text:style-name="P7"><text:span text:style-name="T141">Senior System Engineer Linux</text:span><text:span text:style-name="T141"><text:s/></text:span></text:p>
            </table:table-cell>
          </table:table-row>
          <table:table-row table:style-name="Table2.14">
            <table:table-cell table:style-name="Table2.A14" office:value-type="string">
              <text:p text:style-name="P132"/>
            </table:table-cell>
            <table:table-cell table:style-name="Table2.B14" office:value-type="string">
              <text:p text:style-name="P133"/>
            </table:table-cell>
            <table:table-cell table:style-name="Table2.C14" office:value-type="string">
              <text:p text:style-name="P134"/>
              <text:p text:style-name="P7"><text:span text:style-name="T134">Aufbau, Update und technische Dokumentation virtueller Maschinen für die bahnbetriebliche Infrastruktur</text:span></text:p>
            </table:table-cell>
          </table:table-row>
          <table:table-row table:style-name="Table2.15">
            <table:table-cell table:style-name="Table2.A15" office:value-type="string">
              <text:p text:style-name="P131"><text:span text:style-name="T137">Software</text:span></text:p>
            </table:table-cell>
            <table:table-cell table:style-name="Table2.B15" office:value-type="string">
              <text:p text:style-name="P133"/>
            </table:table-cell>
            <table:table-cell table:style-name="Table2.C15" office:value-type="string">
              <text:p text:style-name="P7"><text:span text:style-name="T134"/><text:span text:style-name="T134">VMWare</text:span><text:span text:style-name="T134"><text:s/></text:span><text:span text:style-name="T134"/><text:span text:style-name="T134">vSphere 6 – 8;</text:span><text:span text:style-name="T134"><text:s/></text:span><text:span text:style-name="T134"/><text:span text:style-name="T134">Veeam</text:span><text:span text:style-name="T134"><text:s/></text:span><text:span text:style-name="T134"/><text:span text:style-name="T134">Backup&amp;Restore 11; MS AD, DNS,</text:span><text:span text:style-name="T134"><text:s/></text:span><text:span text:style-name="T134"/><text:span text:style-name="T134">NPS,</text:span><text:span text:style-name="T134"><text:s/></text:span><text:span text:style-name="T134"/><text:span text:style-name="T134">WSUS;</text:span><text:span text:style-name="T134"><text:s/></text:span><text:span text:style-name="T134"/><text:span text:style-name="T134">RedHat</text:span><text:span text:style-name="T134"><text:s/></text:span><text:span text:style-name="T134"/><text:span text:style-name="T134">Satellite Server,</text:span><text:span text:style-name="T134"><text:s/></text:span><text:span text:style-name="T134"/><text:span text:style-name="T134">rSyslog Server;</text:span><text:span text:style-name="T134"><text:s/></text:span><text:span text:style-name="T134"/><text:span text:style-name="T134">Icinga2; Postfix;</text:span><text:span text:style-name="T134"><text:s/></text:span><text:span text:style-name="T134"/><text:span text:style-name="T134">Tacacs,</text:span><text:span text:style-name="T134"><text:s/></text:span><text:span text:style-name="T134"/><text:span text:style-name="T134">Ansible,</text:span><text:span text:style-name="T134"><text:s/></text:span><text:span text:style-name="T134"/><text:span text:style-name="T134">Ansible Automation</text:span><text:span text:style-name="T134"><text:s/></text:span><text:span text:style-name="T134"/><text:span text:style-name="T134">Platform.</text:span><text:span text:style-name="T134"><text:s/></text:span><text:span text:style-name="T134"/><text:span text:style-name="T134">Ansible</text:span><text:span text:style-name="T134"><text:s/></text:span><text:span text:style-name="T134"/><text:span text:style-name="T134">AWX v.24</text:span></text:p>
            </table:table-cell>
          </table:table-row>
          <table:table-row table:style-name="Table2.16">
            <table:table-cell table:style-name="Table2.A16" office:value-type="string">
              <text:p text:style-name="P131"><text:span text:style-name="T137">Hardware</text:span></text:p>
            </table:table-cell>
            <table:table-cell table:style-name="Table2.B16" office:value-type="string">
              <text:p text:style-name="P133"/>
            </table:table-cell>
            <table:table-cell table:style-name="Table2.C16" office:value-type="string">
              <text:p text:style-name="P19"><text:span text:style-name="T142"/><text:span text:style-name="T142">HPE</text:span><text:span text:style-name="T142"><text:s/></text:span><text:span text:style-name="T142"/><text:span text:style-name="T142">Rackserver,</text:span><text:span text:style-name="T142"><text:s/></text:span><text:span text:style-name="T142"/><text:span text:style-name="T142">HPE Synergy Blade Server,</text:span><text:span text:style-name="T142"><text:s/></text:span><text:span text:style-name="T142"/><text:span text:style-name="T142">Meinberg</text:span><text:span text:style-name="T142"><text:s/></text:span><text:span text:style-name="T142"/><text:span text:style-name="T142">NTP Server, Brocade</text:span><text:span text:style-name="T142"><text:s/></text:span><text:span text:style-name="T142"/><text:span text:style-name="T142">FC, Cisco Nexus 9000</text:span></text:p>
            </table:table-cell>
          </table:table-row>
          <table:table-row table:style-name="Table2.17">
            <table:table-cell table:style-name="Table2.A17" office:value-type="string">
              <text:p text:style-name="P132"/>
            </table:table-cell>
            <table:table-cell table:style-name="Table2.B17" office:value-type="string">
              <text:p text:style-name="P133"/>
            </table:table-cell>
            <table:table-cell table:style-name="Table2.C17" office:value-type="string">
              <text:p text:style-name="P134"/>
            </table:table-cell>
          </table:table-row>
          <table:table-row table:style-name="Table2.18">
            <table:table-cell table:style-name="Table2.A18" office:value-type="string">
              <text:p text:style-name="P131"><text:span text:style-name="T137"/><text:span text:style-name="T137">Auftraggeber</text:span></text:p>
            </table:table-cell>
            <table:table-cell table:style-name="Table2.B18" office:value-type="string">
              <text:p text:style-name="P133"/>
            </table:table-cell>
            <table:table-cell table:style-name="Table2.C18" office:value-type="string">
              <text:p text:style-name="P7"><text:span text:style-name="T138">DB</text:span><text:span text:style-name="T138"><text:s/></text:span><text:span text:style-name="T138"/><text:span text:style-name="T138">Netz</text:span><text:span text:style-name="T138"><text:s/></text:span><text:span text:style-name="T138"/><text:span text:style-name="T138">AG ,</text:span><text:span text:style-name="T138"><text:s/></text:span><text:span text:style-name="T139">Frankfurt am Main</text:span></text:p>
            </table:table-cell>
          </table:table-row>
          <table:table-row table:style-name="Table2.19">
            <table:table-cell table:style-name="Table2.A19" office:value-type="string">
              <text:p text:style-name="P132"/>
            </table:table-cell>
            <table:table-cell table:style-name="Table2.B19" office:value-type="string">
              <text:p text:style-name="P133"/>
            </table:table-cell>
            <table:table-cell table:style-name="Table2.C19" office:value-type="string">
              <text:p text:style-name="P7"><text:span text:style-name="T145"/><text:a xlink:type="simple" xlink:href="https://fahrweg.dbnetze.com/fahrweg-de/unternehmen"><text:span text:style-name="T145">https://</text:span><text:span text:style-name="T145"/><text:span text:style-name="T145">fahrweg.dbnetze.com/fahrweg-de/unternehmen</text:span><text:span text:style-name="T146"><text:s/></text:span></text:a></text:p>
            </table:table-cell>
          </table:table-row>
          <table:table-row table:style-name="Table2.20">
            <table:table-cell table:style-name="Table2.A20" office:value-type="string">
              <text:p text:style-name="P131"><text:span text:style-name="T137"/><text:span text:style-name="T137">Branche</text:span></text:p>
            </table:table-cell>
            <table:table-cell table:style-name="Table2.B20" office:value-type="string">
              <text:p text:style-name="P133"/>
            </table:table-cell>
            <table:table-cell table:style-name="Table2.C20" office:value-type="string">
              <text:p text:style-name="P7"><text:span text:style-name="T134">Mobilitätsdienstleister</text:span></text:p>
            </table:table-cell>
          </table:table-row>
          <table:table-row table:style-name="Table2.21">
            <table:table-cell table:style-name="Table2.A21" office:value-type="string">
              <text:p text:style-name="P131"><text:span text:style-name="T137">05/2023</text:span><text:span text:style-name="T137"><text:s/></text:span><text:span text:style-name="T137"/><text:span text:style-name="T137">bis 12/2023</text:span></text:p>
            </table:table-cell>
            <table:table-cell table:style-name="Table2.B21" office:value-type="string">
              <text:p text:style-name="P133"/>
            </table:table-cell>
            <table:table-cell table:style-name="Table2.C21" office:value-type="string">
              <text:p text:style-name="P7"><text:span text:style-name="T141">Senior System Engineer Linux</text:span><text:span text:style-name="T141"><text:s/></text:span></text:p>
            </table:table-cell>
          </table:table-row>
          <table:table-row table:style-name="Table2.22">
            <table:table-cell table:style-name="Table2.A22" office:value-type="string">
              <text:p text:style-name="P132"/>
            </table:table-cell>
            <table:table-cell table:style-name="Table2.B22" office:value-type="string">
              <text:p text:style-name="P133"/>
            </table:table-cell>
            <table:table-cell table:style-name="Table2.C22" office:value-type="string">
              <text:p text:style-name="P134"/>
              <text:p text:style-name="P7"><text:span text:style-name="T134">Aufbau, Update und technische Dokumentation virtueller Maschinen für die bahnbetriebliche Infrastruktur</text:span></text:p>
            </table:table-cell>
          </table:table-row>
          <table:table-row table:style-name="Table2.23">
            <table:table-cell table:style-name="Table2.A23" office:value-type="string">
              <text:p text:style-name="P131"><text:span text:style-name="T137">Software</text:span></text:p>
            </table:table-cell>
            <table:table-cell table:style-name="Table2.B23" office:value-type="string">
              <text:p text:style-name="P133"/>
            </table:table-cell>
            <table:table-cell table:style-name="Table2.C23" office:value-type="string">
              <text:p text:style-name="P7"><text:span text:style-name="T134"/><text:span text:style-name="T134">VMWare</text:span><text:span text:style-name="T134"><text:s/></text:span><text:span text:style-name="T134"/><text:span text:style-name="T134">vSphere 6 – 8;</text:span><text:span text:style-name="T134"><text:s/></text:span><text:span text:style-name="T134"/><text:span text:style-name="T134">Veeam</text:span><text:span text:style-name="T134"><text:s/></text:span><text:span text:style-name="T134"/><text:span text:style-name="T134">Backup; MS AD, DNS,</text:span><text:span text:style-name="T134"><text:s/></text:span><text:span text:style-name="T134"/><text:span text:style-name="T134">NPS,</text:span><text:span text:style-name="T134"><text:s/></text:span><text:span text:style-name="T134"/><text:span text:style-name="T134">WSUS;</text:span><text:span text:style-name="T134"><text:s/></text:span><text:span text:style-name="T134"/><text:span text:style-name="T134">RedHat</text:span><text:span text:style-name="T134"><text:s/></text:span><text:span text:style-name="T134"/><text:span text:style-name="T134">Satellite Server,</text:span><text:span text:style-name="T134"><text:s/></text:span><text:span text:style-name="T134"/><text:span text:style-name="T134">rSyslog Server;</text:span><text:span text:style-name="T134"><text:s/></text:span><text:span text:style-name="T134"/><text:span text:style-name="T134">Icinga2; Postfix;</text:span><text:span text:style-name="T134"><text:s/></text:span><text:span text:style-name="T134"/><text:span text:style-name="T134">Tacacs,</text:span><text:span text:style-name="T134"><text:s/></text:span><text:span text:style-name="T134"/><text:span text:style-name="T134">Ansible</text:span><text:span text:style-name="T134"><text:s/></text:span><text:span text:style-name="T134"/><text:span text:style-name="T134">AWX v.23</text:span></text:p>
            </table:table-cell>
          </table:table-row>
          <table:table-row table:style-name="Table2.24">
            <table:table-cell table:style-name="Table2.A24" office:value-type="string">
              <text:p text:style-name="P131"><text:span text:style-name="T137">Hardware</text:span></text:p>
            </table:table-cell>
            <table:table-cell table:style-name="Table2.B24" office:value-type="string">
              <text:p text:style-name="P133"/>
            </table:table-cell>
            <table:table-cell table:style-name="Table2.C24" office:value-type="string">
              <text:p text:style-name="P19"><text:span text:style-name="T142"/><text:span text:style-name="T142">HPE</text:span><text:span text:style-name="T142"><text:s/></text:span><text:span text:style-name="T142"/><text:span text:style-name="T142">Rackserver,</text:span><text:span text:style-name="T142"><text:s/></text:span><text:span text:style-name="T142"/><text:span text:style-name="T142">HPE Synergy Blade Server,</text:span><text:span text:style-name="T142"><text:s/></text:span><text:span text:style-name="T142"/><text:span text:style-name="T142">Meinberg</text:span><text:span text:style-name="T142"><text:s/></text:span><text:span text:style-name="T142"/><text:span text:style-name="T142">NTP Server, Brocade</text:span><text:span text:style-name="T142"><text:s/></text:span><text:span text:style-name="T142"/><text:span text:style-name="T142">FC, Cisco Nexus 9000</text:span></text:p>
            </table:table-cell>
          </table:table-row>
          <table:table-row table:style-name="Table2.25">
            <table:table-cell table:style-name="Table2.A25" office:value-type="string">
              <text:p text:style-name="P129"/>
            </table:table-cell>
            <table:table-cell table:style-name="Table2.B25" office:value-type="string">
              <text:p text:style-name="P133"/>
            </table:table-cell>
            <table:table-cell table:style-name="Table2.C25" office:value-type="string">
              <text:p text:style-name="P135"/>
            </table:table-cell>
          </table:table-row>
          <table:table-row table:style-name="Table2.26">
            <table:table-cell table:style-name="Table2.A26" office:value-type="string">
              <text:p text:style-name="P131"><text:span text:style-name="T137"/><text:span text:style-name="T137">Auftraggeber</text:span></text:p>
            </table:table-cell>
            <table:table-cell table:style-name="Table2.B26" office:value-type="string">
              <text:p text:style-name="P133"/>
            </table:table-cell>
            <table:table-cell table:style-name="Table2.C26" office:value-type="string">
              <text:p text:style-name="P7"><text:span text:style-name="T138"/><text:span text:style-name="T138">PhoenixContact ,</text:span><text:span text:style-name="T138"><text:s/></text:span><text:span text:style-name="T139">Blomberg</text:span></text:p>
            </table:table-cell>
          </table:table-row>
          <table:table-row table:style-name="Table2.27">
            <table:table-cell table:style-name="Table2.A27" office:value-type="string">
              <text:p text:style-name="P132"/>
            </table:table-cell>
            <table:table-cell table:style-name="Table2.B27" office:value-type="string">
              <text:p text:style-name="P133"/>
            </table:table-cell>
            <table:table-cell table:style-name="Table2.C27" office:value-type="string">
              <text:p text:style-name="P7"><text:span text:style-name="T147"/><text:a xlink:type="simple" xlink:href="https://www.phoenixcontact.com/de-de/unternehmen"><text:span text:style-name="T147">https://www.phoenixcontact.com/de-de/unternehmen</text:span><text:span text:style-name="T148"><text:s/></text:span></text:a></text:p>
            </table:table-cell>
          </table:table-row>
          <table:table-row table:style-name="Table2.28">
            <table:table-cell table:style-name="Table2.A28" office:value-type="string">
              <text:p text:style-name="P131"><text:span text:style-name="T137"/><text:span text:style-name="T137">Branche</text:span></text:p>
            </table:table-cell>
            <table:table-cell table:style-name="Table2.B28" office:value-type="string">
              <text:p text:style-name="P133"/>
            </table:table-cell>
            <table:table-cell table:style-name="Table2.C28" office:value-type="string">
              <text:p text:style-name="P7"><text:span text:style-name="T134">Elektronik / Elektrotechnik</text:span></text:p>
            </table:table-cell>
          </table:table-row>
          <table:table-row table:style-name="Table2.29">
            <table:table-cell table:style-name="Table2.A29" office:value-type="string">
              <text:p text:style-name="P131"><text:span text:style-name="T137">03/2023</text:span><text:span text:style-name="T137"><text:s/></text:span><text:span text:style-name="T137"/><text:span text:style-name="T137">bis 07/2023</text:span></text:p>
            </table:table-cell>
            <table:table-cell table:style-name="Table2.B29" office:value-type="string">
              <text:p text:style-name="P133"/>
            </table:table-cell>
            <table:table-cell table:style-name="Table2.C29" office:value-type="string">
              <text:p text:style-name="P7"><text:span text:style-name="T141">Senior System Engineer Linux</text:span><text:span text:style-name="T141"><text:s/></text:span></text:p>
            </table:table-cell>
          </table:table-row>
          <table:table-row table:style-name="Table2.30">
            <table:table-cell table:style-name="Table2.A30" office:value-type="string">
              <text:p text:style-name="P132"/>
            </table:table-cell>
            <table:table-cell table:style-name="Table2.B30" office:value-type="string">
              <text:p text:style-name="P133"/>
            </table:table-cell>
            <table:table-cell table:style-name="Table2.C30" office:value-type="string">
              <text:p text:style-name="P7"><text:span text:style-name="T134">Aufbau und Updates von Linux VMs für SAP</text:span><text:span text:style-name="T134"><text:s/></text:span><text:span text:style-name="T134"/><text:span text:style-name="T134">Application Server und SAP HANA Instanzen  Erfassung der Funktion und Systemdoku.</text:span></text:p>
            </table:table-cell>
          </table:table-row>
          <table:table-row table:style-name="Table2.31">
            <table:table-cell table:style-name="Table2.A31" office:value-type="string">
              <text:p text:style-name="P131"><text:span text:style-name="T137">Software</text:span></text:p>
            </table:table-cell>
            <table:table-cell table:style-name="Table2.B31" office:value-type="string">
              <text:p text:style-name="P133"/>
            </table:table-cell>
            <table:table-cell table:style-name="Table2.C31" office:value-type="string">
              <text:p text:style-name="P7"><text:span text:style-name="T134"/><text:span text:style-name="T134">VMWare</text:span><text:span text:style-name="T134"><text:s/></text:span><text:span text:style-name="T134"/><text:span text:style-name="T134">vSphere 7 – 8,</text:span><text:span text:style-name="T134"><text:s/></text:span><text:span text:style-name="T134"/><text:span text:style-name="T134">Veeam</text:span><text:span text:style-name="T134"><text:s/></text:span><text:span text:style-name="T134"/><text:span text:style-name="T134">Backup,</text:span><text:span text:style-name="T134"><text:s/></text:span><text:span text:style-name="T134"/><text:span text:style-name="T134">SLES for SAP 12 – 15.5,</text:span><text:span text:style-name="T134"><text:s/></text:span><text:span text:style-name="T134"/><text:span text:style-name="T134">RHEL 7 – 9,</text:span><text:span text:style-name="T134"><text:s/></text:span><text:span text:style-name="T134"/><text:span text:style-name="T134">Ansible,</text:span><text:span text:style-name="T134"><text:s text:c="2"/></text:span><text:span text:style-name="T134"/><text:span text:style-name="T134">cfengine, Microsoft ADS und DNS</text:span></text:p>
            </table:table-cell>
          </table:table-row>
          <table:table-row table:style-name="Table2.32">
            <table:table-cell table:style-name="Table2.A32" office:value-type="string">
              <text:p text:style-name="P129"/>
            </table:table-cell>
            <table:table-cell table:style-name="Table2.B32" office:value-type="string">
              <text:p text:style-name="P133"/>
            </table:table-cell>
            <table:table-cell table:style-name="Table2.C32" office:value-type="string">
              <text:p text:style-name="P135"/>
            </table:table-cell>
          </table:table-row>
          <table:table-row table:style-name="Table2.33">
            <table:table-cell table:style-name="Table2.A33" office:value-type="string">
              <text:p text:style-name="P131"><text:span text:style-name="T137"/><text:span text:style-name="T137">Auftraggeber</text:span></text:p>
            </table:table-cell>
            <table:table-cell table:style-name="Table2.B33" office:value-type="string">
              <text:p text:style-name="P133"/>
            </table:table-cell>
            <table:table-cell table:style-name="Table2.C33" office:value-type="string">
              <text:p text:style-name="P7"><text:span text:style-name="T138"/><text:span text:style-name="T138">CITTY</text:span><text:span text:style-name="T138"><text:s/></text:span><text:span text:style-name="T138"/><text:span text:style-name="T138">Handelsgesellschaft ,</text:span><text:span text:style-name="T138"><text:s/></text:span><text:span text:style-name="T139">Kiel</text:span></text:p>
            </table:table-cell>
          </table:table-row>
          <table:table-row table:style-name="Table2.34">
            <table:table-cell table:style-name="Table2.A34" office:value-type="string">
              <text:p text:style-name="P132"/>
            </table:table-cell>
            <table:table-cell table:style-name="Table2.B34" office:value-type="string">
              <text:p text:style-name="P133"/>
            </table:table-cell>
            <table:table-cell table:style-name="Table2.C34" office:value-type="string">
              <text:p text:style-name="P7"><text:span text:style-name="T149"/><text:a xlink:type="simple" xlink:href="https://www.citti.de/zentralverwaltung"><text:span text:style-name="T149">https://www.citti.de/</text:span><text:span text:style-name="T149"/><text:span text:style-name="T149">zentralverwaltung</text:span><text:span text:style-name="T150"><text:s/></text:span></text:a></text:p>
            </table:table-cell>
          </table:table-row>
          <table:table-row table:style-name="Table2.35">
            <table:table-cell table:style-name="Table2.A35" office:value-type="string">
              <text:p text:style-name="P131"><text:span text:style-name="T137"/><text:span text:style-name="T137">Branche</text:span></text:p>
            </table:table-cell>
            <table:table-cell table:style-name="Table2.B35" office:value-type="string">
              <text:p text:style-name="P133"/>
            </table:table-cell>
            <table:table-cell table:style-name="Table2.C35" office:value-type="string">
              <text:p text:style-name="P7"><text:span text:style-name="T134">Logistik</text:span></text:p>
            </table:table-cell>
          </table:table-row>
          <table:table-row table:style-name="Table2.36">
            <table:table-cell table:style-name="Table2.A36" office:value-type="string">
              <text:p text:style-name="P131"><text:span text:style-name="T137">07/2022</text:span><text:span text:style-name="T137"><text:s/></text:span><text:span text:style-name="T137"/><text:span text:style-name="T137">bis 06/2023</text:span></text:p>
            </table:table-cell>
            <table:table-cell table:style-name="Table2.B36" office:value-type="string">
              <text:p text:style-name="P133"/>
            </table:table-cell>
            <table:table-cell table:style-name="Table2.C36" office:value-type="string">
              <text:p text:style-name="P7"><text:span text:style-name="T141">Senior IT-Systems Engineer Linux</text:span><text:span text:style-name="T141"><text:s/></text:span></text:p>
            </table:table-cell>
          </table:table-row>
          <table:table-row table:style-name="Table2.37">
            <table:table-cell table:style-name="Table2.A37" office:value-type="string">
              <text:p text:style-name="P132"/>
            </table:table-cell>
            <table:table-cell table:style-name="Table2.B37" office:value-type="string">
              <text:p text:style-name="P133"/>
            </table:table-cell>
            <table:table-cell table:style-name="Table2.C37" office:value-type="string">
              <text:p text:style-name="P134"/>
              <text:p text:style-name="P7"><text:span text:style-name="T134">Analyse, schriftliche Konzepterstellung und Umsetzung:</text:span></text:p>
            </table:table-cell>
          </table:table-row>
          <table:table-row table:style-name="Table2.38">
            <table:table-cell table:style-name="Table2.A38" office:value-type="string">
              <text:p text:style-name="P131"><text:span text:style-name="T137">Software</text:span></text:p>
            </table:table-cell>
            <table:table-cell table:style-name="Table2.B38" office:value-type="string">
              <text:p text:style-name="P133"/>
            </table:table-cell>
            <table:table-cell table:style-name="Table2.C38" office:value-type="string">
              <text:p text:style-name="P7"><text:span text:style-name="T134">Multi-Master Galera Cluster als Zusammenführung aller</text:span><text:span text:style-name="T134"><text:s/></text:span><text:span text:style-name="T134"/><text:span text:style-name="T134">MariaDB Instanzen,</text:span><text:span text:style-name="T134"><text:s/></text:span><text:span text:style-name="T134"/><text:span text:style-name="T134">Ansible Automation</text:span></text:p>
            </table:table-cell>
          </table:table-row>
          <table:table-row table:style-name="Table2.39">
            <table:table-cell table:style-name="Table2.A39" office:value-type="string">
              <text:p text:style-name="P132"/>
            </table:table-cell>
            <table:table-cell table:style-name="Table2.B39" office:value-type="string">
              <text:p text:style-name="P133"/>
            </table:table-cell>
            <table:table-cell table:style-name="Table2.C39" office:value-type="string">
              <text:p text:style-name="P134"/>
            </table:table-cell>
          </table:table-row>
          <table:table-row table:style-name="Table2.40">
            <table:table-cell table:style-name="Table2.A40" office:value-type="string">
              <text:p text:style-name="P131"><text:span text:style-name="T137"/><text:span text:style-name="T137">Auftraggeber</text:span></text:p>
            </table:table-cell>
            <table:table-cell table:style-name="Table2.B40" office:value-type="string">
              <text:p text:style-name="P133"/>
            </table:table-cell>
            <table:table-cell table:style-name="Table2.C40" office:value-type="string">
              <text:p text:style-name="P7"><text:span text:style-name="T138"/><text:span text:style-name="T138">DXC Technology,</text:span><text:span text:style-name="T138"><text:s/></text:span><text:span text:style-name="T151"/><text:span text:style-name="T151">Böblingen</text:span></text:p>
            </table:table-cell>
          </table:table-row>
          <table:table-row table:style-name="Table2.41">
            <table:table-cell table:style-name="Table2.A41" office:value-type="string">
              <text:p text:style-name="P132"/>
            </table:table-cell>
            <table:table-cell table:style-name="Table2.B41" office:value-type="string">
              <text:p text:style-name="P133"/>
            </table:table-cell>
            <table:table-cell table:style-name="Table2.C41" office:value-type="string">
              <text:p text:style-name="P7"><text:span text:style-name="T152"/><text:a xlink:type="simple" xlink:href="http://www.dxc.technology/"><text:span text:style-name="T152">http://www.dxc.technology</text:span><text:span text:style-name="T153"><text:s/></text:span></text:a></text:p>
            </table:table-cell>
          </table:table-row>
          <table:table-row table:style-name="Table2.42">
            <table:table-cell table:style-name="Table2.A42" office:value-type="string">
              <text:p text:style-name="P131"><text:span text:style-name="T137"/><text:span text:style-name="T137">Branche</text:span></text:p>
            </table:table-cell>
            <table:table-cell table:style-name="Table2.B42" office:value-type="string">
              <text:p text:style-name="P133"/>
            </table:table-cell>
            <table:table-cell table:style-name="Table2.C42" office:value-type="string">
              <text:p text:style-name="P7"><text:span text:style-name="T134">Öffentlicher Dienst</text:span></text:p>
            </table:table-cell>
          </table:table-row>
          <table:table-row table:style-name="Table2.43">
            <table:table-cell table:style-name="Table2.A43" office:value-type="string">
              <text:p text:style-name="P131"><text:span text:style-name="T137">11/2021</text:span><text:span text:style-name="T137"><text:s/></text:span><text:span text:style-name="T137"/><text:span text:style-name="T137">bis 07/2022</text:span></text:p>
            </table:table-cell>
            <table:table-cell table:style-name="Table2.B43" office:value-type="string">
              <text:p text:style-name="P133"/>
            </table:table-cell>
            <table:table-cell table:style-name="Table2.C43" office:value-type="string">
              <text:p text:style-name="P7"><text:span text:style-name="T141">System Engineer Applikationsbetrieb Linux Systeme</text:span></text:p>
            </table:table-cell>
          </table:table-row>
          <table:table-row table:style-name="Table2.44">
            <table:table-cell table:style-name="Table2.A44" office:value-type="string">
              <text:p text:style-name="P132"/>
            </table:table-cell>
            <table:table-cell table:style-name="Table2.B44" office:value-type="string">
              <text:p text:style-name="P133"/>
            </table:table-cell>
            <table:table-cell table:style-name="Table2.C44" office:value-type="string">
              <text:p text:style-name="P134"/>
              <text:p text:style-name="P7"><text:span text:style-name="T134">Betreuung</text:span><text:span text:style-name="T134"><text:s/></text:span><text:span text:style-name="T134"/><text:span text:style-name="T134">Jboss Anwendungen; Installation bei Kunden im</text:span><text:span text:style-name="T134"><text:s/></text:span><text:span text:style-name="T134"/><text:span text:style-name="T134">öff. Dienst Installationsdokumentation</text:span></text:p>
            </table:table-cell>
          </table:table-row>
          <table:table-row table:style-name="Table2.45">
            <table:table-cell table:style-name="Table2.A45" office:value-type="string">
              <text:p text:style-name="P131"><text:span text:style-name="T137">Software</text:span></text:p>
            </table:table-cell>
            <table:table-cell table:style-name="Table2.B45" office:value-type="string">
              <text:p text:style-name="P133"/>
            </table:table-cell>
            <table:table-cell table:style-name="Table2.C45" office:value-type="string">
              <text:p text:style-name="P7"><text:span text:style-name="T134">DXC</text:span><text:span text:style-name="T134"><text:s/></text:span><text:span text:style-name="T134"/><text:span text:style-name="T134">Webscan,</text:span><text:span text:style-name="T134"><text:s/></text:span><text:span text:style-name="T134"/><text:span text:style-name="T134">Jboss,</text:span><text:span text:style-name="T134"><text:s/></text:span><text:span text:style-name="T134"/><text:span text:style-name="T134">Ansible,</text:span><text:span text:style-name="T134"><text:s/></text:span><text:span text:style-name="T134"/><text:span text:style-name="T134">xml,</text:span><text:span text:style-name="T134"><text:s/></text:span><text:span text:style-name="T134"/><text:span text:style-name="T134">Active</text:span><text:span text:style-name="T134"><text:s/></text:span><text:span text:style-name="T134"/><text:span text:style-name="T134">Directory, SSO, Oracle 19,</text:span><text:span text:style-name="T134"><text:s/></text:span><text:span text:style-name="T134"/><text:span text:style-name="T134">PostgreSQL, Check_MK</text:span></text:p>
            </table:table-cell>
          </table:table-row>
          <table:table-row table:style-name="Table2.46">
            <table:table-cell table:style-name="Table2.A46" office:value-type="string">
              <text:p text:style-name="P132"/>
            </table:table-cell>
            <table:table-cell table:style-name="Table2.B46" office:value-type="string">
              <text:p text:style-name="P133"/>
            </table:table-cell>
            <table:table-cell table:style-name="Table2.C46" office:value-type="string">
              <text:p text:style-name="P134"/>
            </table:table-cell>
          </table:table-row>
          <table:table-row table:style-name="Table2.47">
            <table:table-cell table:style-name="Table2.A47" office:value-type="string">
              <text:p text:style-name="P131"><text:span text:style-name="T137"/><text:span text:style-name="T137">Auftraggeber</text:span></text:p>
            </table:table-cell>
            <table:table-cell table:style-name="Table2.B47" office:value-type="string">
              <text:p text:style-name="P133"/>
            </table:table-cell>
            <table:table-cell table:style-name="Table2.C47" office:value-type="string">
              <text:p text:style-name="P7"><text:span text:style-name="T138">L-Bank,</text:span><text:span text:style-name="T138"><text:s/></text:span><text:span text:style-name="T151">Karlsruhe</text:span></text:p>
            </table:table-cell>
          </table:table-row>
          <table:table-row table:style-name="Table2.48">
            <table:table-cell table:style-name="Table2.A48" office:value-type="string">
              <text:p text:style-name="P132"/>
            </table:table-cell>
            <table:table-cell table:style-name="Table2.B48" office:value-type="string">
              <text:p text:style-name="P133"/>
            </table:table-cell>
            <table:table-cell table:style-name="Table2.C48" office:value-type="string">
              <text:p text:style-name="P7"><text:span text:style-name="T154"/><text:a xlink:type="simple" xlink:href="https://www.l-bank.de/"><text:span text:style-name="T154">https://www.l-bank.de/</text:span><text:span text:style-name="T155"><text:s/></text:span></text:a></text:p>
            </table:table-cell>
          </table:table-row>
          <table:table-row table:style-name="Table2.49">
            <table:table-cell table:style-name="Table2.A49" office:value-type="string">
              <text:p text:style-name="P131"><text:span text:style-name="T137"/><text:span text:style-name="T137">Branche</text:span></text:p>
            </table:table-cell>
            <table:table-cell table:style-name="Table2.B49" office:value-type="string">
              <text:p text:style-name="P133"/>
            </table:table-cell>
            <table:table-cell table:style-name="Table2.C49" office:value-type="string">
              <text:p text:style-name="P7"><text:span text:style-name="T134">Banking IT</text:span></text:p>
            </table:table-cell>
          </table:table-row>
          <table:table-row table:style-name="Table2.50">
            <table:table-cell table:style-name="Table2.A50" office:value-type="string">
              <text:p text:style-name="P131"><text:span text:style-name="T137">01/2022</text:span><text:span text:style-name="T137"><text:s/></text:span><text:span text:style-name="T137"/><text:span text:style-name="T137">bis 04/2022</text:span></text:p>
            </table:table-cell>
            <table:table-cell table:style-name="Table2.B50" office:value-type="string">
              <text:p text:style-name="P133"/>
            </table:table-cell>
            <table:table-cell table:style-name="Table2.C50" office:value-type="string">
              <text:p text:style-name="P7"><text:span text:style-name="T141">System Engineer Applikationsbetrieb Linux Systeme</text:span></text:p>
            </table:table-cell>
          </table:table-row>
          <table:table-row table:style-name="Table2.51">
            <table:table-cell table:style-name="Table2.A51" office:value-type="string">
              <text:p text:style-name="P132"/>
            </table:table-cell>
            <table:table-cell table:style-name="Table2.B51" office:value-type="string">
              <text:p text:style-name="P133"/>
            </table:table-cell>
            <table:table-cell table:style-name="Table2.C51" office:value-type="string">
              <text:p text:style-name="P134"/>
              <text:p text:style-name="P7"><text:span text:style-name="T134">Automatisches Deployment</text:span><text:span text:style-name="T134"><text:s/></text:span><text:span text:style-name="T134"/><text:span text:style-name="T134">Jboss Anwendungen,</text:span><text:span text:style-name="T134"><text:s/></text:span><text:span text:style-name="T134"/><text:span text:style-name="T134">ActiveMQ Betrieb, Sicherheitspatches, Monitoring Compliance-Vorgaben nach</text:span><text:span text:style-name="T134"><text:s/></text:span><text:span text:style-name="T134"/><text:span text:style-name="T134">Payment Card Industry Data Security Standard und Protokollierung,</text:span><text:span text:style-name="T134"><text:s/></text:span><text:span text:style-name="T134"/><text:span text:style-name="T134">CERT-Alerts,</text:span><text:span text:style-name="T134"><text:s/></text:span><text:span text:style-name="T134"/><text:span text:style-name="T134">Crypto-Alerts</text:span></text:p>
            </table:table-cell>
          </table:table-row>
          <table:table-row table:style-name="Table2.52">
            <table:table-cell table:style-name="Table2.A52" office:value-type="string">
              <text:p text:style-name="P131"><text:span text:style-name="T137">Software</text:span></text:p>
            </table:table-cell>
            <table:table-cell table:style-name="Table2.B52" office:value-type="string">
              <text:p text:style-name="P133"/>
            </table:table-cell>
            <table:table-cell table:style-name="Table2.C52" office:value-type="string">
              <text:p text:style-name="P7"><text:span text:style-name="T134"/><text:span text:style-name="T134">Nginx, Apache,</text:span><text:span text:style-name="T134"><text:s/></text:span><text:span text:style-name="T134"/><text:span text:style-name="T134">Jboss,</text:span><text:span text:style-name="T134"><text:s/></text:span><text:span text:style-name="T134"/><text:span text:style-name="T134">Wildfly,</text:span><text:span text:style-name="T134"><text:s/></text:span><text:span text:style-name="T134"/><text:span text:style-name="T134">Ansible,</text:span><text:span text:style-name="T134"><text:s/></text:span><text:span text:style-name="T134"/><text:span text:style-name="T134">Git,</text:span><text:span text:style-name="T134"><text:s/></text:span><text:span text:style-name="T134"/><text:span text:style-name="T134">RedHat</text:span><text:span text:style-name="T134"><text:s/></text:span><text:span text:style-name="T134"/><text:span text:style-name="T134">AMQ, Artemis,</text:span><text:span text:style-name="T134"><text:s/></text:span><text:span text:style-name="T134"/><text:span text:style-name="T134">Bash</text:span></text:p>
            </table:table-cell>
          </table:table-row>
          <table:table-row table:style-name="Table2.53">
            <table:table-cell table:style-name="Table2.A53" office:value-type="string">
              <text:p text:style-name="P132"/>
            </table:table-cell>
            <table:table-cell table:style-name="Table2.B53" office:value-type="string">
              <text:p text:style-name="P133"/>
            </table:table-cell>
            <table:table-cell table:style-name="Table2.C53" office:value-type="string">
              <text:p text:style-name="P134"/>
            </table:table-cell>
          </table:table-row>
          <table:table-row table:style-name="Table2.54">
            <table:table-cell table:style-name="Table2.A54" office:value-type="string">
              <text:p text:style-name="P131"><text:span text:style-name="T137"/><text:span text:style-name="T137">Auftraggeber</text:span></text:p>
            </table:table-cell>
            <table:table-cell table:style-name="Table2.B54" office:value-type="string">
              <text:p text:style-name="P133"/>
            </table:table-cell>
            <table:table-cell table:style-name="Table2.C54" office:value-type="string">
              <text:p text:style-name="P7"><text:span text:style-name="T138"/><text:span text:style-name="T138">ING,</text:span><text:span text:style-name="T138"><text:s/></text:span><text:span text:style-name="T151">Frankfurt</text:span></text:p>
            </table:table-cell>
          </table:table-row>
          <table:table-row table:style-name="Table2.55">
            <table:table-cell table:style-name="Table2.A55" office:value-type="string">
              <text:p text:style-name="P132"/>
            </table:table-cell>
            <table:table-cell table:style-name="Table2.B55" office:value-type="string">
              <text:p text:style-name="P133"/>
            </table:table-cell>
            <table:table-cell table:style-name="Table2.C55" office:value-type="string">
              <text:p text:style-name="P7"><text:span text:style-name="T156"/><text:a xlink:type="simple" xlink:href="https://www.ing.de/"><text:span text:style-name="T156">https://www.ing.de/</text:span><text:span text:style-name="T157"><text:s/></text:span></text:a></text:p>
            </table:table-cell>
          </table:table-row>
          <table:table-row table:style-name="Table2.56">
            <table:table-cell table:style-name="Table2.A56" office:value-type="string">
              <text:p text:style-name="P131"><text:span text:style-name="T137"/><text:span text:style-name="T137">Branche</text:span></text:p>
            </table:table-cell>
            <table:table-cell table:style-name="Table2.B56" office:value-type="string">
              <text:p text:style-name="P133"/>
            </table:table-cell>
            <table:table-cell table:style-name="Table2.C56" office:value-type="string">
              <text:p text:style-name="P7"><text:span text:style-name="T134">Banking IT</text:span></text:p>
            </table:table-cell>
          </table:table-row>
          <table:table-row table:style-name="Table2.57">
            <table:table-cell table:style-name="Table2.A57" office:value-type="string">
              <text:p text:style-name="P131"><text:span text:style-name="T137">07/2021</text:span><text:span text:style-name="T137"><text:s/></text:span><text:span text:style-name="T137"/><text:span text:style-name="T137">bis 12/2021</text:span></text:p>
            </table:table-cell>
            <table:table-cell table:style-name="Table2.B57" office:value-type="string">
              <text:p text:style-name="P133"/>
            </table:table-cell>
            <table:table-cell table:style-name="Table2.C57" office:value-type="string">
              <text:p text:style-name="P7"><text:span text:style-name="T141">System Engineer Linux Systeme</text:span></text:p>
            </table:table-cell>
          </table:table-row>
          <table:table-row table:style-name="Table2.58">
            <table:table-cell table:style-name="Table2.A58" office:value-type="string">
              <text:p text:style-name="P132"/>
            </table:table-cell>
            <table:table-cell table:style-name="Table2.B58" office:value-type="string">
              <text:p text:style-name="P133"/>
            </table:table-cell>
            <table:table-cell table:style-name="Table2.C58" office:value-type="string">
              <text:p text:style-name="P134"/>
              <text:p text:style-name="P7"><text:span text:style-name="T134">Automatisierung OS-Upgrades; SAP HANA Migration, Sicherheitsupdates. Ausbau Wiki (</text:span><text:span text:style-name="T134"/><text:span text:style-name="T134">know</text:span><text:span text:style-name="T134"><text:s/></text:span><text:span text:style-name="T134"/><text:span text:style-name="T134">how Seiten und Desaster Recovery Pläne)</text:span></text:p>
            </table:table-cell>
          </table:table-row>
          <table:table-row table:style-name="Table2.59">
            <table:table-cell table:style-name="Table2.A59" office:value-type="string">
              <text:p text:style-name="P131"><text:span text:style-name="T137">Software</text:span></text:p>
            </table:table-cell>
            <table:table-cell table:style-name="Table2.B59" office:value-type="string">
              <text:p text:style-name="P133"/>
            </table:table-cell>
            <table:table-cell table:style-name="Table2.C59" office:value-type="string">
              <text:p text:style-name="P7"><text:span text:style-name="T134"/><text:span text:style-name="T134">RHEL 7 und 8, SAP HANA,</text:span><text:span text:style-name="T134"><text:s/></text:span><text:span text:style-name="T134"/><text:span text:style-name="T134">Ansible,</text:span><text:span text:style-name="T134"><text:s/></text:span><text:span text:style-name="T134"/><text:span text:style-name="T134">Bash, Python,</text:span><text:span text:style-name="T134"><text:s/></text:span><text:span text:style-name="T134"/><text:span text:style-name="T134">Ansible,</text:span><text:span text:style-name="T134"><text:s/></text:span><text:span text:style-name="T134"/><text:span text:style-name="T134">Git,</text:span><text:span text:style-name="T134"><text:s/></text:span><text:span text:style-name="T134"/><text:span text:style-name="T134">VMware</text:span><text:span text:style-name="T134"><text:s/></text:span><text:span text:style-name="T134"/><text:span text:style-name="T134">ESXi,</text:span><text:span text:style-name="T134"><text:s/></text:span><text:span text:style-name="T134"/><text:span text:style-name="T134">Veeam</text:span><text:span text:style-name="T134"><text:s/></text:span><text:span text:style-name="T134"/><text:span text:style-name="T134">Backup, Check_MK</text:span><text:span text:style-name="T134"><text:s/></text:span></text:p>
            </table:table-cell>
          </table:table-row>
          <table:table-row table:style-name="Table2.60">
            <table:table-cell table:style-name="Table2.A60" office:value-type="string">
              <text:p text:style-name="P132"/>
            </table:table-cell>
            <table:table-cell table:style-name="Table2.B60" office:value-type="string">
              <text:p text:style-name="P133"/>
            </table:table-cell>
            <table:table-cell table:style-name="Table2.C60" office:value-type="string">
              <text:p text:style-name="P134"/>
            </table:table-cell>
          </table:table-row>
          <table:table-row table:style-name="Table2.61">
            <table:table-cell table:style-name="Table2.A61" office:value-type="string">
              <text:p text:style-name="P131"><text:span text:style-name="T137"/><text:span text:style-name="T137">Auftraggeber</text:span></text:p>
            </table:table-cell>
            <table:table-cell table:style-name="Table2.B61" office:value-type="string">
              <text:p text:style-name="P130"/>
            </table:table-cell>
            <table:table-cell table:style-name="Table2.C61" office:value-type="string">
              <text:p text:style-name="P7"><text:span text:style-name="T138"/><text:span text:style-name="T138">Deutsche</text:span><text:span text:style-name="T138"><text:s/></text:span><text:span text:style-name="T138"/><text:span text:style-name="T138">Rentenversicherung Berlin Brandenburg,</text:span><text:span text:style-name="T138"><text:s/></text:span><text:span text:style-name="T151">Berlin</text:span></text:p>
            </table:table-cell>
          </table:table-row>
          <table:table-row table:style-name="Table2.62">
            <table:table-cell table:style-name="Table2.A62" office:value-type="string">
              <text:p text:style-name="P129"/>
            </table:table-cell>
            <table:table-cell table:style-name="Table2.B62" office:value-type="string">
              <text:p text:style-name="P130"/>
            </table:table-cell>
            <table:table-cell table:style-name="Table2.C62" office:value-type="string">
              <text:p text:style-name="P7"><text:span text:style-name="T158"/><text:a xlink:type="simple" xlink:href="https://www.deutsche-rentenversicherung.de/BerlinBrandenburg"><text:span text:style-name="T158">https://www.deutsche-rentenversicherung.de/</text:span><text:span text:style-name="T158"/><text:span text:style-name="T158">BerlinBrandenburg</text:span><text:span text:style-name="T159"><text:s/></text:span></text:a></text:p>
            </table:table-cell>
          </table:table-row>
          <table:table-row table:style-name="Table2.63">
            <table:table-cell table:style-name="Table2.A63" office:value-type="string">
              <text:p text:style-name="P131"><text:span text:style-name="T137"/><text:span text:style-name="T137">Branche</text:span></text:p>
            </table:table-cell>
            <table:table-cell table:style-name="Table2.B63" office:value-type="string">
              <text:p text:style-name="P130"/>
            </table:table-cell>
            <table:table-cell table:style-name="Table2.C63" office:value-type="string">
              <text:p text:style-name="P7"><text:span text:style-name="T134">Öffentlicher Dienst</text:span></text:p>
            </table:table-cell>
          </table:table-row>
          <table:table-row table:style-name="Table2.64">
            <table:table-cell table:style-name="Table2.A64" office:value-type="string">
              <text:p text:style-name="P131"><text:span text:style-name="T137">07/2021</text:span><text:span text:style-name="T137"><text:s/></text:span><text:span text:style-name="T137"/><text:span text:style-name="T137">bis 09/2021</text:span></text:p>
            </table:table-cell>
            <table:table-cell table:style-name="Table2.B64" office:value-type="string">
              <text:p text:style-name="P130"/>
            </table:table-cell>
            <table:table-cell table:style-name="Table2.C64" office:value-type="string">
              <text:p text:style-name="P7"><text:span text:style-name="T141">System Engineer Applikationsbetrieb Linux Systeme</text:span></text:p>
            </table:table-cell>
          </table:table-row>
          <table:table-row table:style-name="Table2.65">
            <table:table-cell table:style-name="Table2.A65" office:value-type="string">
              <text:p text:style-name="P129"/>
            </table:table-cell>
            <table:table-cell table:style-name="Table2.B65" office:value-type="string">
              <text:p text:style-name="P130"/>
            </table:table-cell>
            <table:table-cell table:style-name="Table2.C65" office:value-type="string">
              <text:p text:style-name="P134"/>
              <text:p text:style-name="P7"><text:span text:style-name="T134">Automatisierung von</text:span><text:span text:style-name="T134"><text:s/></text:span><text:span text:style-name="T134"/><text:span text:style-name="T134">Jboss und</text:span><text:span text:style-name="T134"><text:s/></text:span><text:span text:style-name="T134"/><text:span text:style-name="T134">Wildfly Server.</text:span></text:p>
            </table:table-cell>
          </table:table-row>
          <table:table-row table:style-name="Table2.66">
            <table:table-cell table:style-name="Table2.A66" office:value-type="string">
              <text:p text:style-name="P131"><text:span text:style-name="T137">Software</text:span></text:p>
            </table:table-cell>
            <table:table-cell table:style-name="Table2.B66" office:value-type="string">
              <text:p text:style-name="P130"/>
            </table:table-cell>
            <table:table-cell table:style-name="Table2.C66" office:value-type="string">
              <text:p text:style-name="P7"><text:span text:style-name="T134">Apache,</text:span><text:span text:style-name="T134"><text:s/></text:span><text:span text:style-name="T134"/><text:span text:style-name="T134">Tomcat,</text:span><text:span text:style-name="T134"><text:s/></text:span><text:span text:style-name="T134"/><text:span text:style-name="T134">Wildfly,</text:span><text:span text:style-name="T134"><text:s/></text:span><text:span text:style-name="T134"/><text:span text:style-name="T134">Bash,</text:span><text:span text:style-name="T134"><text:s/></text:span><text:span text:style-name="T134"/><text:span text:style-name="T134">Git</text:span></text:p>
            </table:table-cell>
          </table:table-row>
          <table:table-row table:style-name="Table2.67">
            <table:table-cell table:style-name="Table2.A67" office:value-type="string">
              <text:p text:style-name="P129"/>
            </table:table-cell>
            <table:table-cell table:style-name="Table2.B67" office:value-type="string">
              <text:p text:style-name="P130"/>
            </table:table-cell>
            <table:table-cell table:style-name="Table2.C67" office:value-type="string">
              <text:p text:style-name="P134"/>
            </table:table-cell>
          </table:table-row>
          <table:table-row table:style-name="Table2.68">
            <table:table-cell table:style-name="Table2.A68" office:value-type="string">
              <text:p text:style-name="P131"><text:span text:style-name="T137"/><text:span text:style-name="T137">Auftraggeber</text:span></text:p>
            </table:table-cell>
            <table:table-cell table:style-name="Table2.B68" office:value-type="string">
              <text:p text:style-name="P130"/>
            </table:table-cell>
            <table:table-cell table:style-name="Table2.C68" office:value-type="string">
              <text:p text:style-name="P7"><text:span text:style-name="T138"/><text:span text:style-name="T138">Knappschaft</text:span><text:span text:style-name="T138"><text:s/></text:span><text:span text:style-name="T138"/><text:span text:style-name="T138">Bahn See,</text:span><text:span text:style-name="T138"><text:s/></text:span><text:span text:style-name="T151">Bochum</text:span></text:p>
            </table:table-cell>
          </table:table-row>
          <table:table-row table:style-name="Table2.69">
            <table:table-cell table:style-name="Table2.A69" office:value-type="string">
              <text:p text:style-name="P129"/>
            </table:table-cell>
            <table:table-cell table:style-name="Table2.B69" office:value-type="string">
              <text:p text:style-name="P130"/>
            </table:table-cell>
            <table:table-cell table:style-name="Table2.C69" office:value-type="string">
              <text:p text:style-name="P7"><text:span text:style-name="T160"/><text:a xlink:type="simple" xlink:href="https://www.kbs.de/"><text:span text:style-name="T160">https://www.kbs.de</text:span><text:span text:style-name="T161"><text:s/></text:span></text:a></text:p>
            </table:table-cell>
          </table:table-row>
          <table:table-row table:style-name="Table2.70">
            <table:table-cell table:style-name="Table2.A70" office:value-type="string">
              <text:p text:style-name="P131"><text:span text:style-name="T137"/><text:span text:style-name="T137">Branche</text:span></text:p>
            </table:table-cell>
            <table:table-cell table:style-name="Table2.B70" office:value-type="string">
              <text:p text:style-name="P130"/>
            </table:table-cell>
            <table:table-cell table:style-name="Table2.C70" office:value-type="string">
              <text:p text:style-name="P7"><text:span text:style-name="T151"/><text:span text:style-name="T151">Öffentlicher</text:span><text:span text:style-name="T151"><text:s/></text:span><text:span text:style-name="T151"/><text:span text:style-name="T151">Dienst</text:span></text:p>
            </table:table-cell>
          </table:table-row>
          <table:table-row table:style-name="Table2.71">
            <table:table-cell table:style-name="Table2.A71" office:value-type="string">
              <text:p text:style-name="P131"><text:span text:style-name="T137">02/2020</text:span><text:span text:style-name="T137"><text:s/></text:span><text:span text:style-name="T137"/><text:span text:style-name="T137">bis 06/2021</text:span></text:p>
            </table:table-cell>
            <table:table-cell table:style-name="Table2.B71" office:value-type="string">
              <text:p text:style-name="P130"/>
            </table:table-cell>
            <table:table-cell table:style-name="Table2.C71" office:value-type="string">
              <text:p text:style-name="P7"><text:span text:style-name="T163">System Engineer Applikationsbetrieb Linux Systeme</text:span></text:p>
            </table:table-cell>
          </table:table-row>
          <table:table-row table:style-name="Table2.72">
            <table:table-cell table:style-name="Table2.A72" office:value-type="string">
              <text:p text:style-name="P129"/>
            </table:table-cell>
            <table:table-cell table:style-name="Table2.B72" office:value-type="string">
              <text:p text:style-name="P130"/>
            </table:table-cell>
            <table:table-cell table:style-name="Table2.C72" office:value-type="string">
              <text:p text:style-name="P136"/>
              <text:p text:style-name="P7"><text:span text:style-name="T125">Automatisierung und Betrieb von Web- und</text:span><text:span text:style-name="T125"><text:s/></text:span><text:span text:style-name="T125"/><text:span text:style-name="T125">Applicationservern. Einführung</text:span><text:span text:style-name="T125"><text:s/></text:span><text:span text:style-name="T125"/><text:span text:style-name="T125">Atlassian</text:span><text:span text:style-name="T125"><text:s/></text:span><text:span text:style-name="T125"/><text:span text:style-name="T125">Jira,</text:span><text:span text:style-name="T125"><text:s/></text:span><text:span text:style-name="T125"/><text:span text:style-name="T125">Confluence und</text:span><text:span text:style-name="T125"><text:s/></text:span><text:span text:style-name="T125"/><text:span text:style-name="T125">Bitbucket</text:span></text:p>
            </table:table-cell>
          </table:table-row>
          <table:table-row table:style-name="Table2.73">
            <table:table-cell table:style-name="Table2.A73" office:value-type="string">
              <text:p text:style-name="P131"><text:span text:style-name="T137">Software</text:span></text:p>
            </table:table-cell>
            <table:table-cell table:style-name="Table2.B73" office:value-type="string">
              <text:p text:style-name="P130"/>
            </table:table-cell>
            <table:table-cell table:style-name="Table2.C73" office:value-type="string">
              <text:p text:style-name="P7"><text:span text:style-name="T151"/><text:span text:style-name="T151">Suse</text:span><text:span text:style-name="T151"><text:s/></text:span><text:span text:style-name="T151"/><text:span text:style-name="T151">SLES 12, Apache, Tomcat 9,</text:span><text:span text:style-name="T151"><text:s/></text:span><text:span text:style-name="T151"/><text:span text:style-name="T151">Wildfly,</text:span><text:span text:style-name="T151"><text:s/></text:span><text:span text:style-name="T151"/><text:span text:style-name="T151">Websphere, Subversion,</text:span><text:span text:style-name="T151"><text:s/></text:span><text:span text:style-name="T151"/><text:span text:style-name="T151">Git,</text:span><text:span text:style-name="T151"><text:s/></text:span><text:span text:style-name="T151"/><text:span text:style-name="T151">ActiveMQ, Bash,</text:span><text:span text:style-name="T151"><text:s/></text:span><text:span text:style-name="T151"/><text:span text:style-name="T151">Zsh, Ansible,</text:span><text:span text:style-name="T151"><text:s/></text:span><text:span text:style-name="T151"/><text:span text:style-name="T151">Automic, Python</text:span></text:p>
            </table:table-cell>
          </table:table-row>
          <table:table-row table:style-name="Table2.74">
            <table:table-cell table:style-name="Table2.A74" office:value-type="string">
              <text:p text:style-name="P129"/>
            </table:table-cell>
            <table:table-cell table:style-name="Table2.B74" office:value-type="string">
              <text:p text:style-name="P130"/>
            </table:table-cell>
            <table:table-cell table:style-name="Table2.C74" office:value-type="string">
              <text:p text:style-name="P137"/>
            </table:table-cell>
          </table:table-row>
          <table:table-row table:style-name="Table2.75">
            <table:table-cell table:style-name="Table2.A75" office:value-type="string">
              <text:p text:style-name="P131"><text:span text:style-name="T137"/><text:span text:style-name="T137">Auftraggeber</text:span></text:p>
            </table:table-cell>
            <table:table-cell table:style-name="Table2.B75" office:value-type="string">
              <text:p text:style-name="P130"/>
            </table:table-cell>
            <table:table-cell table:style-name="Table2.C75" office:value-type="string">
              <text:p text:style-name="P7"><text:span text:style-name="T138">European Media Laboratory,</text:span><text:span text:style-name="T138"><text:s/></text:span><text:span text:style-name="T151">Heidelberg</text:span></text:p>
            </table:table-cell>
          </table:table-row>
          <table:table-row table:style-name="Table2.76">
            <table:table-cell table:style-name="Table2.A76" office:value-type="string">
              <text:p text:style-name="P129"/>
            </table:table-cell>
            <table:table-cell table:style-name="Table2.B76" office:value-type="string">
              <text:p text:style-name="P130"/>
            </table:table-cell>
            <table:table-cell table:style-name="Table2.C76" office:value-type="string">
              <text:p text:style-name="P7"><text:span text:style-name="T164"/><text:a xlink:type="simple" xlink:href="https://www.eml.org/unternehmen/"><text:span text:style-name="T164">https://www.eml.org/</text:span><text:span text:style-name="T164"/><text:span text:style-name="T164">unternehmen/</text:span><text:span text:style-name="T165"><text:s/></text:span></text:a></text:p>
            </table:table-cell>
          </table:table-row>
          <table:table-row table:style-name="Table2.77">
            <table:table-cell table:style-name="Table2.A77" office:value-type="string">
              <text:p text:style-name="P131"><text:span text:style-name="T137"/><text:span text:style-name="T137">Branche</text:span></text:p>
            </table:table-cell>
            <table:table-cell table:style-name="Table2.B77" office:value-type="string">
              <text:p text:style-name="P130"/>
            </table:table-cell>
            <table:table-cell table:style-name="Table2.C77" office:value-type="string">
              <text:p text:style-name="P7"><text:span text:style-name="T151"/><text:span text:style-name="T151">Forschung</text:span><text:span text:style-name="T151"><text:s/></text:span><text:span text:style-name="T151"/><text:span text:style-name="T151">und</text:span><text:span text:style-name="T151"><text:s/></text:span><text:span text:style-name="T151"/><text:span text:style-name="T151">Entwicklung</text:span></text:p>
            </table:table-cell>
          </table:table-row>
          <table:table-row table:style-name="Table2.78">
            <table:table-cell table:style-name="Table2.A78" office:value-type="string">
              <text:p text:style-name="P131"><text:span text:style-name="T137">10/2019</text:span><text:span text:style-name="T137"><text:s/></text:span><text:span text:style-name="T137"/><text:span text:style-name="T137">bis</text:span><text:span text:style-name="T137"><text:s/></text:span><text:span text:style-name="T137"/><text:span text:style-name="T137">03/2021</text:span></text:p>
            </table:table-cell>
            <table:table-cell table:style-name="Table2.B78" office:value-type="string">
              <text:p text:style-name="P130"/>
            </table:table-cell>
            <table:table-cell table:style-name="Table2.C78" office:value-type="string">
              <text:p text:style-name="P7"><text:span text:style-name="T163">System Engineer Linux Systeme</text:span></text:p>
            </table:table-cell>
          </table:table-row>
          <table:table-row table:style-name="Table2.79">
            <table:table-cell table:style-name="Table2.A79" office:value-type="string">
              <text:p text:style-name="P129"/>
            </table:table-cell>
            <table:table-cell table:style-name="Table2.B79" office:value-type="string">
              <text:p text:style-name="P130"/>
            </table:table-cell>
            <table:table-cell table:style-name="Table2.C79" office:value-type="string">
              <text:p text:style-name="P136"/>
              <text:p text:style-name="P7"><text:span text:style-name="T125">Automatisierung und Betrieb von Web- und</text:span><text:span text:style-name="T125"><text:s/></text:span><text:span text:style-name="T125"/><text:span text:style-name="T125">Applicationservern</text:span></text:p>
            </table:table-cell>
          </table:table-row>
          <table:table-row table:style-name="Table2.80">
            <table:table-cell table:style-name="Table2.A80" office:value-type="string">
              <text:p text:style-name="P131"><text:span text:style-name="T137">Software</text:span></text:p>
            </table:table-cell>
            <table:table-cell table:style-name="Table2.B80" office:value-type="string">
              <text:p text:style-name="P130"/>
            </table:table-cell>
            <table:table-cell table:style-name="Table2.C80" office:value-type="string">
              <text:p text:style-name="P7"><text:span text:style-name="T151"/><text:span text:style-name="T151">OpenShift, Docker, Ansible, Python,</text:span><text:span text:style-name="T151"><text:s/></text:span><text:span text:style-name="T151"/><text:span text:style-name="T151">RedHat Enterprise Linux 6</text:span><text:span text:style-name="T151"><text:s/></text:span><text:span text:style-name="T151"/><text:span text:style-name="T151">bis 8, Debian 9</text:span><text:span text:style-name="T151"><text:s/></text:span><text:span text:style-name="T151"/><text:span text:style-name="T151">und 10, Ubuntu 18.04</text:span><text:span text:style-name="T151"><text:s/></text:span><text:span text:style-name="T151"/><text:span text:style-name="T151">und 20.04, Bash,</text:span><text:span text:style-name="T151"><text:s/></text:span><text:span text:style-name="T151"/><text:span text:style-name="T151">Git, Apache,</text:span><text:span text:style-name="T151"><text:s/></text:span><text:span text:style-name="T151"/><text:span text:style-name="T151">Nginix, Tomcat 8,</text:span><text:span text:style-name="T151"><text:s/></text:span><text:span text:style-name="T151"/><text:span text:style-name="T151">Wildfly</text:span></text:p>
            </table:table-cell>
          </table:table-row>
          <table:table-row table:style-name="Table2.81">
            <table:table-cell table:style-name="Table2.A81" office:value-type="string">
              <text:p text:style-name="P129"/>
            </table:table-cell>
            <table:table-cell table:style-name="Table2.B81" office:value-type="string">
              <text:p text:style-name="P130"/>
            </table:table-cell>
            <table:table-cell table:style-name="Table2.C81" office:value-type="string">
              <text:p text:style-name="P138"/>
            </table:table-cell>
          </table:table-row>
          <table:table-row table:style-name="Table2.82">
            <table:table-cell table:style-name="Table2.A82" office:value-type="string">
              <text:p text:style-name="P131"><text:span text:style-name="T137"/><text:span text:style-name="T137">Auftraggeber</text:span></text:p>
            </table:table-cell>
            <table:table-cell table:style-name="Table2.B82" office:value-type="string">
              <text:p text:style-name="P130"/>
            </table:table-cell>
            <table:table-cell table:style-name="Table2.C82" office:value-type="string">
              <text:p text:style-name="P7"><text:span text:style-name="T138"/><text:span text:style-name="T138">Debeka,</text:span><text:span text:style-name="T138"><text:s/></text:span><text:span text:style-name="T151">Koblenz</text:span></text:p>
            </table:table-cell>
          </table:table-row>
          <table:table-row table:style-name="Table2.83">
            <table:table-cell table:style-name="Table2.A83" office:value-type="string">
              <text:p text:style-name="P129"/>
            </table:table-cell>
            <table:table-cell table:style-name="Table2.B83" office:value-type="string">
              <text:p text:style-name="P130"/>
            </table:table-cell>
            <table:table-cell table:style-name="Table2.C83" office:value-type="string">
              <text:p text:style-name="P7"><text:span text:style-name="T167"/><text:a xlink:type="simple" xlink:href="https://www.debeka.de/unternehmen/portrait/"><text:span text:style-name="T167">https://www.debeka.de/</text:span><text:span text:style-name="T167"/><text:span text:style-name="T167">unternehmen/portrait/</text:span><text:span text:style-name="T168"><text:s/></text:span></text:a></text:p>
            </table:table-cell>
          </table:table-row>
          <table:table-row table:style-name="Table2.84">
            <table:table-cell table:style-name="Table2.A84" office:value-type="string">
              <text:p text:style-name="P131"><text:span text:style-name="T137"/><text:span text:style-name="T137">Branche</text:span></text:p>
            </table:table-cell>
            <table:table-cell table:style-name="Table2.B84" office:value-type="string">
              <text:p text:style-name="P130"/>
            </table:table-cell>
            <table:table-cell table:style-name="Table2.C84" office:value-type="string">
              <text:p text:style-name="P7"><text:span text:style-name="T151"/><text:span text:style-name="T151">Versicherungen</text:span></text:p>
            </table:table-cell>
          </table:table-row>
          <table:table-row table:style-name="Table2.85">
            <table:table-cell table:style-name="Table2.A85" office:value-type="string">
              <text:p text:style-name="P131"><text:span text:style-name="T137">10/2019</text:span><text:span text:style-name="T137"><text:s/></text:span><text:span text:style-name="T137"/><text:span text:style-name="T137">bis 01/2020</text:span></text:p>
            </table:table-cell>
            <table:table-cell table:style-name="Table2.B85" office:value-type="string">
              <text:p text:style-name="P130"/>
            </table:table-cell>
            <table:table-cell table:style-name="Table2.C85" office:value-type="string">
              <text:p text:style-name="P7"><text:span text:style-name="T163">System Engineer Applikationsbetrieb Linux Systeme</text:span></text:p>
            </table:table-cell>
          </table:table-row>
          <table:table-row table:style-name="Table2.86">
            <table:table-cell table:style-name="Table2.A86" office:value-type="string">
              <text:p text:style-name="P129"/>
            </table:table-cell>
            <table:table-cell table:style-name="Table2.B86" office:value-type="string">
              <text:p text:style-name="P130"/>
            </table:table-cell>
            <table:table-cell table:style-name="Table2.C86" office:value-type="string">
              <text:p text:style-name="P136"/>
              <text:p text:style-name="P7"><text:span text:style-name="T125">Automatisierung und Betrieb von Web- und</text:span><text:span text:style-name="T125"><text:s/></text:span><text:span text:style-name="T125"/><text:span text:style-name="T125">Applicationservern. Erweiterung und Dokumentation Puppet Module.</text:span></text:p>
            </table:table-cell>
          </table:table-row>
          <table:table-row table:style-name="Table2.87">
            <table:table-cell table:style-name="Table2.A87" office:value-type="string">
              <text:p text:style-name="P131"><text:span text:style-name="T137">Software</text:span></text:p>
            </table:table-cell>
            <table:table-cell table:style-name="Table2.B87" office:value-type="string">
              <text:p text:style-name="P130"/>
            </table:table-cell>
            <table:table-cell table:style-name="Table2.C87" office:value-type="string">
              <text:p text:style-name="P7"><text:span text:style-name="T151">OpenShift, Docker, SLES12 und 15, Ubuntu 18.04, Bash, Apache, Nginix, Tomcat, Wildfly, Puppet, Puppet Bolt, Ansible, Python</text:span></text:p>
            </table:table-cell>
          </table:table-row>
          <table:table-row table:style-name="Table2.88">
            <table:table-cell table:style-name="Table2.A88" office:value-type="string">
              <text:p text:style-name="P129"/>
            </table:table-cell>
            <table:table-cell table:style-name="Table2.B88" office:value-type="string">
              <text:p text:style-name="P130"/>
            </table:table-cell>
            <table:table-cell table:style-name="Table2.C88" office:value-type="string">
              <text:p text:style-name="P138"/>
            </table:table-cell>
          </table:table-row>
          <table:table-row table:style-name="Table2.89">
            <table:table-cell table:style-name="Table2.A89" office:value-type="string">
              <text:p text:style-name="P131"><text:span text:style-name="T137">Auftraggeber</text:span></text:p>
            </table:table-cell>
            <table:table-cell table:style-name="Table2.B89" office:value-type="string">
              <text:p text:style-name="P130"/>
            </table:table-cell>
            <table:table-cell table:style-name="Table2.C89" office:value-type="string">
              <text:p text:style-name="P7"><text:span text:style-name="T138">BwFuhrparkService GmbH,</text:span><text:span text:style-name="T138"><text:s/></text:span><text:span text:style-name="T151">Troisdorf</text:span></text:p>
            </table:table-cell>
          </table:table-row>
          <table:table-row table:style-name="Table2.90">
            <table:table-cell table:style-name="Table2.A90" office:value-type="string">
              <text:p text:style-name="P129"/>
            </table:table-cell>
            <table:table-cell table:style-name="Table2.B90" office:value-type="string">
              <text:p text:style-name="P130"/>
            </table:table-cell>
            <table:table-cell table:style-name="Table2.C90" office:value-type="string">
              <text:p text:style-name="P7"><text:a xlink:type="simple" xlink:href="https://www.bwfuhrpark.de/"><text:span text:style-name="T169">https://www.bwfuhrpark.de</text:span><text:span text:style-name="T170"><text:s/></text:span></text:a></text:p>
            </table:table-cell>
          </table:table-row>
          <table:table-row table:style-name="Table2.91">
            <table:table-cell table:style-name="Table2.A91" office:value-type="string">
              <text:p text:style-name="P131"><text:span text:style-name="T137">Branche</text:span></text:p>
            </table:table-cell>
            <table:table-cell table:style-name="Table2.B91" office:value-type="string">
              <text:p text:style-name="P130"/>
            </table:table-cell>
            <table:table-cell table:style-name="Table2.C91" office:value-type="string">
              <text:p text:style-name="P7"><text:span text:style-name="T151">Mobilitätsdienstleister</text:span></text:p>
            </table:table-cell>
          </table:table-row>
          <table:table-row table:style-name="Table2.92">
            <table:table-cell table:style-name="Table2.A92" office:value-type="string">
              <text:p text:style-name="P131"><text:span text:style-name="T137">08/2019 bis 12/2019</text:span></text:p>
            </table:table-cell>
            <table:table-cell table:style-name="Table2.B92" office:value-type="string">
              <text:p text:style-name="P130"/>
            </table:table-cell>
            <table:table-cell table:style-name="Table2.C92" office:value-type="string">
              <text:p text:style-name="P7"><text:span text:style-name="T163">System Engineer SAP Systeme</text:span></text:p>
            </table:table-cell>
          </table:table-row>
          <table:table-row table:style-name="Table2.93">
            <table:table-cell table:style-name="Table2.A93" office:value-type="string">
              <text:p text:style-name="P129"/>
            </table:table-cell>
            <table:table-cell table:style-name="Table2.B93" office:value-type="string">
              <text:p text:style-name="P130"/>
            </table:table-cell>
            <table:table-cell table:style-name="Table2.C93" office:value-type="string">
              <text:p text:style-name="P138"/>
            </table:table-cell>
          </table:table-row>
          <table:table-row table:style-name="Table2.94">
            <table:table-cell table:style-name="Table2.A94" office:value-type="string">
              <text:p text:style-name="P129"/>
            </table:table-cell>
            <table:table-cell table:style-name="Table2.B94" office:value-type="string">
              <text:p text:style-name="P130"/>
            </table:table-cell>
            <table:table-cell table:style-name="Table2.C94" office:value-type="string">
              <text:p text:style-name="P7"><text:span text:style-name="T125">Automatisierung und Betrieb von Web- und Applicationservern</text:span></text:p>
            </table:table-cell>
          </table:table-row>
          <table:table-row table:style-name="Table2.95">
            <table:table-cell table:style-name="Table2.A95" office:value-type="string">
              <text:p text:style-name="P131"><text:span text:style-name="T137">Software</text:span></text:p>
            </table:table-cell>
            <table:table-cell table:style-name="Table2.B95" office:value-type="string">
              <text:p text:style-name="P130"/>
            </table:table-cell>
            <table:table-cell table:style-name="Table2.C95" office:value-type="string">
              <text:p text:style-name="P7"><text:span text:style-name="T151">SuSE Linux Enterprise Server 12 und 15, Bash, Ansible, Python</text:span></text:p>
            </table:table-cell>
          </table:table-row>
          <table:table-row table:style-name="Table2.96">
            <table:table-cell table:style-name="Table2.A96" office:value-type="string">
              <text:p text:style-name="P129"/>
            </table:table-cell>
            <table:table-cell table:style-name="Table2.B96" office:value-type="string">
              <text:p text:style-name="P130"/>
            </table:table-cell>
            <table:table-cell table:style-name="Table2.C96" office:value-type="string">
              <text:p text:style-name="P138"/>
            </table:table-cell>
          </table:table-row>
          <table:table-row table:style-name="Table2.97">
            <table:table-cell table:style-name="Table2.A97" office:value-type="string">
              <text:p text:style-name="P131"><text:span text:style-name="T137">Auftraggeber</text:span></text:p>
            </table:table-cell>
            <table:table-cell table:style-name="Table2.B97" office:value-type="string">
              <text:p text:style-name="P130"/>
            </table:table-cell>
            <table:table-cell table:style-name="Table2.C97" office:value-type="string">
              <text:p text:style-name="P7"><text:span text:style-name="T138">Schufa Holding AG,</text:span><text:span text:style-name="T138"><text:s/></text:span><text:span text:style-name="T151">Wiesbaden</text:span></text:p>
            </table:table-cell>
          </table:table-row>
          <table:table-row table:style-name="Table2.98">
            <table:table-cell table:style-name="Table2.A98" office:value-type="string">
              <text:p text:style-name="P129"/>
            </table:table-cell>
            <table:table-cell table:style-name="Table2.B98" office:value-type="string">
              <text:p text:style-name="P130"/>
            </table:table-cell>
            <table:table-cell table:style-name="Table2.C98" office:value-type="string">
              <text:p text:style-name="P7"><text:a xlink:type="simple" xlink:href="https://www.schufa.de/"><text:span text:style-name="T171">https://www.schufa.de</text:span><text:span text:style-name="T172"><text:s/></text:span></text:a></text:p>
            </table:table-cell>
          </table:table-row>
          <table:table-row table:style-name="Table2.99">
            <table:table-cell table:style-name="Table2.A99" office:value-type="string">
              <text:p text:style-name="P131"><text:span text:style-name="T137">Branche</text:span></text:p>
            </table:table-cell>
            <table:table-cell table:style-name="Table2.B99" office:value-type="string">
              <text:p text:style-name="P130"/>
            </table:table-cell>
            <table:table-cell table:style-name="Table2.C99" office:value-type="string">
              <text:p text:style-name="P7"><text:span text:style-name="T151">Finanzdienstleister</text:span></text:p>
            </table:table-cell>
          </table:table-row>
          <table:table-row table:style-name="Table2.100">
            <table:table-cell table:style-name="Table2.A100" office:value-type="string">
              <text:p text:style-name="P131"><text:span text:style-name="T137">01/2019 bis 10/2019</text:span></text:p>
            </table:table-cell>
            <table:table-cell table:style-name="Table2.B100" office:value-type="string">
              <text:p text:style-name="P130"/>
            </table:table-cell>
            <table:table-cell table:style-name="Table2.C100" office:value-type="string">
              <text:p text:style-name="P7"><text:span text:style-name="T163">System Engineer Applikationsbetrieb Unix Systeme</text:span></text:p>
            </table:table-cell>
          </table:table-row>
          <table:table-row table:style-name="Table2.101">
            <table:table-cell table:style-name="Table2.A101" office:value-type="string">
              <text:p text:style-name="P139"/>
            </table:table-cell>
            <table:table-cell table:style-name="Table2.B101" office:value-type="string">
              <text:p text:style-name="P140"/>
            </table:table-cell>
            <table:table-cell table:style-name="Table2.C101" office:value-type="string">
              <text:p text:style-name="P141"/>
              <text:p text:style-name="P7"><text:span text:style-name="T125">Automatisierung und Betrieb von Web- und Applicationservern. Archivierung Betriebsparameter. Dokumentations-Web (Content Management System)</text:span></text:p>
            </table:table-cell>
          </table:table-row>
          <table:table-row table:style-name="Table2.102">
            <table:table-cell table:style-name="Table2.A102" office:value-type="string">
              <text:p text:style-name="P131"><text:span text:style-name="T137">Software</text:span></text:p>
            </table:table-cell>
            <table:table-cell table:style-name="Table2.B102" office:value-type="string">
              <text:p text:style-name="P140"/>
            </table:table-cell>
            <table:table-cell table:style-name="Table2.C102" office:value-type="string">
              <text:p text:style-name="P7"><text:span text:style-name="T151">OpenShift, Docker, Ansible, Python, RedHat Enterprise Linux 6 und 7, Solaris 10, Bash, Korn Shell, Apache, Nginix, Tomcat, Wildfly</text:span></text:p>
            </table:table-cell>
          </table:table-row>
          <table:table-row table:style-name="Table2.103">
            <table:table-cell table:style-name="Table2.A103" office:value-type="string">
              <text:p text:style-name="P129"/>
            </table:table-cell>
            <table:table-cell table:style-name="Table2.B103" office:value-type="string">
              <text:p text:style-name="P130"/>
            </table:table-cell>
            <table:table-cell table:style-name="Table2.C103" office:value-type="string">
              <text:p text:style-name="P142"/>
            </table:table-cell>
          </table:table-row>
          <table:table-row table:style-name="Table2.104">
            <table:table-cell table:style-name="Table2.A104" office:value-type="string">
              <text:p text:style-name="P131"><text:span text:style-name="T137">Auftraggeber</text:span></text:p>
            </table:table-cell>
            <table:table-cell table:style-name="Table2.B104" office:value-type="string">
              <text:p text:style-name="P130"/>
            </table:table-cell>
            <table:table-cell table:style-name="Table2.C104" office:value-type="string">
              <text:p text:style-name="P7"><text:span text:style-name="T173">finanz informatik technologie service</text:span><text:span text:style-name="T174">, Stuttgart und München</text:span></text:p>
            </table:table-cell>
          </table:table-row>
          <table:table-row table:style-name="Table2.105">
            <table:table-cell table:style-name="Table2.A105" office:value-type="string">
              <text:p text:style-name="P139"/>
            </table:table-cell>
            <table:table-cell table:style-name="Table2.B105" office:value-type="string">
              <text:p text:style-name="P140"/>
            </table:table-cell>
            <table:table-cell table:style-name="Table2.C105" office:value-type="string">
              <text:p text:style-name="P7"><text:a xlink:type="simple" xlink:href="https://www.f-i-ts.de/referenzen/kunden/"><text:span text:style-name="T175">https://www.f-i-ts.de/referenzen/kunden/</text:span><text:span text:style-name="T176"><text:s/></text:span></text:a></text:p>
            </table:table-cell>
          </table:table-row>
          <table:table-row table:style-name="Table2.106">
            <table:table-cell table:style-name="Table2.A106" office:value-type="string">
              <text:p text:style-name="P131"><text:span text:style-name="T137">Branche</text:span></text:p>
            </table:table-cell>
            <table:table-cell table:style-name="Table2.B106" office:value-type="string">
              <text:p text:style-name="P140"/>
            </table:table-cell>
            <table:table-cell table:style-name="Table2.C106" office:value-type="string">
              <text:p text:style-name="P7"><text:span text:style-name="T151">Banking IT</text:span></text:p>
            </table:table-cell>
          </table:table-row>
          <table:table-row table:style-name="Table2.107">
            <table:table-cell table:style-name="Table2.A107" office:value-type="string">
              <text:p text:style-name="P131"><text:span text:style-name="T137">03/2016 bis 12/2018</text:span></text:p>
            </table:table-cell>
            <table:table-cell table:style-name="Table2.B107" office:value-type="string">
              <text:p text:style-name="P140"/>
            </table:table-cell>
            <table:table-cell table:style-name="Table2.C107" office:value-type="string">
              <text:p text:style-name="P7"><text:span text:style-name="T177">System Engineer Applikationsbetrieb Unix Systeme</text:span></text:p>
            </table:table-cell>
          </table:table-row>
          <table:table-row table:style-name="Table2.108">
            <table:table-cell table:style-name="Table2.A108" office:value-type="string">
              <text:p text:style-name="P139"/>
            </table:table-cell>
            <table:table-cell table:style-name="Table2.B108" office:value-type="string">
              <text:p text:style-name="P140"/>
            </table:table-cell>
            <table:table-cell table:style-name="Table2.C108" office:value-type="string">
              <text:p text:style-name="P143"/>
              <text:p text:style-name="P7"><text:span text:style-name="T125">Installation, Automatisierung und Betrieb von Web-Applicationservern,</text:span></text:p>
              <text:p text:style-name="P7"><text:span text:style-name="T125">Identitäts- und Berechtigungsmanagement: Anbindung an LDAP Server, Planung und Umsetzung sudo-Konzept sowie Rollout der sudo-Rollen</text:span></text:p>
            </table:table-cell>
          </table:table-row>
          <table:table-row table:style-name="Table2.109">
            <table:table-cell table:style-name="Table2.A109" office:value-type="string">
              <text:p text:style-name="P131"><text:span text:style-name="T137">Software</text:span></text:p>
            </table:table-cell>
            <table:table-cell table:style-name="Table2.B109" office:value-type="string">
              <text:p text:style-name="P140"/>
            </table:table-cell>
            <table:table-cell table:style-name="Table2.C109" office:value-type="string">
              <text:p text:style-name="P7"><text:span text:style-name="T130">RedHat Enterprise Linux 6 und 7, Solaris 10, bash, ksh, JBoss 6 bis Wildfly 9, Websphere WAS, Apache Webserver, Ansible, SAS, LDAP Server und Clients, Python</text:span></text:p>
            </table:table-cell>
          </table:table-row>
          <table:table-row table:style-name="Table2.110">
            <table:table-cell table:style-name="Table2.A110" office:value-type="string">
              <text:p text:style-name="P139"/>
            </table:table-cell>
            <table:table-cell table:style-name="Table2.B110" office:value-type="string">
              <text:p text:style-name="P140"/>
            </table:table-cell>
            <table:table-cell table:style-name="Table2.C110" office:value-type="string">
              <text:p text:style-name="P143"/>
            </table:table-cell>
          </table:table-row>
          <table:table-row table:style-name="Table2.111">
            <table:table-cell table:style-name="Table2.A111" office:value-type="string">
              <text:p text:style-name="P131"><text:span text:style-name="T137">Auftraggeber</text:span></text:p>
            </table:table-cell>
            <table:table-cell table:style-name="Table2.B111" office:value-type="string">
              <text:p text:style-name="P130"/>
            </table:table-cell>
            <table:table-cell table:style-name="Table2.C111" office:value-type="string">
              <text:p text:style-name="P7"><text:span text:style-name="T173">Consorsbank</text:span><text:span text:style-name="T174">, Nürnberg</text:span></text:p>
            </table:table-cell>
          </table:table-row>
          <table:table-row table:style-name="Table2.112">
            <table:table-cell table:style-name="Table2.A112" office:value-type="string">
              <text:p text:style-name="P129"/>
            </table:table-cell>
            <table:table-cell table:style-name="Table2.B112" office:value-type="string">
              <text:p text:style-name="P130"/>
            </table:table-cell>
            <table:table-cell table:style-name="Table2.C112" office:value-type="string">
              <text:p text:style-name="P7"><text:a xlink:type="simple" xlink:href="https://de.wikipedia.org/wiki/Consorsbank"><text:span text:style-name="T178">https://de.wikipedia.org/wiki/Consorsbank</text:span><text:span text:style-name="T179"><text:s/></text:span></text:a></text:p>
            </table:table-cell>
          </table:table-row>
          <table:table-row table:style-name="Table2.113">
            <table:table-cell table:style-name="Table2.A113" office:value-type="string">
              <text:p text:style-name="P131"><text:span text:style-name="T137">Branche</text:span></text:p>
            </table:table-cell>
            <table:table-cell table:style-name="Table2.B113" office:value-type="string">
              <text:p text:style-name="P130"/>
            </table:table-cell>
            <table:table-cell table:style-name="Table2.C113" office:value-type="string">
              <text:p text:style-name="P7"><text:span text:style-name="T151">Banking IT</text:span></text:p>
            </table:table-cell>
          </table:table-row>
          <table:table-row table:style-name="Table2.114">
            <table:table-cell table:style-name="Table2.A114" office:value-type="string">
              <text:p text:style-name="P131"><text:span text:style-name="T137">10/2017 bis 10/2018</text:span></text:p>
            </table:table-cell>
            <table:table-cell table:style-name="Table2.B114" office:value-type="string">
              <text:p text:style-name="P130"/>
            </table:table-cell>
            <table:table-cell table:style-name="Table2.C114" office:value-type="string">
              <text:p text:style-name="P7"><text:span text:style-name="T177">System Engineer Middleware, Monitoring</text:span></text:p>
            </table:table-cell>
          </table:table-row>
          <table:table-row table:style-name="Table2.115">
            <table:table-cell table:style-name="Table2.A115" office:value-type="string">
              <text:p text:style-name="P129"/>
            </table:table-cell>
            <table:table-cell table:style-name="Table2.B115" office:value-type="string">
              <text:p text:style-name="P130"/>
            </table:table-cell>
            <table:table-cell table:style-name="Table2.C115" office:value-type="string">
              <text:p text:style-name="P143"/>
              <text:p text:style-name="P7"><text:span text:style-name="T125">Installation, Automatisierung und Betrieb von Web-Applicationservern,</text:span></text:p>
              <text:p text:style-name="P7"><text:span text:style-name="T125">Installation und Anpassung von Monitoring-Checks, DevOps Pipelines</text:span></text:p>
            </table:table-cell>
          </table:table-row>
          <table:table-row table:style-name="Table2.116">
            <table:table-cell table:style-name="Table2.A116" office:value-type="string">
              <text:p text:style-name="P131"><text:span text:style-name="T137">Software</text:span></text:p>
            </table:table-cell>
            <table:table-cell table:style-name="Table2.B116" office:value-type="string">
              <text:p text:style-name="P140"/>
            </table:table-cell>
            <table:table-cell table:style-name="Table2.C116" office:value-type="string">
              <text:p text:style-name="P7"><text:span text:style-name="T130">RedHat Enterprise Linux 6 und 7, bash, JBoss Enterprise Application Platform, Tomcat, Apache Webserver, ActiveMQ, Jenkins, Ansible, Python, Icinga2, Subversion, Git</text:span></text:p>
            </table:table-cell>
          </table:table-row>
          <table:table-row table:style-name="Table2.117">
            <table:table-cell table:style-name="Table2.A117" office:value-type="string">
              <text:p text:style-name="P129"/>
            </table:table-cell>
            <table:table-cell table:style-name="Table2.B117" office:value-type="string">
              <text:p text:style-name="P130"/>
            </table:table-cell>
            <table:table-cell table:style-name="Table2.C117" office:value-type="string">
              <text:p text:style-name="P144"/>
            </table:table-cell>
          </table:table-row>
          <table:table-row table:style-name="Table2.118">
            <table:table-cell table:style-name="Table2.A118" office:value-type="string">
              <text:p text:style-name="P131"><text:span text:style-name="T137">Auftraggeber</text:span></text:p>
            </table:table-cell>
            <table:table-cell table:style-name="Table2.B118" office:value-type="string">
              <text:p text:style-name="P130"/>
            </table:table-cell>
            <table:table-cell table:style-name="Table2.C118" office:value-type="string">
              <text:p text:style-name="P7"><text:span text:style-name="T173">Sparda Datenverarbeitung e.G.</text:span><text:span text:style-name="T180">, Nürnberg</text:span></text:p>
              <text:p text:style-name="P7"><text:a xlink:type="simple" xlink:href="http://www.sdv-it.de/produkte-und-loesungen"><text:span text:style-name="T181">http://www.sdv-it.de/produkte-und-loesungen</text:span><text:span text:style-name="T182"><text:s/></text:span></text:a></text:p>
            </table:table-cell>
          </table:table-row>
          <table:table-row table:style-name="Table2.119">
            <table:table-cell table:style-name="Table2.A119" office:value-type="string">
              <text:p text:style-name="P131"><text:span text:style-name="T137">Branche</text:span></text:p>
            </table:table-cell>
            <table:table-cell table:style-name="Table2.B119" office:value-type="string">
              <text:p text:style-name="P130"/>
            </table:table-cell>
            <table:table-cell table:style-name="Table2.C119" office:value-type="string">
              <text:p text:style-name="P7"><text:span text:style-name="T130">Banking IT</text:span></text:p>
            </table:table-cell>
          </table:table-row>
          <table:table-row table:style-name="Table2.120">
            <table:table-cell table:style-name="Table2.A120" office:value-type="string">
              <text:p text:style-name="P131"><text:span text:style-name="T137">02/2016 bis 02/2017</text:span></text:p>
            </table:table-cell>
            <table:table-cell table:style-name="Table2.B120" office:value-type="string">
              <text:p text:style-name="P130"/>
            </table:table-cell>
            <table:table-cell table:style-name="Table2.C120" office:value-type="string">
              <text:p text:style-name="P7"><text:span text:style-name="T163">System Engineer Middleware, Linux, zOS</text:span></text:p>
              <text:p text:style-name="P7"><text:span text:style-name="T163"><text:s/></text:span></text:p>
              <text:p text:style-name="P7"><text:span text:style-name="T125">Installation, Automatisierung und Betrieb von Web-Applicationservern</text:span></text:p>
            </table:table-cell>
          </table:table-row>
          <table:table-row table:style-name="Table2.121">
            <table:table-cell table:style-name="Table2.A121" office:value-type="string">
              <text:p text:style-name="P131"><text:span text:style-name="T137">Software</text:span></text:p>
            </table:table-cell>
            <table:table-cell table:style-name="Table2.B121" office:value-type="string">
              <text:p text:style-name="P130"/>
            </table:table-cell>
            <table:table-cell table:style-name="Table2.C121" office:value-type="string">
              <text:p text:style-name="P7"><text:span text:style-name="T130">RedHat Enterprise Linux 6 und 7, Suse SLES11, SLES für System z, JBoss 6 bis Wildfly 10, Websphere WAS, Liberty und Portal, Apache Webserver, puppet, Ruby, hiera, subversion, Jenkins, Git</text:span></text:p>
            </table:table-cell>
          </table:table-row>
          <table:table-row table:style-name="Table2.122">
            <table:table-cell table:style-name="Table2.A122" office:value-type="string">
              <text:p text:style-name="P129"/>
            </table:table-cell>
            <table:table-cell table:style-name="Table2.B122" office:value-type="string">
              <text:p text:style-name="P130"/>
            </table:table-cell>
            <table:table-cell table:style-name="Table2.C122" office:value-type="string">
              <text:p text:style-name="P138"/>
            </table:table-cell>
          </table:table-row>
          <table:table-row table:style-name="Table2.123">
            <table:table-cell table:style-name="Table2.A123" office:value-type="string">
              <text:p text:style-name="P131"><text:span text:style-name="T137">Auftraggeber</text:span></text:p>
            </table:table-cell>
            <table:table-cell table:style-name="Table2.B123" office:value-type="string">
              <text:p text:style-name="P130"/>
            </table:table-cell>
            <table:table-cell table:style-name="Table2.C123" office:value-type="string">
              <text:p text:style-name="P7"><text:span text:style-name="T173">FILIADATA / dm-drogerie markt</text:span><text:span text:style-name="T180">, Karlsruhe</text:span></text:p>
              <text:p text:style-name="P7"><text:a xlink:type="simple" xlink:href="https://www.dm.de/unternehmen/arbeiten-und-lernen/arbeiten-bei-uns/filiadata-c534052.html"><text:span text:style-name="T183">https://www.dm.de/unternehmen/arbeiten-und-lernen/arbeiten-bei-uns/filiadata-c534052.html</text:span></text:a></text:p>
            </table:table-cell>
          </table:table-row>
          <table:table-row table:style-name="Table2.124">
            <table:table-cell table:style-name="Table2.A124" office:value-type="string">
              <text:p text:style-name="P131"><text:span text:style-name="T137">Branche</text:span></text:p>
            </table:table-cell>
            <table:table-cell table:style-name="Table2.B124" office:value-type="string">
              <text:p text:style-name="P130"/>
            </table:table-cell>
            <table:table-cell table:style-name="Table2.C124" office:value-type="string">
              <text:p text:style-name="P7"><text:span text:style-name="T130">Einzelhandel</text:span></text:p>
            </table:table-cell>
          </table:table-row>
          <table:table-row table:style-name="Table2.125">
            <table:table-cell table:style-name="Table2.A125" office:value-type="string">
              <text:p text:style-name="P145"><text:span text:style-name="T137">08/2015 bis 01/2016</text:span></text:p>
            </table:table-cell>
            <table:table-cell table:style-name="Table2.B125" office:value-type="string">
              <text:p text:style-name="P130"/>
            </table:table-cell>
            <table:table-cell table:style-name="Table2.C125" office:value-type="string">
              <text:p text:style-name="P7"><text:span text:style-name="T163">System Engineer im Bereich Produktionssysteme Linux</text:span></text:p>
              <text:p text:style-name="P7"><text:span text:style-name="T163"><text:s/></text:span></text:p>
              <text:p text:style-name="P7"><text:span text:style-name="T125">Installations-Automatisierung und hochverfügbarer Betrieb von kompletten Umgebungen (Webstack, Application-Server)</text:span></text:p>
            </table:table-cell>
          </table:table-row>
          <table:table-row table:style-name="Table2.126">
            <table:table-cell table:style-name="Table2.A126" office:value-type="string">
              <text:p text:style-name="P131"><text:span text:style-name="T137">Software</text:span></text:p>
            </table:table-cell>
            <table:table-cell table:style-name="Table2.B126" office:value-type="string">
              <text:p text:style-name="P130"/>
            </table:table-cell>
            <table:table-cell table:style-name="Table2.C126" office:value-type="string">
              <text:p text:style-name="P7"><text:span text:style-name="T130">RedHat Enterprise Linux 6 und 7, JBoss 6 bis Wildfly 9, Tomcat 6 und 7, Apache Webserver, nginx Webserver, Varnish, Reverse-Proxies, puppet, hiera, Ruby, Perl, foreman, keepalived, tanuki, Icinga2, jolokia, Jmx4Perl, percona, Galera Cluster</text:span></text:p>
            </table:table-cell>
          </table:table-row>
          <table:table-row table:style-name="Table2.127">
            <table:table-cell table:style-name="Table2.A127" office:value-type="string">
              <text:p text:style-name="P131"><text:span text:style-name="T185">Projektbeschreibung</text:span></text:p>
            </table:table-cell>
            <table:table-cell table:style-name="Table2.B127" office:value-type="string">
              <text:p text:style-name="P140"/>
            </table:table-cell>
            <table:table-cell table:style-name="Table2.C127" office:value-type="string">
              <text:p text:style-name="P7"><text:a xlink:type="simple" xlink:href="https://www.inovex.de/uploads/loesungsarchitektur.png"><text:span text:style-name="T186">https://www.inovex.de/uploads/loesungsarchitektur.png</text:span><text:span text:style-name="T187"><text:s text:c="2"/></text:span></text:a></text:p>
            </table:table-cell>
          </table:table-row>
          <table:table-row table:style-name="Table2.128">
            <table:table-cell table:style-name="Table2.A128" office:value-type="string">
              <text:p text:style-name="P146"/>
            </table:table-cell>
            <table:table-cell table:style-name="Table2.B128" office:value-type="string">
              <text:p text:style-name="P140"/>
            </table:table-cell>
            <table:table-cell table:style-name="Table2.C128" office:value-type="string">
              <text:p text:style-name="P7"><text:a xlink:type="simple" xlink:href="https://www.inovex.de/uploads/deployment-und-lifecycle-management.png"><text:span text:style-name="T189">https://www.inovex.de/uploads/deployment-und-lifecycle-management.png</text:span><text:span text:style-name="T190"><text:s text:c="2"/></text:span></text:a></text:p>
            </table:table-cell>
          </table:table-row>
          <table:table-row table:style-name="Table2.129">
            <table:table-cell table:style-name="Table2.A129" office:value-type="string">
              <text:p text:style-name="P131"><text:span text:style-name="T137">Auftraggeber</text:span></text:p>
            </table:table-cell>
            <table:table-cell table:style-name="Table2.B129" office:value-type="string">
              <text:p text:style-name="P130"/>
            </table:table-cell>
            <table:table-cell table:style-name="Table2.C129" office:value-type="string">
              <text:p text:style-name="P7"><text:span text:style-name="T173">DZ Bank AG</text:span><text:span text:style-name="T180">, Frankfurt</text:span></text:p>
              <text:p text:style-name="P7"><text:a xlink:type="simple" xlink:href="https://en.wikipedia.org/wiki/DZ_Bank"><text:span text:style-name="T191">https://en.wikipedia.org/wiki/DZ_Bank</text:span></text:a></text:p>
            </table:table-cell>
          </table:table-row>
          <table:table-row table:style-name="Table2.130">
            <table:table-cell table:style-name="Table2.A130" office:value-type="string">
              <text:p text:style-name="P131"><text:span text:style-name="T137">Branche</text:span></text:p>
            </table:table-cell>
            <table:table-cell table:style-name="Table2.B130" office:value-type="string">
              <text:p text:style-name="P130"/>
            </table:table-cell>
            <table:table-cell table:style-name="Table2.C130" office:value-type="string">
              <text:p text:style-name="P7"><text:span text:style-name="T130">Banking IT</text:span></text:p>
            </table:table-cell>
          </table:table-row>
          <table:table-row table:style-name="Table2.131">
            <table:table-cell table:style-name="Table2.A131" office:value-type="string">
              <text:p text:style-name="P145"><text:span text:style-name="T137">01/2015 bis 07/2015</text:span></text:p>
            </table:table-cell>
            <table:table-cell table:style-name="Table2.B131" office:value-type="string">
              <text:p text:style-name="P130"/>
            </table:table-cell>
            <table:table-cell table:style-name="Table2.C131" office:value-type="string">
              <text:p text:style-name="P7"><text:span text:style-name="T163">System Engineer</text:span></text:p>
              <text:p text:style-name="P7"><text:span text:style-name="T163"><text:s/></text:span></text:p>
              <text:p text:style-name="P7"><text:span text:style-name="T125">Installation und hochverfügbarer Betrieb von Apache, JBoss, and Tomcat Anwendungen.</text:span></text:p>
            </table:table-cell>
          </table:table-row>
          <table:table-row table:style-name="Table2.132">
            <table:table-cell table:style-name="Table2.A132" office:value-type="string">
              <text:p text:style-name="P131"><text:span text:style-name="T137">Software</text:span></text:p>
            </table:table-cell>
            <table:table-cell table:style-name="Table2.B132" office:value-type="string">
              <text:p text:style-name="P130"/>
            </table:table-cell>
            <table:table-cell table:style-name="Table2.C132" office:value-type="string">
              <text:p text:style-name="P7"><text:span text:style-name="T130">RedHat Enterprise Linux 6 und 7, Solaris 10 und 11, ZFS, JBoss 4 bis 7, Tomcat 5 bis 7, Apache Webserver, Reverse-Proxies, WatchIT, UC4, RedHat Satellite 5 und 6, Perl</text:span></text:p>
            </table:table-cell>
          </table:table-row>
          <table:table-row table:style-name="Table2.133">
            <table:table-cell table:style-name="Table2.A133" office:value-type="string">
              <text:p text:style-name="P129"/>
            </table:table-cell>
            <table:table-cell table:style-name="Table2.B133" office:value-type="string">
              <text:p text:style-name="P130"/>
            </table:table-cell>
            <table:table-cell table:style-name="Table2.C133" office:value-type="string">
              <text:p text:style-name="P144"/>
            </table:table-cell>
          </table:table-row>
          <table:table-row table:style-name="Table2.134">
            <table:table-cell table:style-name="Table2.A134" office:value-type="string">
              <text:p text:style-name="P129"/>
            </table:table-cell>
            <table:table-cell table:style-name="Table2.B134" office:value-type="string">
              <text:p text:style-name="P130"/>
            </table:table-cell>
            <table:table-cell table:style-name="Table2.C134" office:value-type="string">
              <text:p text:style-name="P144"/>
            </table:table-cell>
          </table:table-row>
          <table:table-row table:style-name="Table2.135">
            <table:table-cell table:style-name="Table2.A135" office:value-type="string">
              <text:p text:style-name="P131"><text:span text:style-name="T185">Auftraggeber</text:span></text:p>
            </table:table-cell>
            <table:table-cell table:style-name="Table2.B135" office:value-type="string">
              <text:p text:style-name="P140"/>
            </table:table-cell>
            <table:table-cell table:style-name="Table2.C135" office:value-type="string">
              <text:p text:style-name="P7"><text:span text:style-name="T138">IBM</text:span><text:span text:style-name="T139"><text:s/></text:span><text:span text:style-name="T139">Global Business Services</text:span><text:span text:style-name="T139"><text:s text:c="2"/></text:span><text:a xlink:type="simple" xlink:href="http://www.ibm.com/services/us/en/outsourcing/index.html"><text:span text:style-name="T192">http://www.ibm.com/services/us/en/outsourcing/index.html</text:span></text:a></text:p>
            </table:table-cell>
          </table:table-row>
          <table:table-row table:style-name="Table2.136">
            <table:table-cell table:style-name="Table2.A136" office:value-type="string">
              <text:p text:style-name="P131"><text:span text:style-name="T185">Branche</text:span></text:p>
            </table:table-cell>
            <table:table-cell table:style-name="Table2.B136" office:value-type="string">
              <text:p text:style-name="P140"/>
            </table:table-cell>
            <table:table-cell table:style-name="Table2.C136" office:value-type="string">
              <text:p text:style-name="P7"><text:span text:style-name="T125">IT Dienstleistungen</text:span></text:p>
            </table:table-cell>
          </table:table-row>
          <table:table-row table:style-name="Table2.137">
            <table:table-cell table:style-name="Table2.A137" office:value-type="string">
              <text:p text:style-name="P145"><text:span text:style-name="T185">04/2014 bis 12/2014</text:span></text:p>
            </table:table-cell>
            <table:table-cell table:style-name="Table2.B137" office:value-type="string">
              <text:p text:style-name="P140"/>
            </table:table-cell>
            <table:table-cell table:style-name="Table2.C137" office:value-type="string">
              <text:p text:style-name="P7"><text:span text:style-name="T163">System Engineer</text:span></text:p>
              <text:p text:style-name="P7"><text:span text:style-name="T125">Installation und hochverfügbarer Betrieb von Apache-, Jboss-, und Websphere Umgebungen.</text:span><text:span text:style-name="T125"><text:s/></text:span><text:span text:style-name="T108">Last Level Support.</text:span></text:p>
            </table:table-cell>
          </table:table-row>
          <table:table-row table:style-name="Table2.138">
            <table:table-cell table:style-name="Table2.A138" office:value-type="string">
              <text:p text:style-name="P131"><text:span text:style-name="T185">Software</text:span></text:p>
            </table:table-cell>
            <table:table-cell table:style-name="Table2.B138" office:value-type="string">
              <text:p text:style-name="P140"/>
            </table:table-cell>
            <table:table-cell table:style-name="Table2.C138" office:value-type="string">
              <text:p text:style-name="P7"><text:span text:style-name="T125">RedHat Enterprise Linux 5 und 6, Jboss, Tomcat, Websphere, Apache, Kerberos, Konfigurations- und Deployment-Framework in Bash und Perl.</text:span></text:p>
            </table:table-cell>
          </table:table-row>
          <table:table-row table:style-name="Table2.139">
            <table:table-cell table:style-name="Table2.A139" office:value-type="string">
              <text:p text:style-name="P146"/>
            </table:table-cell>
            <table:table-cell table:style-name="Table2.B139" office:value-type="string">
              <text:p text:style-name="P140"/>
            </table:table-cell>
            <table:table-cell table:style-name="Table2.C139" office:value-type="string">
              <text:p text:style-name="P141"/>
            </table:table-cell>
          </table:table-row>
          <table:table-row table:style-name="Table2.140">
            <table:table-cell table:style-name="Table2.A140" office:value-type="string">
              <text:p text:style-name="P146"/>
            </table:table-cell>
            <table:table-cell table:style-name="Table2.B140" office:value-type="string">
              <text:p text:style-name="P140"/>
            </table:table-cell>
            <table:table-cell table:style-name="Table2.C140" office:value-type="string">
              <text:p text:style-name="P141"/>
            </table:table-cell>
          </table:table-row>
          <table:table-row table:style-name="Table2.141">
            <table:table-cell table:style-name="Table2.A141" office:value-type="string">
              <text:p text:style-name="P131"><text:span text:style-name="T185">Auftraggeber</text:span></text:p>
            </table:table-cell>
            <table:table-cell table:style-name="Table2.B141" office:value-type="string">
              <text:p text:style-name="P140"/>
            </table:table-cell>
            <table:table-cell table:style-name="Table2.C141" office:value-type="string">
              <text:p text:style-name="P7"><text:span text:style-name="T138">Media-Saturn</text:span><text:span text:style-name="T139"><text:s/></text:span><text:span text:style-name="T139">IT-Services, Ingolstadt</text:span><text:span text:style-name="T139"><text:s/></text:span><text:a xlink:type="simple" xlink:href="http://www.media-saturn.com/"><text:span text:style-name="T194">http://www.media-saturn.com</text:span><text:span text:style-name="T195"><text:s/></text:span></text:a></text:p>
            </table:table-cell>
          </table:table-row>
          <table:table-row table:style-name="Table2.142">
            <table:table-cell table:style-name="Table2.A142" office:value-type="string">
              <text:p text:style-name="P131"><text:span text:style-name="T185">Branche</text:span></text:p>
            </table:table-cell>
            <table:table-cell table:style-name="Table2.B142" office:value-type="string">
              <text:p text:style-name="P140"/>
            </table:table-cell>
            <table:table-cell table:style-name="Table2.C142" office:value-type="string">
              <text:p text:style-name="P7"><text:span text:style-name="T125">Einzelhandel</text:span></text:p>
            </table:table-cell>
          </table:table-row>
          <table:table-row table:style-name="Table2.143">
            <table:table-cell table:style-name="Table2.A143" office:value-type="string">
              <text:p text:style-name="P145"><text:span text:style-name="T185">09/2012 bis 03/2014</text:span></text:p>
            </table:table-cell>
            <table:table-cell table:style-name="Table2.B143" office:value-type="string">
              <text:p text:style-name="P140"/>
            </table:table-cell>
            <table:table-cell table:style-name="Table2.C143" office:value-type="string">
              <text:p text:style-name="P7"><text:span text:style-name="T163">Systems Design Engineer</text:span></text:p>
              <text:p text:style-name="P7"><text:span text:style-name="T125">Installation und hochverfügbarer Betrieb von Jboss, Tomcat und Coldfusion Umgebungen (Linux), Oracle Cluster auf virtuellen und physischen Servern.</text:span></text:p>
              <text:p text:style-name="P7"><text:span text:style-name="T125">Umzug Rechenzentrum, Aufbau Betriebsführung, Aufbau Nagios Monitoring</text:span></text:p>
            </table:table-cell>
          </table:table-row>
          <table:table-row table:style-name="Table2.144">
            <table:table-cell table:style-name="Table2.A144" office:value-type="string">
              <text:p text:style-name="P131"><text:span text:style-name="T185">Software</text:span></text:p>
            </table:table-cell>
            <table:table-cell table:style-name="Table2.B144" office:value-type="string">
              <text:p text:style-name="P140"/>
            </table:table-cell>
            <table:table-cell table:style-name="Table2.C144" office:value-type="string">
              <text:p text:style-name="P7"><text:span text:style-name="T130">SuSE Linux Enterprise Server, VMWare, Jboss, Tomcat, Websphere 8.5, Apache, Kerberos, AppDynamics, ColdFusion9, Nagios, Munin, Cacti, F5 Loadbalancer</text:span></text:p>
            </table:table-cell>
          </table:table-row>
          <table:table-row table:style-name="Table2.145">
            <table:table-cell table:style-name="Table2.A145" office:value-type="string">
              <text:p text:style-name="P129"/>
            </table:table-cell>
            <table:table-cell table:style-name="Table2.B145" office:value-type="string">
              <text:p text:style-name="P130"/>
            </table:table-cell>
            <table:table-cell table:style-name="Table2.C145" office:value-type="string">
              <text:p text:style-name="P144"/>
            </table:table-cell>
          </table:table-row>
          <table:table-row table:style-name="Table2.146">
            <table:table-cell table:style-name="Table2.A146" office:value-type="string">
              <text:p text:style-name="P129"/>
            </table:table-cell>
            <table:table-cell table:style-name="Table2.B146" office:value-type="string">
              <text:p text:style-name="P130"/>
            </table:table-cell>
            <table:table-cell table:style-name="Table2.C146" office:value-type="string">
              <text:p text:style-name="P144"/>
            </table:table-cell>
          </table:table-row>
          <table:table-row table:style-name="Table2.147">
            <table:table-cell table:style-name="Table2.A147" office:value-type="string">
              <text:p text:style-name="P131"><text:span text:style-name="T185">Auftraggeber</text:span></text:p>
            </table:table-cell>
            <table:table-cell table:style-name="Table2.B147" office:value-type="string">
              <text:p text:style-name="P140"/>
            </table:table-cell>
            <table:table-cell table:style-name="Table2.C147" office:value-type="string">
              <text:p text:style-name="P7"><text:span text:style-name="T173">Sybase 365</text:span><text:span text:style-name="T180">, Raunheim (heute Unternehmensteil von SAP)</text:span><text:span text:style-name="T180"><text:s/></text:span><text:a xlink:type="simple" xlink:href="http://www.sybase.com/mobileservices"><text:span text:style-name="T196">http://www.sybase.com/mobileservices</text:span></text:a></text:p>
            </table:table-cell>
          </table:table-row>
          <table:table-row table:style-name="Table2.148">
            <table:table-cell table:style-name="Table2.A148" office:value-type="string">
              <text:p text:style-name="P131"><text:span text:style-name="T185">Branche</text:span></text:p>
            </table:table-cell>
            <table:table-cell table:style-name="Table2.B148" office:value-type="string">
              <text:p text:style-name="P140"/>
            </table:table-cell>
            <table:table-cell table:style-name="Table2.C148" office:value-type="string">
              <text:p text:style-name="P7"><text:span text:style-name="T125">Informationstechnologie, Telekommunikation</text:span></text:p>
            </table:table-cell>
          </table:table-row>
          <table:table-row table:style-name="Table2.149">
            <table:table-cell table:style-name="Table2.A149" office:value-type="string">
              <text:p text:style-name="P145"><text:span text:style-name="T185">06/2012 bis 09/2012</text:span></text:p>
            </table:table-cell>
            <table:table-cell table:style-name="Table2.B149" office:value-type="string">
              <text:p text:style-name="P140"/>
            </table:table-cell>
            <table:table-cell table:style-name="Table2.C149" office:value-type="string">
              <text:p text:style-name="P7"><text:span text:style-name="T163">Systems Design Engineer</text:span></text:p>
              <text:p text:style-name="P7"><text:span text:style-name="T125">Installation und hochverfügbarer Betrieb von JBoss und Tomcat Umgebungen (Linux), Oracle Cluster sowie Troubleshooting.</text:span></text:p>
            </table:table-cell>
          </table:table-row>
          <table:table-row table:style-name="Table2.150">
            <table:table-cell table:style-name="Table2.A150" office:value-type="string">
              <text:p text:style-name="P131"><text:span text:style-name="T185">Software</text:span></text:p>
            </table:table-cell>
            <table:table-cell table:style-name="Table2.B150" office:value-type="string">
              <text:p text:style-name="P140"/>
            </table:table-cell>
            <table:table-cell table:style-name="Table2.C150" office:value-type="string">
              <text:p text:style-name="P7"><text:span text:style-name="T130">Red Hat Enterprise Linux, VMWare, Kickstart, Jboss6, JBoss7, Tomcat, Apache, Apache mod_jk Loadbalancer, Bash, Oracle, Perl, Python, Kerberos</text:span></text:p>
            </table:table-cell>
          </table:table-row>
          <table:table-row table:style-name="Table2.151">
            <table:table-cell table:style-name="Table2.A151" office:value-type="string">
              <text:p text:style-name="P129"/>
            </table:table-cell>
            <table:table-cell table:style-name="Table2.B151" office:value-type="string">
              <text:p text:style-name="P130"/>
            </table:table-cell>
            <table:table-cell table:style-name="Table2.C151" office:value-type="string">
              <text:p text:style-name="P144"/>
            </table:table-cell>
          </table:table-row>
          <table:table-row table:style-name="Table2.152">
            <table:table-cell table:style-name="Table2.A152" office:value-type="string">
              <text:p text:style-name="P129"/>
            </table:table-cell>
            <table:table-cell table:style-name="Table2.B152" office:value-type="string">
              <text:p text:style-name="P130"/>
            </table:table-cell>
            <table:table-cell table:style-name="Table2.C152" office:value-type="string">
              <text:p text:style-name="P144"/>
            </table:table-cell>
          </table:table-row>
          <table:table-row table:style-name="Table2.153">
            <table:table-cell table:style-name="Table2.A153" office:value-type="string">
              <text:p text:style-name="P131"><text:span text:style-name="T185">Auftraggeber</text:span></text:p>
            </table:table-cell>
            <table:table-cell table:style-name="Table2.B153" office:value-type="string">
              <text:p text:style-name="P140"/>
            </table:table-cell>
            <table:table-cell table:style-name="Table2.C153" office:value-type="string">
              <text:p text:style-name="P7"><text:span text:style-name="T173">ORGA GmbH</text:span><text:span text:style-name="T180">, Karlsruhe (heute Unternehmensteil von FIDUCIA)</text:span><text:span text:style-name="T180"><text:s text:c="2"/></text:span></text:p>
              <text:p text:style-name="P7"><text:a xlink:type="simple" xlink:href="http://www.orga.de/"><text:span text:style-name="T198">http://www.orga.de</text:span></text:a></text:p>
            </table:table-cell>
          </table:table-row>
          <table:table-row table:style-name="Table2.154">
            <table:table-cell table:style-name="Table2.A154" office:value-type="string">
              <text:p text:style-name="P131"><text:span text:style-name="T185">Branche</text:span></text:p>
            </table:table-cell>
            <table:table-cell table:style-name="Table2.B154" office:value-type="string">
              <text:p text:style-name="P140"/>
            </table:table-cell>
            <table:table-cell table:style-name="Table2.C154" office:value-type="string">
              <text:p text:style-name="P7"><text:span text:style-name="T125">Informationstechnologie</text:span></text:p>
            </table:table-cell>
          </table:table-row>
          <table:table-row table:style-name="Table2.155">
            <table:table-cell table:style-name="Table2.A155" office:value-type="string">
              <text:p text:style-name="P145"><text:span text:style-name="T185">09/2011 bis 06/2012</text:span></text:p>
            </table:table-cell>
            <table:table-cell table:style-name="Table2.B155" office:value-type="string">
              <text:p text:style-name="P140"/>
            </table:table-cell>
            <table:table-cell table:style-name="Table2.C155" office:value-type="string">
              <text:p text:style-name="P7"><text:span text:style-name="T163">Linux Systemadministration und Betrieb Tomcat, JBoss</text:span></text:p>
              <text:p text:style-name="P7"><text:span text:style-name="T125">Installation und hochverfügbarer Betrieb von JBoss und Tomcat Umgebungen (Linux), Oracle Cluster</text:span></text:p>
            </table:table-cell>
          </table:table-row>
          <table:table-row table:style-name="Table2.156">
            <table:table-cell table:style-name="Table2.A156" office:value-type="string">
              <text:p text:style-name="P131"><text:span text:style-name="T185">Software</text:span></text:p>
            </table:table-cell>
            <table:table-cell table:style-name="Table2.B156" office:value-type="string">
              <text:p text:style-name="P140"/>
            </table:table-cell>
            <table:table-cell table:style-name="Table2.C156" office:value-type="string">
              <text:p text:style-name="P7"><text:span text:style-name="T130">Red Hat Enterprise Linux, PXE-boot, VMWare, Jboss4, JBoss5, Tomcat, Apache, Bash, Oracle</text:span></text:p>
            </table:table-cell>
          </table:table-row>
          <table:table-row table:style-name="Table2.157">
            <table:table-cell table:style-name="Table2.A157" office:value-type="string">
              <text:p text:style-name="P129"/>
            </table:table-cell>
            <table:table-cell table:style-name="Table2.B157" office:value-type="string">
              <text:p text:style-name="P130"/>
            </table:table-cell>
            <table:table-cell table:style-name="Table2.C157" office:value-type="string">
              <text:p text:style-name="P144"/>
            </table:table-cell>
          </table:table-row>
          <table:table-row table:style-name="Table2.158">
            <table:table-cell table:style-name="Table2.A158" office:value-type="string">
              <text:p text:style-name="P131"><text:span text:style-name="T185">Auftraggeber</text:span></text:p>
            </table:table-cell>
            <table:table-cell table:style-name="Table2.B158" office:value-type="string">
              <text:p text:style-name="P140"/>
            </table:table-cell>
            <table:table-cell table:style-name="Table2.C158" office:value-type="string">
              <text:p text:style-name="P7"><text:span text:style-name="T173">IT.NRW</text:span><text:span text:style-name="T180">, Düsseldorf</text:span><text:span text:style-name="T180"><text:s text:c="3"/></text:span><text:a xlink:type="simple" xlink:href="http://de.wikipedia.org/wiki/Landesbetrieb_Information_und"><text:span text:style-name="T199">http://www.it.nrw.de</text:span></text:a></text:p>
            </table:table-cell>
          </table:table-row>
          <table:table-row table:style-name="Table2.159">
            <table:table-cell table:style-name="Table2.A159" office:value-type="string">
              <text:p text:style-name="P131"><text:span text:style-name="T185">Branche</text:span></text:p>
            </table:table-cell>
            <table:table-cell table:style-name="Table2.B159" office:value-type="string">
              <text:p text:style-name="P140"/>
            </table:table-cell>
            <table:table-cell table:style-name="Table2.C159" office:value-type="string">
              <text:p text:style-name="P7"><text:span text:style-name="T125">öffentlicher Dienst</text:span><text:span text:style-name="T125"><text:s/></text:span></text:p>
            </table:table-cell>
          </table:table-row>
          <table:table-row table:style-name="Table2.160">
            <table:table-cell table:style-name="Table2.A160" office:value-type="string">
              <text:p text:style-name="P145"><text:span text:style-name="T185">07/2011 bis 02/2012</text:span></text:p>
            </table:table-cell>
            <table:table-cell table:style-name="Table2.B160" office:value-type="string">
              <text:p text:style-name="P140"/>
            </table:table-cell>
            <table:table-cell table:style-name="Table2.C160" office:value-type="string">
              <text:p text:style-name="P7"><text:span text:style-name="T163">Linux Systemadministration JBoss</text:span></text:p>
              <text:p text:style-name="P7"><text:span text:style-name="T125">Installation und hochverfügbarer Betrieb von Oracle (RAC) JBoss und Lastverteiler (Apache) auf Linux-Servern</text:span><text:span text:style-name="T125"><text:s/></text:span></text:p>
            </table:table-cell>
          </table:table-row>
          <table:table-row table:style-name="Table2.161">
            <table:table-cell table:style-name="Table2.A161" office:value-type="string">
              <text:p text:style-name="P131"><text:span text:style-name="T185">Software</text:span></text:p>
            </table:table-cell>
            <table:table-cell table:style-name="Table2.B161" office:value-type="string">
              <text:p text:style-name="P140"/>
            </table:table-cell>
            <table:table-cell table:style-name="Table2.C161" office:value-type="string">
              <text:p text:style-name="P7"><text:span text:style-name="T130">Red Hat Enterprise Linux, AppDynamics, OpenLDAP, Puppet, Chef, Perl, PHP, Kerberos, VMWare, Jboss5, JBoss7, Tomcat, Apache, Bash, Python, Fabric</text:span></text:p>
            </table:table-cell>
          </table:table-row>
          <table:table-row table:style-name="Table2.162">
            <table:table-cell table:style-name="Table2.A162" office:value-type="string">
              <text:p text:style-name="P129"/>
            </table:table-cell>
            <table:table-cell table:style-name="Table2.B162" office:value-type="string">
              <text:p text:style-name="P130"/>
            </table:table-cell>
            <table:table-cell table:style-name="Table2.C162" office:value-type="string">
              <text:p text:style-name="P144"/>
            </table:table-cell>
          </table:table-row>
          <table:table-row table:style-name="Table2.163">
            <table:table-cell table:style-name="Table2.A163" office:value-type="string">
              <text:p text:style-name="P131"><text:span text:style-name="T185">Auftraggeber</text:span></text:p>
            </table:table-cell>
            <table:table-cell table:style-name="Table2.B163" office:value-type="string">
              <text:p text:style-name="P140"/>
            </table:table-cell>
            <table:table-cell table:style-name="Table2.C163" office:value-type="string">
              <text:p text:style-name="P7"><text:span text:style-name="T173">Deutsche Post AG</text:span><text:span text:style-name="T180">, Bonn</text:span><text:span text:style-name="T180"><text:s text:c="3"/></text:span><text:a xlink:type="simple" xlink:href="http://www.epost.de/geschaeftskunden.html"><text:span text:style-name="T200">http://www.epost.de/geschaeftskunden.html</text:span><text:span text:style-name="T201"><text:s/></text:span></text:a></text:p>
            </table:table-cell>
          </table:table-row>
          <table:table-row table:style-name="Table2.164">
            <table:table-cell table:style-name="Table2.A164" office:value-type="string">
              <text:p text:style-name="P131"><text:span text:style-name="T185">Branche</text:span></text:p>
            </table:table-cell>
            <table:table-cell table:style-name="Table2.B164" office:value-type="string">
              <text:p text:style-name="P140"/>
            </table:table-cell>
            <table:table-cell table:style-name="Table2.C164" office:value-type="string">
              <text:p text:style-name="P7"><text:span text:style-name="T125">Kommunikation</text:span></text:p>
            </table:table-cell>
          </table:table-row>
          <table:table-row table:style-name="Table2.165">
            <table:table-cell table:style-name="Table2.A165" office:value-type="string">
              <text:p text:style-name="P145"><text:span text:style-name="T185">01/2011 bis 06/2011</text:span></text:p>
            </table:table-cell>
            <table:table-cell table:style-name="Table2.B165" office:value-type="string">
              <text:p text:style-name="P140"/>
            </table:table-cell>
            <table:table-cell table:style-name="Table2.C165" office:value-type="string">
              <text:p text:style-name="P7"><text:span text:style-name="T163">Linux Systemadministration</text:span></text:p>
              <text:p text:style-name="P7"><text:span text:style-name="T125">Installation und Betrieb von Linux-Servern für Software-Testumgebung (komplexe WEB-Anwendung); Installation und Betrieb lokaler Firewalls sowie automatisierter Konfiguration (Puppet)</text:span></text:p>
            </table:table-cell>
          </table:table-row>
          <table:table-row table:style-name="Table2.166">
            <table:table-cell table:style-name="Table2.A166" office:value-type="string">
              <text:p text:style-name="P131"><text:span text:style-name="T185">Hardware</text:span></text:p>
            </table:table-cell>
            <table:table-cell table:style-name="Table2.B166" office:value-type="string">
              <text:p text:style-name="P140"/>
            </table:table-cell>
            <table:table-cell table:style-name="Table2.C166" office:value-type="string">
              <text:p text:style-name="P7"><text:span text:style-name="T125">HP, Cisco, NetApp</text:span></text:p>
            </table:table-cell>
          </table:table-row>
          <table:table-row table:style-name="Table2.167">
            <table:table-cell table:style-name="Table2.A167" office:value-type="string">
              <text:p text:style-name="P131"><text:span text:style-name="T185">Software</text:span></text:p>
            </table:table-cell>
            <table:table-cell table:style-name="Table2.B167" office:value-type="string">
              <text:p text:style-name="P140"/>
            </table:table-cell>
            <table:table-cell table:style-name="Table2.C167" office:value-type="string">
              <text:p text:style-name="P7"><text:span text:style-name="T130">Red Hat Enterprise Linux, Ubuntu Linux, OpenLDAP, Puppet, Perl, PHP, VMWare, OpenVZ, Jboss, Tomcat, Postfix, Bash</text:span></text:p>
              <text:p text:style-name="P7"><text:span text:style-name="T130">Windows Server, Exchange, Lotus Domino</text:span></text:p>
            </table:table-cell>
          </table:table-row>
          <table:table-row table:style-name="Table2.168">
            <table:table-cell table:style-name="Table2.A168" office:value-type="string">
              <text:p text:style-name="P129"/>
            </table:table-cell>
            <table:table-cell table:style-name="Table2.B168" office:value-type="string">
              <text:p text:style-name="P130"/>
            </table:table-cell>
            <table:table-cell table:style-name="Table2.C168" office:value-type="string">
              <text:p text:style-name="P144"/>
            </table:table-cell>
          </table:table-row>
          <table:table-row table:style-name="Table2.169">
            <table:table-cell table:style-name="Table2.A169" office:value-type="string">
              <text:p text:style-name="P129"/>
            </table:table-cell>
            <table:table-cell table:style-name="Table2.B169" office:value-type="string">
              <text:p text:style-name="P130"/>
            </table:table-cell>
            <table:table-cell table:style-name="Table2.C169" office:value-type="string">
              <text:p text:style-name="P144"/>
            </table:table-cell>
          </table:table-row>
          <table:table-row table:style-name="Table2.170">
            <table:table-cell table:style-name="Table2.A170" office:value-type="string">
              <text:p text:style-name="P131"><text:span text:style-name="T185">Auftraggeber</text:span></text:p>
            </table:table-cell>
            <table:table-cell table:style-name="Table2.B170" office:value-type="string">
              <text:p text:style-name="P140"/>
            </table:table-cell>
            <table:table-cell table:style-name="Table2.C170" office:value-type="string">
              <text:p text:style-name="P7"><text:span text:style-name="T173">ITSG</text:span><text:span text:style-name="T180"><text:s/></text:span><text:span text:style-name="T180">Informationstechnische Servicestelle der gesetzlichen Krankenversicherung, Heusenstamm</text:span><text:span text:style-name="T180"><text:s text:c="3"/></text:span><text:a xlink:type="simple" xlink:href="http://de.wikipedia.org/wiki/ITSG"><text:span text:style-name="T202">http://de.wikipedia.org/wiki/ITSG</text:span><text:span text:style-name="T203"><text:s/></text:span></text:a></text:p>
            </table:table-cell>
          </table:table-row>
          <table:table-row table:style-name="Table2.171">
            <table:table-cell table:style-name="Table2.A171" office:value-type="string">
              <text:p text:style-name="P131"><text:span text:style-name="T185">Branche</text:span></text:p>
            </table:table-cell>
            <table:table-cell table:style-name="Table2.B171" office:value-type="string">
              <text:p text:style-name="P140"/>
            </table:table-cell>
            <table:table-cell table:style-name="Table2.C171" office:value-type="string">
              <text:p text:style-name="P7"><text:span text:style-name="T125">Gesundheitswesen</text:span></text:p>
            </table:table-cell>
          </table:table-row>
          <table:table-row table:style-name="Table2.172">
            <table:table-cell table:style-name="Table2.A172" office:value-type="string">
              <text:p text:style-name="P145"><text:span text:style-name="T185">09/2010 bis 12/2010</text:span></text:p>
            </table:table-cell>
            <table:table-cell table:style-name="Table2.B172" office:value-type="string">
              <text:p text:style-name="P140"/>
            </table:table-cell>
            <table:table-cell table:style-name="Table2.C172" office:value-type="string">
              <text:p text:style-name="P7"><text:span text:style-name="T163">Linux Systemadministration</text:span></text:p>
              <text:p text:style-name="P7"><text:span text:style-name="T125">Installation und hochverfügbarer Betrieb von Linux- und Windows-Servern</text:span></text:p>
              <text:p text:style-name="P7"><text:span text:style-name="T108">Deployment JAVA-Software</text:span></text:p>
            </table:table-cell>
          </table:table-row>
          <table:table-row table:style-name="Table2.173">
            <table:table-cell table:style-name="Table2.A173" office:value-type="string">
              <text:p text:style-name="P131"><text:span text:style-name="T185">Hardware</text:span></text:p>
            </table:table-cell>
            <table:table-cell table:style-name="Table2.B173" office:value-type="string">
              <text:p text:style-name="P140"/>
            </table:table-cell>
            <table:table-cell table:style-name="Table2.C173" office:value-type="string">
              <text:p text:style-name="P7"><text:span text:style-name="T125">HP, Fujitsu, NetApp</text:span></text:p>
            </table:table-cell>
          </table:table-row>
          <table:table-row table:style-name="Table2.174">
            <table:table-cell table:style-name="Table2.A174" office:value-type="string">
              <text:p text:style-name="P131"><text:span text:style-name="T185">Software</text:span></text:p>
            </table:table-cell>
            <table:table-cell table:style-name="Table2.B174" office:value-type="string">
              <text:p text:style-name="P140"/>
            </table:table-cell>
            <table:table-cell table:style-name="Table2.C174" office:value-type="string">
              <text:p text:style-name="P7"><text:span text:style-name="T130">Suse Linux, Ubuntu Linux, OpenLDAP, Perl, VMWare, Jboss, Tomcat</text:span></text:p>
              <text:p text:style-name="P7"><text:span text:style-name="T125">Windows Server 2003 und 2008, MS SQL Server 2005(9.0) und 2008(10.0)</text:span></text:p>
            </table:table-cell>
          </table:table-row>
          <table:table-row table:style-name="Table2.175">
            <table:table-cell table:style-name="Table2.A175" office:value-type="string">
              <text:p text:style-name="P146"/>
            </table:table-cell>
            <table:table-cell table:style-name="Table2.B175" office:value-type="string">
              <text:p text:style-name="P140"/>
            </table:table-cell>
            <table:table-cell table:style-name="Table2.C175" office:value-type="string">
              <text:p text:style-name="P147"/>
            </table:table-cell>
          </table:table-row>
          <table:table-row table:style-name="Table2.176">
            <table:table-cell table:style-name="Table2.A176" office:value-type="string">
              <text:p text:style-name="P146"/>
            </table:table-cell>
            <table:table-cell table:style-name="Table2.B176" office:value-type="string">
              <text:p text:style-name="P140"/>
            </table:table-cell>
            <table:table-cell table:style-name="Table2.C176" office:value-type="string">
              <text:p text:style-name="P147"/>
            </table:table-cell>
          </table:table-row>
          <table:table-row table:style-name="Table2.177">
            <table:table-cell table:style-name="Table2.A177" office:value-type="string">
              <text:p text:style-name="P131"><text:span text:style-name="T185">Auftraggeber</text:span></text:p>
            </table:table-cell>
            <table:table-cell table:style-name="Table2.B177" office:value-type="string">
              <text:p text:style-name="P140"/>
            </table:table-cell>
            <table:table-cell table:style-name="Table2.C177" office:value-type="string">
              <text:p text:style-name="P7"><text:span text:style-name="T173">HZD</text:span><text:span text:style-name="T180"><text:s/></text:span><text:span text:style-name="T180">Hessische Zentrale für Datenverarbeitung, Wiesbaden</text:span><text:span text:style-name="T180"><text:s text:c="2"/></text:span><text:a xlink:type="simple" xlink:href="http://www.hzd.de/"><text:span text:style-name="T204">http://www.hzd.de</text:span><text:span text:style-name="T205"><text:s/></text:span></text:a></text:p>
            </table:table-cell>
          </table:table-row>
          <table:table-row table:style-name="Table2.178">
            <table:table-cell table:style-name="Table2.A178" office:value-type="string">
              <text:p text:style-name="P131"><text:span text:style-name="T185">Branche</text:span></text:p>
            </table:table-cell>
            <table:table-cell table:style-name="Table2.B178" office:value-type="string">
              <text:p text:style-name="P140"/>
            </table:table-cell>
            <table:table-cell table:style-name="Table2.C178" office:value-type="string">
              <text:p text:style-name="P7"><text:span text:style-name="T125">öffentlicher Dienst</text:span><text:span text:style-name="T125"><text:s/></text:span></text:p>
            </table:table-cell>
          </table:table-row>
          <table:table-row table:style-name="Table2.179">
            <table:table-cell table:style-name="Table2.A179" office:value-type="string">
              <text:p text:style-name="P145"><text:span text:style-name="T185">05/2010 bis 08/2010</text:span></text:p>
            </table:table-cell>
            <table:table-cell table:style-name="Table2.B179" office:value-type="string">
              <text:p text:style-name="P140"/>
            </table:table-cell>
            <table:table-cell table:style-name="Table2.C179" office:value-type="string">
              <text:p text:style-name="P7"><text:span text:style-name="T163">Linux Systemadministration</text:span></text:p>
              <text:p text:style-name="P7"><text:span text:style-name="T125">Installation und Betrieb von Linux-Servern, Betrieb Oracle Application Server,</text:span></text:p>
              <text:p text:style-name="P7"><text:span text:style-name="T125">Konzipierung und Implementation eines Nagios-Systems</text:span></text:p>
            </table:table-cell>
          </table:table-row>
          <table:table-row table:style-name="Table2.180">
            <table:table-cell table:style-name="Table2.A180" office:value-type="string">
              <text:p text:style-name="P131"><text:span text:style-name="T185">Hardware</text:span></text:p>
            </table:table-cell>
            <table:table-cell table:style-name="Table2.B180" office:value-type="string">
              <text:p text:style-name="P140"/>
            </table:table-cell>
            <table:table-cell table:style-name="Table2.C180" office:value-type="string">
              <text:p text:style-name="P7"><text:span text:style-name="T125">Fujitsu</text:span></text:p>
            </table:table-cell>
          </table:table-row>
          <table:table-row table:style-name="Table2.181">
            <table:table-cell table:style-name="Table2.A181" office:value-type="string">
              <text:p text:style-name="P131"><text:span text:style-name="T185">Software</text:span></text:p>
            </table:table-cell>
            <table:table-cell table:style-name="Table2.B181" office:value-type="string">
              <text:p text:style-name="P140"/>
            </table:table-cell>
            <table:table-cell table:style-name="Table2.C181" office:value-type="string">
              <text:p text:style-name="P7"><text:span text:style-name="T130">Suse SLES9–11, OpenLDAP, Perl, Shell-Scripts, Oracle10, Nagios, Icinga, VMWare, JBoss, Tomcat, Windows Server 2003 und 2008</text:span></text:p>
            </table:table-cell>
          </table:table-row>
          <table:table-row table:style-name="Table2.182">
            <table:table-cell table:style-name="Table2.A182" office:value-type="string">
              <text:p text:style-name="P129"/>
            </table:table-cell>
            <table:table-cell table:style-name="Table2.B182" office:value-type="string">
              <text:p text:style-name="P130"/>
            </table:table-cell>
            <table:table-cell table:style-name="Table2.C182" office:value-type="string">
              <text:p text:style-name="P144"/>
            </table:table-cell>
          </table:table-row>
          <table:table-row table:style-name="Table2.183">
            <table:table-cell table:style-name="Table2.A183" office:value-type="string">
              <text:p text:style-name="P129"/>
            </table:table-cell>
            <table:table-cell table:style-name="Table2.B183" office:value-type="string">
              <text:p text:style-name="P130"/>
            </table:table-cell>
            <table:table-cell table:style-name="Table2.C183" office:value-type="string">
              <text:p text:style-name="P144"/>
            </table:table-cell>
          </table:table-row>
          <table:table-row table:style-name="Table2.184">
            <table:table-cell table:style-name="Table2.A184" office:value-type="string">
              <text:p text:style-name="P131"><text:span text:style-name="T185">Auftraggeber</text:span></text:p>
            </table:table-cell>
            <table:table-cell table:style-name="Table2.B184" office:value-type="string">
              <text:p text:style-name="P140"/>
            </table:table-cell>
            <table:table-cell table:style-name="Table2.C184" office:value-type="string">
              <text:p text:style-name="P7"><text:span text:style-name="T173">Vodafone</text:span><text:span text:style-name="T180">, Eschborn</text:span><text:span text:style-name="T180"><text:s text:c="3"/></text:span><text:a xlink:type="simple" xlink:href="http://de.wikipedia.org/wiki/Arcor"><text:span text:style-name="T206">http://de.wikipedia.org/wiki/Arcor</text:span><text:span text:style-name="T207"><text:s/></text:span></text:a></text:p>
            </table:table-cell>
          </table:table-row>
          <table:table-row table:style-name="Table2.185">
            <table:table-cell table:style-name="Table2.A185" office:value-type="string">
              <text:p text:style-name="P131"><text:span text:style-name="T185">Branche</text:span></text:p>
            </table:table-cell>
            <table:table-cell table:style-name="Table2.B185" office:value-type="string">
              <text:p text:style-name="P140"/>
            </table:table-cell>
            <table:table-cell table:style-name="Table2.C185" office:value-type="string">
              <text:p text:style-name="P7"><text:span text:style-name="T125">Telekommunikation</text:span></text:p>
            </table:table-cell>
          </table:table-row>
          <table:table-row table:style-name="Table2.186">
            <table:table-cell table:style-name="Table2.A186" office:value-type="string">
              <text:p text:style-name="P145"><text:span text:style-name="T185">01/2010 bis 04/2010</text:span></text:p>
            </table:table-cell>
            <table:table-cell table:style-name="Table2.B186" office:value-type="string">
              <text:p text:style-name="P140"/>
            </table:table-cell>
            <table:table-cell table:style-name="Table2.C186" office:value-type="string">
              <text:p text:style-name="P7"><text:span text:style-name="T163">Unix Systemadministration</text:span></text:p>
              <text:p text:style-name="P7"><text:span text:style-name="T125">Installation und hochverfügbarer Betrieb von Unix-Servern und Cluster-Systemen nach ITIL, Anbindung SAN-Storage und Oracle DBs</text:span></text:p>
            </table:table-cell>
          </table:table-row>
          <table:table-row table:style-name="Table2.187">
            <table:table-cell table:style-name="Table2.A187" office:value-type="string">
              <text:p text:style-name="P131"><text:span text:style-name="T185">Hardware</text:span></text:p>
            </table:table-cell>
            <table:table-cell table:style-name="Table2.B187" office:value-type="string">
              <text:p text:style-name="P140"/>
            </table:table-cell>
            <table:table-cell table:style-name="Table2.C187" office:value-type="string">
              <text:p text:style-name="P7"><text:span text:style-name="T125">HP, IBM, EMC Clariion, Symmetrix</text:span></text:p>
              <text:p text:style-name="P147"/>
            </table:table-cell>
          </table:table-row>
          <table:table-row table:style-name="Table2.188">
            <table:table-cell table:style-name="Table2.A188" office:value-type="string">
              <text:p text:style-name="P131"><text:span text:style-name="T185">Software</text:span></text:p>
            </table:table-cell>
            <table:table-cell table:style-name="Table2.B188" office:value-type="string">
              <text:p text:style-name="P140"/>
            </table:table-cell>
            <table:table-cell table:style-name="Table2.C188" office:value-type="string">
              <text:p text:style-name="P7"><text:span text:style-name="T130">HPUX 11, ServiceGuard, AIX, HACMP, Linux (RHEL 3 und 5), OpenLDAP, Perl, Oracle</text:span><text:span text:style-name="T130"><text:s/></text:span></text:p>
              <text:p text:style-name="P7"><text:span text:style-name="T125">Nagios</text:span></text:p>
            </table:table-cell>
          </table:table-row>
          <table:table-row table:style-name="Table2.189">
            <table:table-cell table:style-name="Table2.A189" office:value-type="string">
              <text:p text:style-name="P146"/>
            </table:table-cell>
            <table:table-cell table:style-name="Table2.B189" office:value-type="string">
              <text:p text:style-name="P140"/>
            </table:table-cell>
            <table:table-cell table:style-name="Table2.C189" office:value-type="string">
              <text:p text:style-name="P147"/>
            </table:table-cell>
          </table:table-row>
          <table:table-row table:style-name="Table2.190">
            <table:table-cell table:style-name="Table2.A190" office:value-type="string">
              <text:p text:style-name="P146"/>
            </table:table-cell>
            <table:table-cell table:style-name="Table2.B190" office:value-type="string">
              <text:p text:style-name="P140"/>
            </table:table-cell>
            <table:table-cell table:style-name="Table2.C190" office:value-type="string">
              <text:p text:style-name="P147"/>
            </table:table-cell>
          </table:table-row>
          <table:table-row table:style-name="Table2.191">
            <table:table-cell table:style-name="Table2.A191" office:value-type="string">
              <text:p text:style-name="P131"><text:span text:style-name="T185">Auftraggeber</text:span></text:p>
            </table:table-cell>
            <table:table-cell table:style-name="Table2.B191" office:value-type="string">
              <text:p text:style-name="P140"/>
            </table:table-cell>
            <table:table-cell table:style-name="Table2.C191" office:value-type="string">
              <text:p text:style-name="P7"><text:span text:style-name="T173">UBS AG</text:span><text:span text:style-name="T180">, Frankfurt</text:span><text:span text:style-name="T180"><text:s text:c="4"/></text:span><text:a xlink:type="simple" xlink:href="http://de.wikipedia.org/wiki/UBS"><text:span text:style-name="T208">http://de.wikipedia.org/wiki/UBS</text:span><text:span text:style-name="T209"><text:s/></text:span></text:a></text:p>
            </table:table-cell>
          </table:table-row>
          <table:table-row table:style-name="Table2.192">
            <table:table-cell table:style-name="Table2.A192" office:value-type="string">
              <text:p text:style-name="P131"><text:span text:style-name="T185">Branche</text:span></text:p>
            </table:table-cell>
            <table:table-cell table:style-name="Table2.B192" office:value-type="string">
              <text:p text:style-name="P140"/>
            </table:table-cell>
            <table:table-cell table:style-name="Table2.C192" office:value-type="string">
              <text:p text:style-name="P7"><text:span text:style-name="T125">Bank</text:span></text:p>
            </table:table-cell>
          </table:table-row>
          <table:table-row table:style-name="Table2.193">
            <table:table-cell table:style-name="Table2.A193" office:value-type="string">
              <text:p text:style-name="P145"><text:span text:style-name="T185">02/2008 bis 12/2009</text:span></text:p>
            </table:table-cell>
            <table:table-cell table:style-name="Table2.B193" office:value-type="string">
              <text:p text:style-name="P140"/>
            </table:table-cell>
            <table:table-cell table:style-name="Table2.C193" office:value-type="string">
              <text:p text:style-name="P7"><text:span text:style-name="T163">Unix Systemadministration</text:span></text:p>
              <text:p text:style-name="P7"><text:span text:style-name="T125">Installation, Betrieb und Backup/Restore von Unix-Servern und Cluster-Systemen im weltweiten Team; Aufbau, Betrieb und Umzug Rechenzentrum, Change-Management und Incident-Management nach ITIL</text:span></text:p>
            </table:table-cell>
          </table:table-row>
          <table:table-row table:style-name="Table2.194">
            <table:table-cell table:style-name="Table2.A194" office:value-type="string">
              <text:p text:style-name="P131"><text:span text:style-name="T185">Hardware</text:span></text:p>
            </table:table-cell>
            <table:table-cell table:style-name="Table2.B194" office:value-type="string">
              <text:p text:style-name="P140"/>
            </table:table-cell>
            <table:table-cell table:style-name="Table2.C194" office:value-type="string">
              <text:p text:style-name="P7"><text:span text:style-name="T125">SUN, StorageWorks, Quantum, HP, Fujitsu Siemens, IBM, NetApp, Hitachi, EMC,</text:span></text:p>
              <text:p text:style-name="P7"><text:span text:style-name="T125">Brocade, Cisco</text:span></text:p>
            </table:table-cell>
          </table:table-row>
          <table:table-row table:style-name="Table2.195">
            <table:table-cell table:style-name="Table2.A195" office:value-type="string">
              <text:p text:style-name="P131"><text:span text:style-name="T185">Software</text:span></text:p>
            </table:table-cell>
            <table:table-cell table:style-name="Table2.B195" office:value-type="string">
              <text:p text:style-name="P140"/>
            </table:table-cell>
            <table:table-cell table:style-name="Table2.C195" office:value-type="string">
              <text:p text:style-name="P7"><text:span text:style-name="T130">Solaris 10, HPUX 11, AIX, Linux (RHEL 3 und 5), MAC OSX Server, NetCool System  Monitoring, Veritas Storage Foundation, Veritas NetBackup, ARS Remedy,</text:span><text:span text:style-name="T130"><text:s/></text:span><text:line-break/><text:span text:style-name="T130">HP Open View</text:span></text:p>
              <text:p text:style-name="P7"><text:span text:style-name="T130">Oracle 10, MC/ServiceGuard, NIS, Kerberos, LDAP, DNS</text:span></text:p>
            </table:table-cell>
          </table:table-row>
          <table:table-row table:style-name="Table2.196">
            <table:table-cell table:style-name="Table2.A196" office:value-type="string">
              <text:p text:style-name="P129"/>
            </table:table-cell>
            <table:table-cell table:style-name="Table2.B196" office:value-type="string">
              <text:p text:style-name="P130"/>
            </table:table-cell>
            <table:table-cell table:style-name="Table2.C196" office:value-type="string">
              <text:p text:style-name="P144"/>
            </table:table-cell>
          </table:table-row>
          <table:table-row table:style-name="Table2.197">
            <table:table-cell table:style-name="Table2.A197" office:value-type="string">
              <text:p text:style-name="P129"/>
            </table:table-cell>
            <table:table-cell table:style-name="Table2.B197" office:value-type="string">
              <text:p text:style-name="P130"/>
            </table:table-cell>
            <table:table-cell table:style-name="Table2.C197" office:value-type="string">
              <text:p text:style-name="P144"/>
            </table:table-cell>
          </table:table-row>
          <table:table-row table:style-name="Table2.198">
            <table:table-cell table:style-name="Table2.A198" office:value-type="string">
              <text:p text:style-name="P131"><text:span text:style-name="T185">Auftraggeber</text:span></text:p>
            </table:table-cell>
            <table:table-cell table:style-name="Table2.B198" office:value-type="string">
              <text:p text:style-name="P140"/>
            </table:table-cell>
            <table:table-cell table:style-name="Table2.C198" office:value-type="string">
              <text:p text:style-name="P7"><text:span text:style-name="T173">Dresdner Bank</text:span><text:span text:style-name="T180">, Frankfurt</text:span><text:span text:style-name="T180"><text:s text:c="3"/></text:span><text:a xlink:type="simple" xlink:href="http://de.wikipedia.org/wiki/Dresdner_Bank"><text:span text:style-name="T210">http://de.wikipedia.org/wiki/Dresdner_Bank</text:span><text:span text:style-name="T211"><text:s/></text:span></text:a></text:p>
            </table:table-cell>
          </table:table-row>
          <table:table-row table:style-name="Table2.199">
            <table:table-cell table:style-name="Table2.A199" office:value-type="string">
              <text:p text:style-name="P131"><text:span text:style-name="T185">Branche</text:span></text:p>
            </table:table-cell>
            <table:table-cell table:style-name="Table2.B199" office:value-type="string">
              <text:p text:style-name="P140"/>
            </table:table-cell>
            <table:table-cell table:style-name="Table2.C199" office:value-type="string">
              <text:p text:style-name="P7"><text:span text:style-name="T125">Bank</text:span></text:p>
            </table:table-cell>
          </table:table-row>
          <table:table-row table:style-name="Table2.200">
            <table:table-cell table:style-name="Table2.A200" office:value-type="string">
              <text:p text:style-name="P145"><text:span text:style-name="T185">08/2007 – 12/2007</text:span></text:p>
            </table:table-cell>
            <table:table-cell table:style-name="Table2.B200" office:value-type="string">
              <text:p text:style-name="P140"/>
            </table:table-cell>
            <table:table-cell table:style-name="Table2.C200" office:value-type="string">
              <text:p text:style-name="P148"><text:span text:style-name="T212">AIX-Systemengineer</text:span></text:p>
              <text:p text:style-name="P148"><text:span text:style-name="T108">für IBM p-Series Filial-Server</text:span></text:p>
            </table:table-cell>
          </table:table-row>
          <table:table-row table:style-name="Table2.201">
            <table:table-cell table:style-name="Table2.A201" office:value-type="string">
              <text:p text:style-name="P131"><text:span text:style-name="T185">Hardware</text:span></text:p>
            </table:table-cell>
            <table:table-cell table:style-name="Table2.B201" office:value-type="string">
              <text:p text:style-name="P140"/>
            </table:table-cell>
            <table:table-cell table:style-name="Table2.C201" office:value-type="string">
              <text:p text:style-name="P148"><text:span text:style-name="T108">IBM p-Series</text:span><text:span text:style-name="T108"><text:line-break/></text:span><text:span text:style-name="T108">SAN Storage</text:span></text:p>
            </table:table-cell>
          </table:table-row>
          <table:table-row table:style-name="Table2.202">
            <table:table-cell table:style-name="Table2.A202" office:value-type="string">
              <text:p text:style-name="P131"><text:span text:style-name="T185">Software</text:span></text:p>
            </table:table-cell>
            <table:table-cell table:style-name="Table2.B202" office:value-type="string">
              <text:p text:style-name="P140"/>
            </table:table-cell>
            <table:table-cell table:style-name="Table2.C202" office:value-type="string">
              <text:p text:style-name="P148"><text:span text:style-name="T108">AIX 4.3 und 5.3, Development Tools</text:span></text:p>
              <text:p text:style-name="P148"><text:span text:style-name="T108">BFF Packaging Tools</text:span></text:p>
            </table:table-cell>
          </table:table-row>
          <table:table-row table:style-name="Table2.203">
            <table:table-cell table:style-name="Table2.A203" office:value-type="string">
              <text:p text:style-name="P149"/>
            </table:table-cell>
            <table:table-cell table:style-name="Table2.B203" office:value-type="string">
              <text:p text:style-name="P150"/>
            </table:table-cell>
            <table:table-cell table:style-name="Table2.C203" office:value-type="string">
              <text:p text:style-name="P151"/>
            </table:table-cell>
          </table:table-row>
          <table:table-row table:style-name="Table2.204">
            <table:table-cell table:style-name="Table2.A204" office:value-type="string">
              <text:p text:style-name="P149"/>
            </table:table-cell>
            <table:table-cell table:style-name="Table2.B204" office:value-type="string">
              <text:p text:style-name="P150"/>
            </table:table-cell>
            <table:table-cell table:style-name="Table2.C204" office:value-type="string">
              <text:p text:style-name="P151"/>
            </table:table-cell>
          </table:table-row>
          <table:table-row table:style-name="Table2.205">
            <table:table-cell table:style-name="Table2.A205" office:value-type="string">
              <text:p text:style-name="P131"><text:span text:style-name="T185">Auftraggeber</text:span></text:p>
            </table:table-cell>
            <table:table-cell table:style-name="Table2.B205" office:value-type="string">
              <text:p text:style-name="P140"/>
            </table:table-cell>
            <table:table-cell table:style-name="Table2.C205" office:value-type="string">
              <text:p text:style-name="P7"><text:span text:style-name="T173">MAN Turbo AG</text:span><text:span text:style-name="T180">, Oberhausen</text:span><text:span text:style-name="T180"><text:s text:c="2"/></text:span><text:a xlink:type="simple" xlink:href="http://dieselturbo.man.eu/"><text:span text:style-name="T213">http://dieselturbo.man.eu/</text:span><text:span text:style-name="T214"><text:s/></text:span></text:a></text:p>
            </table:table-cell>
          </table:table-row>
          <table:table-row table:style-name="Table2.206">
            <table:table-cell table:style-name="Table2.A206" office:value-type="string">
              <text:p text:style-name="P131"><text:span text:style-name="T185">Branche</text:span></text:p>
            </table:table-cell>
            <table:table-cell table:style-name="Table2.B206" office:value-type="string">
              <text:p text:style-name="P140"/>
            </table:table-cell>
            <table:table-cell table:style-name="Table2.C206" office:value-type="string">
              <text:p text:style-name="P7"><text:span text:style-name="T125">Maschinenbau</text:span></text:p>
            </table:table-cell>
          </table:table-row>
          <table:table-row table:style-name="Table2.207">
            <table:table-cell table:style-name="Table2.A207" office:value-type="string">
              <text:p text:style-name="P145"><text:span text:style-name="T185">04/2007 - 08/2007</text:span></text:p>
            </table:table-cell>
            <table:table-cell table:style-name="Table2.B207" office:value-type="string">
              <text:p text:style-name="P140"/>
            </table:table-cell>
            <table:table-cell table:style-name="Table2.C207" office:value-type="string">
              <text:p text:style-name="P148"><text:span text:style-name="T163">Unix-Systemadministration</text:span></text:p>
              <text:p text:style-name="P148"><text:span text:style-name="T125">HP Cluster für CAD-Konstruktion, IBM p-Series Server für SAP, Linux High-Performance Cluster für Strömungsberechnungen</text:span></text:p>
            </table:table-cell>
          </table:table-row>
          <table:table-row table:style-name="Table2.208">
            <table:table-cell table:style-name="Table2.A208" office:value-type="string">
              <text:p text:style-name="P131"><text:span text:style-name="T185">Hardware</text:span></text:p>
            </table:table-cell>
            <table:table-cell table:style-name="Table2.B208" office:value-type="string">
              <text:p text:style-name="P140"/>
            </table:table-cell>
            <table:table-cell table:style-name="Table2.C208" office:value-type="string">
              <text:p text:style-name="P148"><text:span text:style-name="T108">IBM p-Series, HP-Server: RISC und Intel Itanium (Failover-Cluster)</text:span><text:span text:style-name="T108"><text:line-break/></text:span><text:span text:style-name="T108">SAN Storage</text:span></text:p>
            </table:table-cell>
          </table:table-row>
          <table:table-row table:style-name="Table2.209">
            <table:table-cell table:style-name="Table2.A209" office:value-type="string">
              <text:p text:style-name="P131"><text:span text:style-name="T185">Software</text:span></text:p>
            </table:table-cell>
            <table:table-cell table:style-name="Table2.B209" office:value-type="string">
              <text:p text:style-name="P140"/>
            </table:table-cell>
            <table:table-cell table:style-name="Table2.C209" office:value-type="string">
              <text:p text:style-name="P148"><text:span text:style-name="T108">AIX 4.3 und 5.3, SAP Basis Administration, RHEL 3 und 4</text:span><text:span text:style-name="T108"><text:line-break/></text:span><text:span text:style-name="T108">HPUX 11, MC/ServiceGuard, I-Deas CAD-Software, ARS Remedy, Nagios Monitoring</text:span></text:p>
            </table:table-cell>
          </table:table-row>
          <table:table-row table:style-name="Table2.210">
            <table:table-cell table:style-name="Table2.A210" office:value-type="string">
              <text:p text:style-name="P149"/>
            </table:table-cell>
            <table:table-cell table:style-name="Table2.B210" office:value-type="string">
              <text:p text:style-name="P150"/>
            </table:table-cell>
            <table:table-cell table:style-name="Table2.C210" office:value-type="string">
              <text:p text:style-name="P152"/>
            </table:table-cell>
          </table:table-row>
          <table:table-row table:style-name="Table2.211">
            <table:table-cell table:style-name="Table2.A211" office:value-type="string">
              <text:p text:style-name="P149"/>
            </table:table-cell>
            <table:table-cell table:style-name="Table2.B211" office:value-type="string">
              <text:p text:style-name="P150"/>
            </table:table-cell>
            <table:table-cell table:style-name="Table2.C211" office:value-type="string">
              <text:p text:style-name="P152"/>
            </table:table-cell>
          </table:table-row>
          <table:table-row table:style-name="Table2.212">
            <table:table-cell table:style-name="Table2.A212" office:value-type="string">
              <text:p text:style-name="P131"><text:span text:style-name="T185">Auftraggeber</text:span></text:p>
            </table:table-cell>
            <table:table-cell table:style-name="Table2.B212" office:value-type="string">
              <text:p text:style-name="P140"/>
            </table:table-cell>
            <table:table-cell table:style-name="Table2.C212" office:value-type="string">
              <text:p text:style-name="P148"><text:span text:style-name="T173">AWEK Mikrodata</text:span><text:span text:style-name="T180">, Bielefeld</text:span><text:span text:style-name="T180"><text:s text:c="3"/></text:span><text:a xlink:type="simple" xlink:href="http://www.awek.de/"><text:span text:style-name="T215">http://www.awek.de</text:span><text:span text:style-name="T216"><text:s/></text:span></text:a></text:p>
            </table:table-cell>
          </table:table-row>
          <table:table-row table:style-name="Table2.213">
            <table:table-cell table:style-name="Table2.A213" office:value-type="string">
              <text:p text:style-name="P131"><text:span text:style-name="T185">Branche</text:span></text:p>
            </table:table-cell>
            <table:table-cell table:style-name="Table2.B213" office:value-type="string">
              <text:p text:style-name="P140"/>
            </table:table-cell>
            <table:table-cell table:style-name="Table2.C213" office:value-type="string">
              <text:p text:style-name="P148"><text:span text:style-name="T125">POS Systemhaus</text:span></text:p>
            </table:table-cell>
          </table:table-row>
          <table:table-row table:style-name="Table2.214">
            <table:table-cell table:style-name="Table2.A214" office:value-type="string">
              <text:p text:style-name="P145"><text:span text:style-name="T185">08/2006 - 03/2007</text:span></text:p>
            </table:table-cell>
            <table:table-cell table:style-name="Table2.B214" office:value-type="string">
              <text:p text:style-name="P140"/>
            </table:table-cell>
            <table:table-cell table:style-name="Table2.C214" office:value-type="string">
              <text:p text:style-name="P148"><text:span text:style-name="T163">Netzwerkadministration und Systemprogrammierung</text:span></text:p>
              <text:p text:style-name="P148"><text:span text:style-name="T125">Netzwerk-Infrastruktur für Softwarehaus sowie Systemprogrammierung für Kunden</text:span></text:p>
            </table:table-cell>
          </table:table-row>
          <table:table-row table:style-name="Table2.215">
            <table:table-cell table:style-name="Table2.A215" office:value-type="string">
              <text:p text:style-name="P131"><text:span text:style-name="T185">Hardware</text:span></text:p>
            </table:table-cell>
            <table:table-cell table:style-name="Table2.B215" office:value-type="string">
              <text:p text:style-name="P140"/>
            </table:table-cell>
            <table:table-cell table:style-name="Table2.C215" office:value-type="string">
              <text:p text:style-name="P148"><text:span text:style-name="T108">Intel Server,</text:span><text:span text:style-name="T108"><text:s/></text:span></text:p>
              <text:p text:style-name="P148"><text:span text:style-name="T108">Cisco Router, HP ProCurve Switches</text:span></text:p>
            </table:table-cell>
          </table:table-row>
          <table:table-row table:style-name="Table2.216">
            <table:table-cell table:style-name="Table2.A216" office:value-type="string">
              <text:p text:style-name="P131"><text:span text:style-name="T185">Software</text:span></text:p>
            </table:table-cell>
            <table:table-cell table:style-name="Table2.B216" office:value-type="string">
              <text:p text:style-name="P140"/>
            </table:table-cell>
            <table:table-cell table:style-name="Table2.C216" office:value-type="string">
              <text:p text:style-name="P148"><text:span text:style-name="T108">Windows Server 2003, Linux Server (Debian 3, SLES 10), VPN, Firewall (IP-Tables)</text:span></text:p>
              <text:p text:style-name="P148"><text:span text:style-name="T108">SAMBA, Apache, JBoss, Tomcat</text:span></text:p>
              <text:p text:style-name="P148"><text:span text:style-name="T130">Postfix, SNMP</text:span></text:p>
              <text:p text:style-name="P148"><text:span text:style-name="T125">Linux Kernelanpassungen, automatische Installationsroutinen</text:span></text:p>
            </table:table-cell>
          </table:table-row>
          <table:table-row table:style-name="Table2.217">
            <table:table-cell table:style-name="Table2.A217" office:value-type="string">
              <text:p text:style-name="P153"/>
            </table:table-cell>
            <table:table-cell table:style-name="Table2.B217" office:value-type="string">
              <text:p text:style-name="P140"/>
            </table:table-cell>
            <table:table-cell table:style-name="Table2.C217" office:value-type="string">
              <text:p text:style-name="P154"/>
            </table:table-cell>
          </table:table-row>
          <table:table-row table:style-name="Table2.218">
            <table:table-cell table:style-name="Table2.A218" office:value-type="string">
              <text:p text:style-name="P153"/>
            </table:table-cell>
            <table:table-cell table:style-name="Table2.B218" office:value-type="string">
              <text:p text:style-name="P140"/>
            </table:table-cell>
            <table:table-cell table:style-name="Table2.C218" office:value-type="string">
              <text:p text:style-name="P154"/>
            </table:table-cell>
          </table:table-row>
          <table:table-row table:style-name="Table2.219">
            <table:table-cell table:style-name="Table2.A219" office:value-type="string">
              <text:p text:style-name="P145"><text:span text:style-name="T185">07/2006</text:span></text:p>
            </table:table-cell>
            <table:table-cell table:style-name="Table2.B219" office:value-type="string">
              <text:p text:style-name="P140"/>
            </table:table-cell>
            <table:table-cell table:style-name="Table2.C219" office:value-type="string">
              <text:p text:style-name="P148"><text:span text:style-name="T163">Installation WLAN</text:span><text:span text:style-name="T163"><text:line-break/></text:span><text:span text:style-name="T125">Access-Point Infrastruktur</text:span></text:p>
            </table:table-cell>
          </table:table-row>
          <table:table-row table:style-name="Table2.220">
            <table:table-cell table:style-name="Table2.A220" office:value-type="string">
              <text:p text:style-name="P131"><text:span text:style-name="T185">Hardware</text:span></text:p>
            </table:table-cell>
            <table:table-cell table:style-name="Table2.B220" office:value-type="string">
              <text:p text:style-name="P140"/>
            </table:table-cell>
            <table:table-cell table:style-name="Table2.C220" office:value-type="string">
              <text:p text:style-name="P148"><text:span text:style-name="T125">Cisco Linksys WRT 54G</text:span><text:span text:style-name="T125"><text:s/></text:span></text:p>
            </table:table-cell>
          </table:table-row>
          <table:table-row table:style-name="Table2.221">
            <table:table-cell table:style-name="Table2.A221" office:value-type="string">
              <text:p text:style-name="P131"><text:span text:style-name="T185">Software</text:span></text:p>
            </table:table-cell>
            <table:table-cell table:style-name="Table2.B221" office:value-type="string">
              <text:p text:style-name="P140"/>
            </table:table-cell>
            <table:table-cell table:style-name="Table2.C221" office:value-type="string">
              <text:p text:style-name="P148"><text:span text:style-name="T125">WEP / WPA</text:span></text:p>
            </table:table-cell>
          </table:table-row>
          <table:table-row table:style-name="Table2.222">
            <table:table-cell table:style-name="Table2.A222" office:value-type="string">
              <text:p text:style-name="P153"/>
            </table:table-cell>
            <table:table-cell table:style-name="Table2.B222" office:value-type="string">
              <text:p text:style-name="P140"/>
            </table:table-cell>
            <table:table-cell table:style-name="Table2.C222" office:value-type="string">
              <text:p text:style-name="P155"/>
            </table:table-cell>
          </table:table-row>
          <table:table-row table:style-name="Table2.223">
            <table:table-cell table:style-name="Table2.A223" office:value-type="string">
              <text:p text:style-name="P145"><text:span text:style-name="T185">06/2006</text:span></text:p>
            </table:table-cell>
            <table:table-cell table:style-name="Table2.B223" office:value-type="string">
              <text:p text:style-name="P140"/>
            </table:table-cell>
            <table:table-cell table:style-name="Table2.C223" office:value-type="string">
              <text:p text:style-name="P148"><text:span text:style-name="T163">Installation VoIP-Router</text:span></text:p>
              <text:p text:style-name="P148"><text:span text:style-name="T125">Internetanbindung Netzwerk und Telefon</text:span></text:p>
            </table:table-cell>
          </table:table-row>
          <table:table-row table:style-name="Table2.224">
            <table:table-cell table:style-name="Table2.A224" office:value-type="string">
              <text:p text:style-name="P131"><text:span text:style-name="T185">Hardware</text:span></text:p>
            </table:table-cell>
            <table:table-cell table:style-name="Table2.B224" office:value-type="string">
              <text:p text:style-name="P140"/>
            </table:table-cell>
            <table:table-cell table:style-name="Table2.C224" office:value-type="string">
              <text:p text:style-name="P148"><text:span text:style-name="T125">FritzBox Fon 5050</text:span></text:p>
            </table:table-cell>
          </table:table-row>
          <table:table-row table:style-name="Table2.225">
            <table:table-cell table:style-name="Table2.A225" office:value-type="string">
              <text:p text:style-name="P131"><text:span text:style-name="T185">Software</text:span></text:p>
            </table:table-cell>
            <table:table-cell table:style-name="Table2.B225" office:value-type="string">
              <text:p text:style-name="P140"/>
            </table:table-cell>
            <table:table-cell table:style-name="Table2.C225" office:value-type="string">
              <text:p text:style-name="P148"><text:span text:style-name="T125">Firewall</text:span></text:p>
            </table:table-cell>
          </table:table-row>
          <table:table-row table:style-name="Table2.226">
            <table:table-cell table:style-name="Table2.A226" office:value-type="string">
              <text:p text:style-name="P153"/>
            </table:table-cell>
            <table:table-cell table:style-name="Table2.B226" office:value-type="string">
              <text:p text:style-name="P140"/>
            </table:table-cell>
            <table:table-cell table:style-name="Table2.C226" office:value-type="string">
              <text:p text:style-name="P155"/>
            </table:table-cell>
          </table:table-row>
          <table:table-row table:style-name="Table2.227">
            <table:table-cell table:style-name="Table2.A227" office:value-type="string">
              <text:p text:style-name="P145"><text:span text:style-name="T185">05/2006</text:span></text:p>
            </table:table-cell>
            <table:table-cell table:style-name="Table2.B227" office:value-type="string">
              <text:p text:style-name="P140"/>
            </table:table-cell>
            <table:table-cell table:style-name="Table2.C227" office:value-type="string">
              <text:p text:style-name="P148"><text:span text:style-name="T163">Tuning für T1 multithreading Systeme von Sun</text:span></text:p>
              <text:p text:style-name="P148"><text:span text:style-name="T125">Tunig von Anwendungssoftware für die CoolThreads Technologie der Sun SPARC T1 Server</text:span></text:p>
            </table:table-cell>
          </table:table-row>
          <table:table-row table:style-name="Table2.228">
            <table:table-cell table:style-name="Table2.A228" office:value-type="string">
              <text:p text:style-name="P131"><text:span text:style-name="T185">Hardware</text:span></text:p>
            </table:table-cell>
            <table:table-cell table:style-name="Table2.B228" office:value-type="string">
              <text:p text:style-name="P140"/>
            </table:table-cell>
            <table:table-cell table:style-name="Table2.C228" office:value-type="string">
              <text:p text:style-name="P148"><text:span text:style-name="T125">Sun UltraSPARC T1 (T1000 und T2000)</text:span></text:p>
            </table:table-cell>
          </table:table-row>
          <table:table-row table:style-name="Table2.229">
            <table:table-cell table:style-name="Table2.A229" office:value-type="string">
              <text:p text:style-name="P131"><text:span text:style-name="T185">Software</text:span></text:p>
            </table:table-cell>
            <table:table-cell table:style-name="Table2.B229" office:value-type="string">
              <text:p text:style-name="P140"/>
            </table:table-cell>
            <table:table-cell table:style-name="Table2.C229" office:value-type="string">
              <text:p text:style-name="P148"><text:span text:style-name="T108">Solaris, Apache, Sendmail, MySQL, Oracle, JBoss, Tomcat</text:span></text:p>
            </table:table-cell>
          </table:table-row>
          <table:table-row table:style-name="Table2.230">
            <table:table-cell table:style-name="Table2.A230" office:value-type="string">
              <text:p text:style-name="P149"/>
            </table:table-cell>
            <table:table-cell table:style-name="Table2.B230" office:value-type="string">
              <text:p text:style-name="P150"/>
            </table:table-cell>
            <table:table-cell table:style-name="Table2.C230" office:value-type="string">
              <text:p text:style-name="P148"><text:span text:style-name="T125">siehe</text:span><text:span text:style-name="T125"><text:s/></text:span><text:a xlink:type="simple" xlink:href="http://www.systemhelden.de/"><text:span text:style-name="T217">http://www.systemhelden.de</text:span><text:span text:style-name="T218"><text:s/></text:span></text:a></text:p>
            </table:table-cell>
          </table:table-row>
          <table:table-row table:style-name="Table2.231">
            <table:table-cell table:style-name="Table2.A231" office:value-type="string">
              <text:p text:style-name="P146"/>
            </table:table-cell>
            <table:table-cell table:style-name="Table2.B231" office:value-type="string">
              <text:p text:style-name="P140"/>
            </table:table-cell>
            <table:table-cell table:style-name="Table2.C231" office:value-type="string">
              <text:p text:style-name="P155"/>
            </table:table-cell>
          </table:table-row>
          <table:table-row table:style-name="Table2.232">
            <table:table-cell table:style-name="Table2.A232" office:value-type="string">
              <text:p text:style-name="P145"><text:span text:style-name="T185">04/2006</text:span></text:p>
            </table:table-cell>
            <table:table-cell table:style-name="Table2.B232" office:value-type="string">
              <text:p text:style-name="P140"/>
            </table:table-cell>
            <table:table-cell table:style-name="Table2.C232" office:value-type="string">
              <text:p text:style-name="P148"><text:span text:style-name="T163">Installation und Administration OpenSolaris auf Intel-Hardware</text:span></text:p>
            </table:table-cell>
          </table:table-row>
          <table:table-row table:style-name="Table2.233">
            <table:table-cell table:style-name="Table2.A233" office:value-type="string">
              <text:p text:style-name="P131"><text:span text:style-name="T185">Hardware</text:span></text:p>
            </table:table-cell>
            <table:table-cell table:style-name="Table2.B233" office:value-type="string">
              <text:p text:style-name="P140"/>
            </table:table-cell>
            <table:table-cell table:style-name="Table2.C233" office:value-type="string">
              <text:p text:style-name="P148"><text:span text:style-name="T125">Intel Server</text:span></text:p>
            </table:table-cell>
          </table:table-row>
          <table:table-row table:style-name="Table2.234">
            <table:table-cell table:style-name="Table2.A234" office:value-type="string">
              <text:p text:style-name="P131"><text:span text:style-name="T185">Software</text:span></text:p>
            </table:table-cell>
            <table:table-cell table:style-name="Table2.B234" office:value-type="string">
              <text:p text:style-name="P140"/>
            </table:table-cell>
            <table:table-cell table:style-name="Table2.C234" office:value-type="string">
              <text:p text:style-name="P148"><text:span text:style-name="T108">Open Solaris 11, Sendmail, Postfix, Apache ...</text:span></text:p>
            </table:table-cell>
          </table:table-row>
          <table:table-row table:style-name="Table2.235">
            <table:table-cell table:style-name="Table2.A235" office:value-type="string">
              <text:p text:style-name="P149"/>
            </table:table-cell>
            <table:table-cell table:style-name="Table2.B235" office:value-type="string">
              <text:p text:style-name="P150"/>
            </table:table-cell>
            <table:table-cell table:style-name="Table2.C235" office:value-type="string">
              <text:p text:style-name="P152"/>
            </table:table-cell>
          </table:table-row>
          <table:table-row table:style-name="Table2.236">
            <table:table-cell table:style-name="Table2.A236" office:value-type="string">
              <text:p text:style-name="P131"><text:span text:style-name="T185">Auftraggeber</text:span></text:p>
            </table:table-cell>
            <table:table-cell table:style-name="Table2.B236" office:value-type="string">
              <text:p text:style-name="P140"/>
            </table:table-cell>
            <table:table-cell table:style-name="Table2.C236" office:value-type="string">
              <text:p text:style-name="P148"><text:span text:style-name="T125">VSA ApothekenSysteme GmbH, Gefrees</text:span></text:p>
            </table:table-cell>
          </table:table-row>
          <table:table-row table:style-name="Table2.237">
            <table:table-cell table:style-name="Table2.A237" office:value-type="string">
              <text:p text:style-name="P131"><text:span text:style-name="T185">Branche</text:span></text:p>
            </table:table-cell>
            <table:table-cell table:style-name="Table2.B237" office:value-type="string">
              <text:p text:style-name="P140"/>
            </table:table-cell>
            <table:table-cell table:style-name="Table2.C237" office:value-type="string">
              <text:p text:style-name="P148"><text:span text:style-name="T125">POS</text:span></text:p>
            </table:table-cell>
          </table:table-row>
          <table:table-row table:style-name="Table2.238">
            <table:table-cell table:style-name="Table2.A238" office:value-type="string">
              <text:p text:style-name="P145"><text:span text:style-name="T185">01/2005 – 11/2005</text:span></text:p>
            </table:table-cell>
            <table:table-cell table:style-name="Table2.B238" office:value-type="string">
              <text:p text:style-name="P140"/>
            </table:table-cell>
            <table:table-cell table:style-name="Table2.C238" office:value-type="string">
              <text:p text:style-name="P148"><text:span text:style-name="T163">Administration Mail System</text:span></text:p>
              <text:p text:style-name="P148"><text:span text:style-name="T125">internes Mailsystem Microsoft Exchange, Verbindungen zum Internet mittels Mail Proxies, redundanter Aufbau</text:span></text:p>
            </table:table-cell>
          </table:table-row>
          <table:table-row table:style-name="Table2.239">
            <table:table-cell table:style-name="Table2.A239" office:value-type="string">
              <text:p text:style-name="P131"><text:span text:style-name="T185">Hardware</text:span></text:p>
            </table:table-cell>
            <table:table-cell table:style-name="Table2.B239" office:value-type="string">
              <text:p text:style-name="P140"/>
            </table:table-cell>
            <table:table-cell table:style-name="Table2.C239" office:value-type="string">
              <text:p text:style-name="P148"><text:span text:style-name="T108">Intel Server Cluster</text:span></text:p>
              <text:p text:style-name="P148"><text:span text:style-name="T108">SAN Speichersystem</text:span></text:p>
              <text:p text:style-name="P148"><text:span text:style-name="T108">f5 BIG/ip Loadbalancer</text:span></text:p>
              <text:p text:style-name="P148"><text:span text:style-name="T108">Cisco Switches Catalyst 2960</text:span></text:p>
              <text:p text:style-name="P148"><text:span text:style-name="T108">Cisco PIX 520 Firewall</text:span></text:p>
              <text:p text:style-name="P148"><text:span text:style-name="T125">redundante Internetanbindung</text:span></text:p>
            </table:table-cell>
          </table:table-row>
          <table:table-row table:style-name="Table2.240">
            <table:table-cell table:style-name="Table2.A240" office:value-type="string">
              <text:p text:style-name="P131"><text:span text:style-name="T185">Software</text:span></text:p>
            </table:table-cell>
            <table:table-cell table:style-name="Table2.B240" office:value-type="string">
              <text:p text:style-name="P140"/>
            </table:table-cell>
            <table:table-cell table:style-name="Table2.C240" office:value-type="string">
              <text:p text:style-name="P148"><text:span text:style-name="T125">Exchange 2003, Postfix, Apache, Trend Micro Virus Wall</text:span></text:p>
              <text:p text:style-name="P148"><text:span text:style-name="T125">grey listing spam filter</text:span></text:p>
            </table:table-cell>
          </table:table-row>
          <table:table-row table:style-name="Table2.241">
            <table:table-cell table:style-name="Table2.A241" office:value-type="string">
              <text:p text:style-name="P146"/>
            </table:table-cell>
            <table:table-cell table:style-name="Table2.B241" office:value-type="string">
              <text:p text:style-name="P140"/>
            </table:table-cell>
            <table:table-cell table:style-name="Table2.C241" office:value-type="string">
              <text:p text:style-name="P155"/>
            </table:table-cell>
          </table:table-row>
          <table:table-row table:style-name="Table2.242">
            <table:table-cell table:style-name="Table2.A242" office:value-type="string">
              <text:p text:style-name="P131"><text:span text:style-name="T185">Auftraggeber</text:span></text:p>
            </table:table-cell>
            <table:table-cell table:style-name="Table2.B242" office:value-type="string">
              <text:p text:style-name="P140"/>
            </table:table-cell>
            <table:table-cell table:style-name="Table2.C242" office:value-type="string">
              <text:p text:style-name="P148"><text:span text:style-name="T125">VSA GmbH, München</text:span></text:p>
            </table:table-cell>
          </table:table-row>
          <table:table-row table:style-name="Table2.243">
            <table:table-cell table:style-name="Table2.A243" office:value-type="string">
              <text:p text:style-name="P131"><text:span text:style-name="T185">Branche</text:span></text:p>
            </table:table-cell>
            <table:table-cell table:style-name="Table2.B243" office:value-type="string">
              <text:p text:style-name="P140"/>
            </table:table-cell>
            <table:table-cell table:style-name="Table2.C243" office:value-type="string">
              <text:p text:style-name="P148"><text:span text:style-name="T125">Rechenzentrum für Apothken</text:span></text:p>
            </table:table-cell>
          </table:table-row>
          <table:table-row table:style-name="Table2.244">
            <table:table-cell table:style-name="Table2.A244" office:value-type="string">
              <text:p text:style-name="P145"><text:span text:style-name="T185">01/2002 – 11/2005</text:span></text:p>
            </table:table-cell>
            <table:table-cell table:style-name="Table2.B244" office:value-type="string">
              <text:p text:style-name="P140"/>
            </table:table-cell>
            <table:table-cell table:style-name="Table2.C244" office:value-type="string">
              <text:p text:style-name="P148"><text:span text:style-name="T163">Administration HP Cluster / Oracle Datenbanksystem</text:span></text:p>
              <text:p text:style-name="P148"><text:span text:style-name="T125">laufender Administrationsbetrieb, beheben von Störungen, Ausbau der Hardware</text:span></text:p>
            </table:table-cell>
          </table:table-row>
          <table:table-row table:style-name="Table2.245">
            <table:table-cell table:style-name="Table2.A245" office:value-type="string">
              <text:p text:style-name="P131"><text:span text:style-name="T185">Hardware</text:span></text:p>
            </table:table-cell>
            <table:table-cell table:style-name="Table2.B245" office:value-type="string">
              <text:p text:style-name="P140"/>
            </table:table-cell>
            <table:table-cell table:style-name="Table2.C245" office:value-type="string">
              <text:p text:style-name="P148"><text:span text:style-name="T125">HP 9000 N-Klasse Cluster, A-Klasse Entwicklungsrechner</text:span></text:p>
              <text:p text:style-name="P148"><text:span text:style-name="T108">HP VA7410</text:span></text:p>
              <text:p text:style-name="P148"><text:span text:style-name="T108">Cisco Switches Catalyst 6509, 3750G</text:span></text:p>
              <text:p text:style-name="P148"><text:span text:style-name="T108">Brocade SAN Switch</text:span></text:p>
              <text:p text:style-name="P148"><text:span text:style-name="T108">HP SureStore Tape Library</text:span></text:p>
            </table:table-cell>
          </table:table-row>
          <table:table-row table:style-name="Table2.246">
            <table:table-cell table:style-name="Table2.A246" office:value-type="string">
              <text:p text:style-name="P131"><text:span text:style-name="T185">Software</text:span></text:p>
            </table:table-cell>
            <table:table-cell table:style-name="Table2.B246" office:value-type="string">
              <text:p text:style-name="P140"/>
            </table:table-cell>
            <table:table-cell table:style-name="Table2.C246" office:value-type="string">
              <text:p text:style-name="P148"><text:span text:style-name="T108">HP UX 11i, MC/ServiceGuard</text:span></text:p>
              <text:p text:style-name="P148"><text:span text:style-name="T108">HP Open View, Oracle</text:span></text:p>
              <text:p text:style-name="P148"><text:span text:style-name="T125">SuSE Linux Enterprise Server 9</text:span></text:p>
              <text:p text:style-name="P148"><text:span text:style-name="T125">JBoss, Tomcat, Java Anwendungssoftware</text:span></text:p>
            </table:table-cell>
          </table:table-row>
          <table:table-row table:style-name="Table2.247">
            <table:table-cell table:style-name="Table2.A247" office:value-type="string">
              <text:p text:style-name="P146"/>
            </table:table-cell>
            <table:table-cell table:style-name="Table2.B247" office:value-type="string">
              <text:p text:style-name="P140"/>
            </table:table-cell>
            <table:table-cell table:style-name="Table2.C247" office:value-type="string">
              <text:p text:style-name="P155"/>
            </table:table-cell>
          </table:table-row>
          <table:table-row table:style-name="Table2.248">
            <table:table-cell table:style-name="Table2.A248" office:value-type="string">
              <text:p text:style-name="P131"><text:span text:style-name="T185">Auftraggeber</text:span></text:p>
            </table:table-cell>
            <table:table-cell table:style-name="Table2.B248" office:value-type="string">
              <text:p text:style-name="P140"/>
            </table:table-cell>
            <table:table-cell table:style-name="Table2.C248" office:value-type="string">
              <text:p text:style-name="P148"><text:span text:style-name="T125">VSA GmbH, München</text:span></text:p>
            </table:table-cell>
          </table:table-row>
          <table:table-row table:style-name="Table2.249">
            <table:table-cell table:style-name="Table2.A249" office:value-type="string">
              <text:p text:style-name="P131"><text:span text:style-name="T185">Branche</text:span></text:p>
            </table:table-cell>
            <table:table-cell table:style-name="Table2.B249" office:value-type="string">
              <text:p text:style-name="P140"/>
            </table:table-cell>
            <table:table-cell table:style-name="Table2.C249" office:value-type="string">
              <text:p text:style-name="P148"><text:span text:style-name="T125">Rechenzentrum für Apotheken</text:span><text:span text:style-name="T125"><text:s/></text:span></text:p>
            </table:table-cell>
          </table:table-row>
          <table:table-row table:style-name="Table2.250">
            <table:table-cell table:style-name="Table2.A250" office:value-type="string">
              <text:p text:style-name="P145"><text:span text:style-name="T185">07/2005 – 11/2005</text:span></text:p>
            </table:table-cell>
            <table:table-cell table:style-name="Table2.B250" office:value-type="string">
              <text:p text:style-name="P140"/>
            </table:table-cell>
            <table:table-cell table:style-name="Table2.C250" office:value-type="string">
              <text:p text:style-name="P148"><text:span text:style-name="T212">Administration HP OpenView Data Protector auf HPUX-Cluster</text:span></text:p>
              <text:p text:style-name="P148"><text:span text:style-name="T125">Online Backup Oracle Datenbanken und Transaktionslogs mittels komplexem Backup-Zeitplan.</text:span></text:p>
              <text:p text:style-name="P148"><text:span text:style-name="T125">Stabilisierung des automatischen Sicherungsablaufs.</text:span></text:p>
              <text:p text:style-name="P148"><text:span text:style-name="T125">Training der Oracle DBAs zum Beheben kleinerer Störungen.</text:span></text:p>
              <text:p text:style-name="P148"><text:span text:style-name="T125">Beheben von Hardwarestörungen zusammen mit HP Service.</text:span></text:p>
              <text:p text:style-name="P148"><text:span text:style-name="T125">Beheben von Softwarestörungen zusammen mit HP Service.</text:span></text:p>
              <text:p text:style-name="P155"/>
            </table:table-cell>
          </table:table-row>
          <table:table-row table:style-name="Table2.251">
            <table:table-cell table:style-name="Table2.A251" office:value-type="string">
              <text:p text:style-name="P131"><text:span text:style-name="T185">Hardware</text:span></text:p>
            </table:table-cell>
            <table:table-cell table:style-name="Table2.B251" office:value-type="string">
              <text:p text:style-name="P140"/>
            </table:table-cell>
            <table:table-cell table:style-name="Table2.C251" office:value-type="string">
              <text:p text:style-name="P148"><text:span text:style-name="T125">HP 9000 N-Klasse Cluster, A-Klasse</text:span></text:p>
              <text:p text:style-name="P148"><text:span text:style-name="T108">HP VA7410</text:span></text:p>
              <text:p text:style-name="P148"><text:span text:style-name="T108">Cisco Switches Catalyst 3750G</text:span></text:p>
              <text:p text:style-name="P148"><text:span text:style-name="T108">Brocade SAN Switch</text:span></text:p>
              <text:p text:style-name="P148"><text:span text:style-name="T108">HP SureStore Tape Library</text:span></text:p>
            </table:table-cell>
          </table:table-row>
          <table:table-row table:style-name="Table2.252">
            <table:table-cell table:style-name="Table2.A252" office:value-type="string">
              <text:p text:style-name="P131"><text:span text:style-name="T185">Software</text:span></text:p>
            </table:table-cell>
            <table:table-cell table:style-name="Table2.B252" office:value-type="string">
              <text:p text:style-name="P140"/>
            </table:table-cell>
            <table:table-cell table:style-name="Table2.C252" office:value-type="string">
              <text:p text:style-name="P148"><text:span text:style-name="T108">HP UX 11i</text:span></text:p>
              <text:p text:style-name="P148"><text:span text:style-name="T108">HP Open View</text:span></text:p>
              <text:p text:style-name="P148"><text:span text:style-name="T108">HP Data Protector</text:span></text:p>
              <text:p text:style-name="P148"><text:span text:style-name="T108">Oracle RMAN</text:span></text:p>
            </table:table-cell>
          </table:table-row>
          <table:table-row table:style-name="Table2.253">
            <table:table-cell table:style-name="Table2.A253" office:value-type="string">
              <text:p text:style-name="P149"/>
            </table:table-cell>
            <table:table-cell table:style-name="Table2.B253" office:value-type="string">
              <text:p text:style-name="P150"/>
            </table:table-cell>
            <table:table-cell table:style-name="Table2.C253" office:value-type="string">
              <text:p text:style-name="P152"/>
            </table:table-cell>
          </table:table-row>
          <table:table-row table:style-name="Table2.254">
            <table:table-cell table:style-name="Table2.A254" office:value-type="string">
              <text:p text:style-name="P145"><text:span text:style-name="T185">07/2005</text:span></text:p>
            </table:table-cell>
            <table:table-cell table:style-name="Table2.B254" office:value-type="string">
              <text:p text:style-name="P156"/>
            </table:table-cell>
            <table:table-cell table:style-name="Table2.C254" office:value-type="string">
              <text:p text:style-name="P148"><text:span text:style-name="T212">Installation HP OpenView Data Protector auf HPUX-Cluster</text:span></text:p>
              <text:p text:style-name="P148"><text:span text:style-name="T125">Die vorhandene Software OmniBack wurde durch die neueste Version von HP-Data-Protector ersetzt.</text:span><text:span text:style-name="T125"><text:s/></text:span></text:p>
              <text:p text:style-name="P148"><text:span text:style-name="T125">Übernahme der umfangreichen Sicherungsprotokolle.</text:span><text:span text:style-name="T125"><text:s/></text:span></text:p>
              <text:p text:style-name="P148"><text:span text:style-name="T125">Aufbau HP Bandroboter.</text:span></text:p>
              <text:p text:style-name="P148"><text:span text:style-name="T125">Einrichtung automatisierter Meldungen per Mail</text:span></text:p>
            </table:table-cell>
          </table:table-row>
          <table:table-row table:style-name="Table2.255">
            <table:table-cell table:style-name="Table2.A255" office:value-type="string">
              <text:p text:style-name="P131"><text:span text:style-name="T185">Hardware</text:span></text:p>
            </table:table-cell>
            <table:table-cell table:style-name="Table2.B255" office:value-type="string">
              <text:p text:style-name="P140"/>
            </table:table-cell>
            <table:table-cell table:style-name="Table2.C255" office:value-type="string">
              <text:p text:style-name="P148"><text:span text:style-name="T125">HP9000 N-Klasse Cluster, A-Klasse</text:span></text:p>
              <text:p text:style-name="P148"><text:span text:style-name="T108">HP VA7410</text:span></text:p>
              <text:p text:style-name="P148"><text:span text:style-name="T108">Cisco Switches 3750G, 3560, 2960</text:span></text:p>
              <text:p text:style-name="P148"><text:span text:style-name="T108">Brocade SAN Switch</text:span></text:p>
              <text:p text:style-name="P126"><text:span text:style-name="T108">HP SureStore Tape Library</text:span></text:p>
            </table:table-cell>
          </table:table-row>
          <table:table-row table:style-name="Table2.256">
            <table:table-cell table:style-name="Table2.A256" office:value-type="string">
              <text:p text:style-name="P131"><text:span text:style-name="T185">Software</text:span></text:p>
            </table:table-cell>
            <table:table-cell table:style-name="Table2.B256" office:value-type="string">
              <text:p text:style-name="P140"/>
            </table:table-cell>
            <table:table-cell table:style-name="Table2.C256" office:value-type="string">
              <text:p text:style-name="P148"><text:span text:style-name="T108">HP-UX 11i</text:span></text:p>
              <text:p text:style-name="P148"><text:span text:style-name="T108">HP Open View</text:span></text:p>
              <text:p text:style-name="P148"><text:span text:style-name="T108">HP Data Protector</text:span></text:p>
              <text:p text:style-name="P148"><text:span text:style-name="T108">Oracle RMAN</text:span></text:p>
            </table:table-cell>
          </table:table-row>
          <table:table-row table:style-name="Table2.257">
            <table:table-cell table:style-name="Table2.A257" office:value-type="string">
              <text:p text:style-name="P149"/>
            </table:table-cell>
            <table:table-cell table:style-name="Table2.B257" office:value-type="string">
              <text:p text:style-name="P150"/>
            </table:table-cell>
            <table:table-cell table:style-name="Table2.C257" office:value-type="string">
              <text:p text:style-name="P157"/>
            </table:table-cell>
          </table:table-row>
          <table:table-row table:style-name="Table2.258">
            <table:table-cell table:style-name="Table2.A258" office:value-type="string">
              <text:p text:style-name="P145"><text:span text:style-name="T185">06/2005</text:span></text:p>
            </table:table-cell>
            <table:table-cell table:style-name="Table2.B258" office:value-type="string">
              <text:p text:style-name="P140"/>
            </table:table-cell>
            <table:table-cell table:style-name="Table2.C258" office:value-type="string">
              <text:p text:style-name="P148"><text:span text:style-name="T163">Installation Oracle 9 für Entwicklungsabteilung</text:span></text:p>
              <text:p text:style-name="P148"><text:span text:style-name="T125">Testdatenbank zur Softwareentwicklung</text:span></text:p>
              <text:p text:style-name="P148"><text:span text:style-name="T125">Simulation von Abrechnungsläufen</text:span></text:p>
            </table:table-cell>
          </table:table-row>
          <table:table-row table:style-name="Table2.259">
            <table:table-cell table:style-name="Table2.A259" office:value-type="string">
              <text:p text:style-name="P131"><text:span text:style-name="T185">Hardware</text:span></text:p>
            </table:table-cell>
            <table:table-cell table:style-name="Table2.B259" office:value-type="string">
              <text:p text:style-name="P140"/>
            </table:table-cell>
            <table:table-cell table:style-name="Table2.C259" office:value-type="string">
              <text:p text:style-name="P148"><text:span text:style-name="T125">Intel Server (FSC)</text:span></text:p>
            </table:table-cell>
          </table:table-row>
          <table:table-row table:style-name="Table2.260">
            <table:table-cell table:style-name="Table2.A260" office:value-type="string">
              <text:p text:style-name="P131"><text:span text:style-name="T185">Software</text:span></text:p>
            </table:table-cell>
            <table:table-cell table:style-name="Table2.B260" office:value-type="string">
              <text:p text:style-name="P140"/>
            </table:table-cell>
            <table:table-cell table:style-name="Table2.C260" office:value-type="string">
              <text:p text:style-name="P148"><text:span text:style-name="T125">Oracle 9, JBoss, Tomcat, Java</text:span></text:p>
            </table:table-cell>
          </table:table-row>
          <table:table-row table:style-name="Table2.261">
            <table:table-cell table:style-name="Table2.A261" office:value-type="string">
              <text:p text:style-name="P146"/>
            </table:table-cell>
            <table:table-cell table:style-name="Table2.B261" office:value-type="string">
              <text:p text:style-name="P140"/>
            </table:table-cell>
            <table:table-cell table:style-name="Table2.C261" office:value-type="string">
              <text:p text:style-name="P158"/>
            </table:table-cell>
          </table:table-row>
          <table:table-row table:style-name="Table2.262">
            <table:table-cell table:style-name="Table2.A262" office:value-type="string">
              <text:p text:style-name="P145"><text:span text:style-name="T185">06/2005</text:span></text:p>
            </table:table-cell>
            <table:table-cell table:style-name="Table2.B262" office:value-type="string">
              <text:p text:style-name="P140"/>
            </table:table-cell>
            <table:table-cell table:style-name="Table2.C262" office:value-type="string">
              <text:p text:style-name="P148"><text:span text:style-name="T163">Softwareentwicklung Datenservice Online</text:span></text:p>
              <text:p text:style-name="P148"><text:span text:style-name="T125">Bidirektionale Datenübertragung über Internet</text:span></text:p>
            </table:table-cell>
          </table:table-row>
          <table:table-row table:style-name="Table2.263">
            <table:table-cell table:style-name="Table2.A263" office:value-type="string">
              <text:p text:style-name="P131"><text:span text:style-name="T185">Software</text:span></text:p>
            </table:table-cell>
            <table:table-cell table:style-name="Table2.B263" office:value-type="string">
              <text:p text:style-name="P140"/>
            </table:table-cell>
            <table:table-cell table:style-name="Table2.C263" office:value-type="string">
              <text:p text:style-name="P148"><text:span text:style-name="T108">Perl, Java, WebDAV, XML</text:span></text:p>
              <text:p text:style-name="P148"><text:span text:style-name="T108">Apache, Tomcat</text:span></text:p>
            </table:table-cell>
          </table:table-row>
          <table:table-row table:style-name="Table2.264">
            <table:table-cell table:style-name="Table2.A264" office:value-type="string">
              <text:p text:style-name="P149"/>
            </table:table-cell>
            <table:table-cell table:style-name="Table2.B264" office:value-type="string">
              <text:p text:style-name="P150"/>
            </table:table-cell>
            <table:table-cell table:style-name="Table2.C264" office:value-type="string">
              <text:p text:style-name="P157"/>
            </table:table-cell>
          </table:table-row>
          <table:table-row table:style-name="Table2.265">
            <table:table-cell table:style-name="Table2.A265" office:value-type="string">
              <text:p text:style-name="P145"><text:span text:style-name="T185">05/2005</text:span></text:p>
            </table:table-cell>
            <table:table-cell table:style-name="Table2.B265" office:value-type="string">
              <text:p text:style-name="P140"/>
            </table:table-cell>
            <table:table-cell table:style-name="Table2.C265" office:value-type="string">
              <text:p text:style-name="P148"><text:span text:style-name="T163">Installation Server</text:span></text:p>
              <text:p text:style-name="P148"><text:span text:style-name="T125">Einsatz von Scientific Linux als kostenfreier RHEL Clone</text:span></text:p>
              <text:p text:style-name="P148"><text:span text:style-name="T125">https://www.scientificlinux.org</text:span></text:p>
            </table:table-cell>
          </table:table-row>
          <table:table-row table:style-name="Table2.266">
            <table:table-cell table:style-name="Table2.A266" office:value-type="string">
              <text:p text:style-name="P131"><text:span text:style-name="T185">Hardware</text:span></text:p>
            </table:table-cell>
            <table:table-cell table:style-name="Table2.B266" office:value-type="string">
              <text:p text:style-name="P140"/>
            </table:table-cell>
            <table:table-cell table:style-name="Table2.C266" office:value-type="string">
              <text:p text:style-name="P148"><text:span text:style-name="T125">Intel Server</text:span></text:p>
            </table:table-cell>
          </table:table-row>
          <table:table-row table:style-name="Table2.267">
            <table:table-cell table:style-name="Table2.A267" office:value-type="string">
              <text:p text:style-name="P131"><text:span text:style-name="T185">Software</text:span></text:p>
            </table:table-cell>
            <table:table-cell table:style-name="Table2.B267" office:value-type="string">
              <text:p text:style-name="P140"/>
            </table:table-cell>
            <table:table-cell table:style-name="Table2.C267" office:value-type="string">
              <text:p text:style-name="P148"><text:span text:style-name="T108">Scientific Linux 4.1 (RHEL Clone)</text:span></text:p>
              <text:p text:style-name="P148"><text:span text:style-name="T108">DNS, DHCP, Firewall, Apache, MySql, Squid, Samba, Postfix</text:span></text:p>
            </table:table-cell>
          </table:table-row>
          <table:table-row table:style-name="Table2.268">
            <table:table-cell table:style-name="Table2.A268" office:value-type="string">
              <text:p text:style-name="P149"/>
            </table:table-cell>
            <table:table-cell table:style-name="Table2.B268" office:value-type="string">
              <text:p text:style-name="P150"/>
            </table:table-cell>
            <table:table-cell table:style-name="Table2.C268" office:value-type="string">
              <text:p text:style-name="P157"/>
            </table:table-cell>
          </table:table-row>
          <table:table-row table:style-name="Table2.269">
            <table:table-cell table:style-name="Table2.A269" office:value-type="string">
              <text:p text:style-name="P149"/>
            </table:table-cell>
            <table:table-cell table:style-name="Table2.B269" office:value-type="string">
              <text:p text:style-name="P150"/>
            </table:table-cell>
            <table:table-cell table:style-name="Table2.C269" office:value-type="string">
              <text:p text:style-name="P157"/>
            </table:table-cell>
          </table:table-row>
          <table:table-row table:style-name="Table2.270">
            <table:table-cell table:style-name="Table2.A270" office:value-type="string">
              <text:p text:style-name="P145"><text:span text:style-name="T185">04/2005</text:span></text:p>
            </table:table-cell>
            <table:table-cell table:style-name="Table2.B270" office:value-type="string">
              <text:p text:style-name="P140"/>
            </table:table-cell>
            <table:table-cell table:style-name="Table2.C270" office:value-type="string">
              <text:p text:style-name="P148"><text:span text:style-name="T163">Austausch Nokia Firewall Hardware</text:span></text:p>
              <text:p text:style-name="P148"><text:span text:style-name="T125">Übernahme und Erweiterung der Firewalleinstellungen</text:span></text:p>
            </table:table-cell>
          </table:table-row>
          <table:table-row table:style-name="Table2.271">
            <table:table-cell table:style-name="Table2.A271" office:value-type="string">
              <text:p text:style-name="P131"><text:span text:style-name="T185">Hardware</text:span></text:p>
            </table:table-cell>
            <table:table-cell table:style-name="Table2.B271" office:value-type="string">
              <text:p text:style-name="P140"/>
            </table:table-cell>
            <table:table-cell table:style-name="Table2.C271" office:value-type="string">
              <text:p text:style-name="P148"><text:span text:style-name="T108">Nokia 500s</text:span></text:p>
              <text:p text:style-name="P148"><text:span text:style-name="T108">Nokia Firewall</text:span></text:p>
              <text:p text:style-name="P148"><text:span text:style-name="T108">Cisco PIX 520</text:span></text:p>
            </table:table-cell>
          </table:table-row>
          <table:table-row table:style-name="Table2.272">
            <table:table-cell table:style-name="Table2.A272" office:value-type="string">
              <text:p text:style-name="P131"><text:span text:style-name="T185">Software</text:span></text:p>
            </table:table-cell>
            <table:table-cell table:style-name="Table2.B272" office:value-type="string">
              <text:p text:style-name="P140"/>
            </table:table-cell>
            <table:table-cell table:style-name="Table2.C272" office:value-type="string">
              <text:p text:style-name="P148"><text:span text:style-name="T125">FreeBSD, CheckPoint FireWall1</text:span></text:p>
            </table:table-cell>
          </table:table-row>
          <table:table-row table:style-name="Table2.273">
            <table:table-cell table:style-name="Table2.A273" office:value-type="string">
              <text:p text:style-name="P146"/>
            </table:table-cell>
            <table:table-cell table:style-name="Table2.B273" office:value-type="string">
              <text:p text:style-name="P140"/>
            </table:table-cell>
            <table:table-cell table:style-name="Table2.C273" office:value-type="string">
              <text:p text:style-name="P155"/>
            </table:table-cell>
          </table:table-row>
          <table:table-row table:style-name="Table2.274">
            <table:table-cell table:style-name="Table2.A274" office:value-type="string">
              <text:p text:style-name="P145"><text:span text:style-name="T185">04/2005</text:span></text:p>
            </table:table-cell>
            <table:table-cell table:style-name="Table2.B274" office:value-type="string">
              <text:p text:style-name="P140"/>
            </table:table-cell>
            <table:table-cell table:style-name="Table2.C274" office:value-type="string">
              <text:p text:style-name="P148"><text:span text:style-name="T163">Administration NFS</text:span></text:p>
              <text:p text:style-name="P148"><text:span text:style-name="T125">Einrichtung von Automount-Verbindungen via NFS</text:span></text:p>
            </table:table-cell>
          </table:table-row>
          <table:table-row table:style-name="Table2.275">
            <table:table-cell table:style-name="Table2.A275" office:value-type="string">
              <text:p text:style-name="P131"><text:span text:style-name="T185">Hardware</text:span></text:p>
            </table:table-cell>
            <table:table-cell table:style-name="Table2.B275" office:value-type="string">
              <text:p text:style-name="P140"/>
            </table:table-cell>
            <table:table-cell table:style-name="Table2.C275" office:value-type="string">
              <text:p text:style-name="P148"><text:span text:style-name="T125">HP9000, Intel-Server</text:span></text:p>
            </table:table-cell>
          </table:table-row>
          <table:table-row table:style-name="Table2.276">
            <table:table-cell table:style-name="Table2.A276" office:value-type="string">
              <text:p text:style-name="P131"><text:span text:style-name="T185">Software</text:span></text:p>
            </table:table-cell>
            <table:table-cell table:style-name="Table2.B276" office:value-type="string">
              <text:p text:style-name="P140"/>
            </table:table-cell>
            <table:table-cell table:style-name="Table2.C276" office:value-type="string">
              <text:p text:style-name="P148"><text:span text:style-name="T108">HP-UX, Linux, NFS, Automount</text:span></text:p>
            </table:table-cell>
          </table:table-row>
          <table:table-row table:style-name="Table2.277">
            <table:table-cell table:style-name="Table2.A277" office:value-type="string">
              <text:p text:style-name="P149"/>
            </table:table-cell>
            <table:table-cell table:style-name="Table2.B277" office:value-type="string">
              <text:p text:style-name="P150"/>
            </table:table-cell>
            <table:table-cell table:style-name="Table2.C277" office:value-type="string">
              <text:p text:style-name="P152"/>
            </table:table-cell>
          </table:table-row>
          <table:table-row table:style-name="Table2.278">
            <table:table-cell table:style-name="Table2.A278" office:value-type="string">
              <text:p text:style-name="P145"><text:span text:style-name="T185">03/2005</text:span></text:p>
            </table:table-cell>
            <table:table-cell table:style-name="Table2.B278" office:value-type="string">
              <text:p text:style-name="P140"/>
            </table:table-cell>
            <table:table-cell table:style-name="Table2.C278" office:value-type="string">
              <text:p text:style-name="P148"><text:span text:style-name="T163">SUSE-Cluster</text:span></text:p>
              <text:p text:style-name="P148"><text:span text:style-name="T125">Aufbau und Inbetriebnahme eines ausfallsicheren Servers für Software-Entwicklungsabteilung, Softwaretests, Nightly Builds,</text:span><text:span text:style-name="T125"><text:s/></text:span></text:p>
              <text:p text:style-name="P148"><text:span text:style-name="T125">Anbindung Server Backup</text:span></text:p>
            </table:table-cell>
          </table:table-row>
          <table:table-row table:style-name="Table2.279">
            <table:table-cell table:style-name="Table2.A279" office:value-type="string">
              <text:p text:style-name="P131"><text:span text:style-name="T185">Hardware</text:span></text:p>
            </table:table-cell>
            <table:table-cell table:style-name="Table2.B279" office:value-type="string">
              <text:p text:style-name="P140"/>
            </table:table-cell>
            <table:table-cell table:style-name="Table2.C279" office:value-type="string">
              <text:p text:style-name="P148"><text:span text:style-name="T108">Server FSC Primergy RX300</text:span></text:p>
              <text:p text:style-name="P148"><text:span text:style-name="T108">FSC FibreCAT S80</text:span></text:p>
              <text:p text:style-name="P148"><text:span text:style-name="T108">Cisco Switches Catalyst 3560</text:span></text:p>
            </table:table-cell>
          </table:table-row>
          <table:table-row table:style-name="Table2.280">
            <table:table-cell table:style-name="Table2.A280" office:value-type="string">
              <text:p text:style-name="P131"><text:span text:style-name="T185">Software</text:span></text:p>
            </table:table-cell>
            <table:table-cell table:style-name="Table2.B280" office:value-type="string">
              <text:p text:style-name="P140"/>
            </table:table-cell>
            <table:table-cell table:style-name="Table2.C280" office:value-type="string">
              <text:p text:style-name="P148"><text:span text:style-name="T108">SUSE SLES9, Heartbeat, Perl, Java SDK, PaperCut, Phorum, Apache, Bugzilla, Webmin, HP Data Protector, Oracle</text:span></text:p>
            </table:table-cell>
          </table:table-row>
          <table:table-row table:style-name="Table2.281">
            <table:table-cell table:style-name="Table2.A281" office:value-type="string">
              <text:p text:style-name="P149"/>
            </table:table-cell>
            <table:table-cell table:style-name="Table2.B281" office:value-type="string">
              <text:p text:style-name="P150"/>
            </table:table-cell>
            <table:table-cell table:style-name="Table2.C281" office:value-type="string">
              <text:p text:style-name="P152"/>
            </table:table-cell>
          </table:table-row>
          <table:table-row table:style-name="Table2.282">
            <table:table-cell table:style-name="Table2.A282" office:value-type="string">
              <text:p text:style-name="P145"><text:span text:style-name="T185">03/2005</text:span></text:p>
            </table:table-cell>
            <table:table-cell table:style-name="Table2.B282" office:value-type="string">
              <text:p text:style-name="P140"/>
            </table:table-cell>
            <table:table-cell table:style-name="Table2.C282" office:value-type="string">
              <text:p text:style-name="P148"><text:span text:style-name="T163">Rollout Citrix Client</text:span></text:p>
              <text:p text:style-name="P148"><text:span text:style-name="T125">Update alle Clients einheitlich auf die Version 8</text:span></text:p>
            </table:table-cell>
          </table:table-row>
          <table:table-row table:style-name="Table2.283">
            <table:table-cell table:style-name="Table2.A283" office:value-type="string">
              <text:p text:style-name="P131"><text:span text:style-name="T185">Hardware</text:span></text:p>
            </table:table-cell>
            <table:table-cell table:style-name="Table2.B283" office:value-type="string">
              <text:p text:style-name="P140"/>
            </table:table-cell>
            <table:table-cell table:style-name="Table2.C283" office:value-type="string">
              <text:p text:style-name="P148"><text:span text:style-name="T125">Intel Server-Farm (für 1200 Arbeitsplätze)</text:span></text:p>
              <text:p text:style-name="P148"><text:span text:style-name="T125">Cisco Switches Catalyst 3750G</text:span></text:p>
            </table:table-cell>
          </table:table-row>
          <table:table-row table:style-name="Table2.284">
            <table:table-cell table:style-name="Table2.A284" office:value-type="string">
              <text:p text:style-name="P131"><text:span text:style-name="T185">Software</text:span></text:p>
            </table:table-cell>
            <table:table-cell table:style-name="Table2.B284" office:value-type="string">
              <text:p text:style-name="P140"/>
            </table:table-cell>
            <table:table-cell table:style-name="Table2.C284" office:value-type="string">
              <text:p text:style-name="P148"><text:span text:style-name="T125">Citrix, Windows 2003 Server</text:span></text:p>
            </table:table-cell>
          </table:table-row>
          <table:table-row table:style-name="Table2.285">
            <table:table-cell table:style-name="Table2.A285" office:value-type="string">
              <text:p text:style-name="P146"/>
            </table:table-cell>
            <table:table-cell table:style-name="Table2.B285" office:value-type="string">
              <text:p text:style-name="P140"/>
            </table:table-cell>
            <table:table-cell table:style-name="Table2.C285" office:value-type="string">
              <text:p text:style-name="P155"/>
            </table:table-cell>
          </table:table-row>
          <table:table-row table:style-name="Table2.286">
            <table:table-cell table:style-name="Table2.A286" office:value-type="string">
              <text:p text:style-name="P145"><text:span text:style-name="T185">02/2005</text:span></text:p>
            </table:table-cell>
            <table:table-cell table:style-name="Table2.B286" office:value-type="string">
              <text:p text:style-name="P140"/>
            </table:table-cell>
            <table:table-cell table:style-name="Table2.C286" office:value-type="string">
              <text:p text:style-name="P148"><text:span text:style-name="T163">Softwareentwicklung</text:span></text:p>
              <text:p text:style-name="P148"><text:span text:style-name="T125">Periodischer Datenabruf bei Großhändler</text:span></text:p>
              <text:p text:style-name="P148"><text:span text:style-name="T125">Anpassung Firewall, Generierung von Mails via Perl-Script</text:span></text:p>
            </table:table-cell>
          </table:table-row>
          <table:table-row table:style-name="Table2.287">
            <table:table-cell table:style-name="Table2.A287" office:value-type="string">
              <text:p text:style-name="P131"><text:span text:style-name="T185">Hardware</text:span></text:p>
            </table:table-cell>
            <table:table-cell table:style-name="Table2.B287" office:value-type="string">
              <text:p text:style-name="P140"/>
            </table:table-cell>
            <table:table-cell table:style-name="Table2.C287" office:value-type="string">
              <text:p text:style-name="P148"><text:span text:style-name="T125">Server</text:span></text:p>
            </table:table-cell>
          </table:table-row>
          <table:table-row table:style-name="Table2.288">
            <table:table-cell table:style-name="Table2.A288" office:value-type="string">
              <text:p text:style-name="P131"><text:span text:style-name="T185">Software</text:span></text:p>
            </table:table-cell>
            <table:table-cell table:style-name="Table2.B288" office:value-type="string">
              <text:p text:style-name="P140"/>
            </table:table-cell>
            <table:table-cell table:style-name="Table2.C288" office:value-type="string">
              <text:p text:style-name="P148"><text:span text:style-name="T108">HP-UX, Linux, nfs, ftp, iptables, wget, Shell-Scripts, Perl</text:span></text:p>
            </table:table-cell>
          </table:table-row>
          <table:table-row table:style-name="Table2.289">
            <table:table-cell table:style-name="Table2.A289" office:value-type="string">
              <text:p text:style-name="P149"/>
            </table:table-cell>
            <table:table-cell table:style-name="Table2.B289" office:value-type="string">
              <text:p text:style-name="P150"/>
            </table:table-cell>
            <table:table-cell table:style-name="Table2.C289" office:value-type="string">
              <text:p text:style-name="P152"/>
            </table:table-cell>
          </table:table-row>
          <table:table-row table:style-name="Table2.290">
            <table:table-cell table:style-name="Table2.A290" office:value-type="string">
              <text:p text:style-name="P145"><text:span text:style-name="T185">02/2005</text:span></text:p>
            </table:table-cell>
            <table:table-cell table:style-name="Table2.B290" office:value-type="string">
              <text:p text:style-name="P140"/>
            </table:table-cell>
            <table:table-cell table:style-name="Table2.C290" office:value-type="string">
              <text:p text:style-name="P148"><text:span text:style-name="T163">Dateneingabe ADS</text:span></text:p>
              <text:p text:style-name="P148"><text:span text:style-name="T125">Ergänzung der User-Daten; Änderung bestehender Berechtigungen für neue Fileserver-Directorystruktur</text:span></text:p>
            </table:table-cell>
          </table:table-row>
          <table:table-row table:style-name="Table2.291">
            <table:table-cell table:style-name="Table2.A291" office:value-type="string">
              <text:p text:style-name="P131"><text:span text:style-name="T185">Hardware</text:span></text:p>
            </table:table-cell>
            <table:table-cell table:style-name="Table2.B291" office:value-type="string">
              <text:p text:style-name="P140"/>
            </table:table-cell>
            <table:table-cell table:style-name="Table2.C291" office:value-type="string">
              <text:p text:style-name="P148"><text:span text:style-name="T125">Intel Server</text:span></text:p>
            </table:table-cell>
          </table:table-row>
          <table:table-row table:style-name="Table2.292">
            <table:table-cell table:style-name="Table2.A292" office:value-type="string">
              <text:p text:style-name="P131"><text:span text:style-name="T185">Software</text:span></text:p>
            </table:table-cell>
            <table:table-cell table:style-name="Table2.B292" office:value-type="string">
              <text:p text:style-name="P140"/>
            </table:table-cell>
            <table:table-cell table:style-name="Table2.C292" office:value-type="string">
              <text:p text:style-name="P148"><text:span text:style-name="T125">Windows 2003 Server, ADS</text:span></text:p>
            </table:table-cell>
          </table:table-row>
          <table:table-row table:style-name="Table2.293">
            <table:table-cell table:style-name="Table2.A293" office:value-type="string">
              <text:p text:style-name="P146"/>
            </table:table-cell>
            <table:table-cell table:style-name="Table2.B293" office:value-type="string">
              <text:p text:style-name="P140"/>
            </table:table-cell>
            <table:table-cell table:style-name="Table2.C293" office:value-type="string">
              <text:p text:style-name="P155"/>
            </table:table-cell>
          </table:table-row>
          <table:table-row table:style-name="Table2.294">
            <table:table-cell table:style-name="Table2.A294" office:value-type="string">
              <text:p text:style-name="P145"><text:span text:style-name="T185">02/2005</text:span></text:p>
            </table:table-cell>
            <table:table-cell table:style-name="Table2.B294" office:value-type="string">
              <text:p text:style-name="P140"/>
            </table:table-cell>
            <table:table-cell table:style-name="Table2.C294" office:value-type="string">
              <text:p text:style-name="P148"><text:span text:style-name="T163">Installation Entwicklungsserver</text:span></text:p>
              <text:p text:style-name="P148"><text:span text:style-name="T125">Aufbau und Inbetriebnahme eines Entwicklungs-Testservers</text:span></text:p>
              <text:p text:style-name="P148"><text:span text:style-name="T108">Softwaretests; Nightly Builds, Statusmeldungen per Mail (Perl-Script)</text:span></text:p>
            </table:table-cell>
          </table:table-row>
          <table:table-row table:style-name="Table2.295">
            <table:table-cell table:style-name="Table2.A295" office:value-type="string">
              <text:p text:style-name="P131"><text:span text:style-name="T185">Hardware</text:span></text:p>
            </table:table-cell>
            <table:table-cell table:style-name="Table2.B295" office:value-type="string">
              <text:p text:style-name="P140"/>
            </table:table-cell>
            <table:table-cell table:style-name="Table2.C295" office:value-type="string">
              <text:p text:style-name="P148"><text:span text:style-name="T125">Server FSC Primary RX100</text:span></text:p>
            </table:table-cell>
          </table:table-row>
          <table:table-row table:style-name="Table2.296">
            <table:table-cell table:style-name="Table2.A296" office:value-type="string">
              <text:p text:style-name="P131"><text:span text:style-name="T185">Software</text:span></text:p>
            </table:table-cell>
            <table:table-cell table:style-name="Table2.B296" office:value-type="string">
              <text:p text:style-name="P140"/>
            </table:table-cell>
            <table:table-cell table:style-name="Table2.C296" office:value-type="string">
              <text:p text:style-name="P148"><text:span text:style-name="T108">SUSE SLES9, Java SDK, Perl, Apache, JBoss, Tomcat</text:span></text:p>
            </table:table-cell>
          </table:table-row>
          <table:table-row table:style-name="Table2.297">
            <table:table-cell table:style-name="Table2.A297" office:value-type="string">
              <text:p text:style-name="P149"/>
            </table:table-cell>
            <table:table-cell table:style-name="Table2.B297" office:value-type="string">
              <text:p text:style-name="P150"/>
            </table:table-cell>
            <table:table-cell table:style-name="Table2.C297" office:value-type="string">
              <text:p text:style-name="P152"/>
            </table:table-cell>
          </table:table-row>
          <table:table-row table:style-name="Table2.298">
            <table:table-cell table:style-name="Table2.A298" office:value-type="string">
              <text:p text:style-name="P145"><text:span text:style-name="T185">02/2005</text:span></text:p>
            </table:table-cell>
            <table:table-cell table:style-name="Table2.B298" office:value-type="string">
              <text:p text:style-name="P140"/>
            </table:table-cell>
            <table:table-cell table:style-name="Table2.C298" office:value-type="string">
              <text:p text:style-name="P148"><text:span text:style-name="T163">Firmware-Update HP VA7400</text:span></text:p>
              <text:p text:style-name="P148"><text:span text:style-name="T125">Neue Firmware auf Plattencontroller und Platten aufkopieren</text:span></text:p>
            </table:table-cell>
          </table:table-row>
          <table:table-row table:style-name="Table2.299">
            <table:table-cell table:style-name="Table2.A299" office:value-type="string">
              <text:p text:style-name="P131"><text:span text:style-name="T185">Hardware</text:span></text:p>
            </table:table-cell>
            <table:table-cell table:style-name="Table2.B299" office:value-type="string">
              <text:p text:style-name="P140"/>
            </table:table-cell>
            <table:table-cell table:style-name="Table2.C299" office:value-type="string">
              <text:p text:style-name="P148"><text:span text:style-name="T125">HP9000 N-Klasse Cluster, A-Klasse</text:span></text:p>
              <text:p text:style-name="P148"><text:span text:style-name="T108">HP VA7410</text:span></text:p>
              <text:p text:style-name="P148"><text:span text:style-name="T108">Brocade SAN Switch</text:span></text:p>
            </table:table-cell>
          </table:table-row>
          <table:table-row table:style-name="Table2.300">
            <table:table-cell table:style-name="Table2.A300" office:value-type="string">
              <text:p text:style-name="P131"><text:span text:style-name="T185">Software</text:span></text:p>
            </table:table-cell>
            <table:table-cell table:style-name="Table2.B300" office:value-type="string">
              <text:p text:style-name="P140"/>
            </table:table-cell>
            <table:table-cell table:style-name="Table2.C300" office:value-type="string">
              <text:p text:style-name="P148"><text:span text:style-name="T108">HP-UX 11i, Clusterpakete</text:span></text:p>
              <text:p text:style-name="P148"><text:span text:style-name="T108">HP Open View</text:span></text:p>
              <text:p text:style-name="P148"><text:span text:style-name="T108">HP Data Protector</text:span></text:p>
              <text:p text:style-name="P148"><text:span text:style-name="T108">Oracle RMAN</text:span></text:p>
            </table:table-cell>
          </table:table-row>
          <table:table-row table:style-name="Table2.301">
            <table:table-cell table:style-name="Table2.A301" office:value-type="string">
              <text:p text:style-name="P149"/>
            </table:table-cell>
            <table:table-cell table:style-name="Table2.B301" office:value-type="string">
              <text:p text:style-name="P150"/>
            </table:table-cell>
            <table:table-cell table:style-name="Table2.C301" office:value-type="string">
              <text:p text:style-name="P152"/>
            </table:table-cell>
          </table:table-row>
          <table:table-row table:style-name="Table2.302">
            <table:table-cell table:style-name="Table2.A302" office:value-type="string">
              <text:p text:style-name="P145"><text:span text:style-name="T185">02/2005</text:span></text:p>
            </table:table-cell>
            <table:table-cell table:style-name="Table2.B302" office:value-type="string">
              <text:p text:style-name="P140"/>
            </table:table-cell>
            <table:table-cell table:style-name="Table2.C302" office:value-type="string">
              <text:p text:style-name="P148"><text:span text:style-name="T163">Erweiterung Zutrittskontrolle</text:span></text:p>
              <text:p text:style-name="P148"><text:span text:style-name="T125">Einbau neuer Zutrittsterminals</text:span></text:p>
            </table:table-cell>
          </table:table-row>
          <table:table-row table:style-name="Table2.303">
            <table:table-cell table:style-name="Table2.A303" office:value-type="string">
              <text:p text:style-name="P131"><text:span text:style-name="T185">Hardware</text:span></text:p>
            </table:table-cell>
            <table:table-cell table:style-name="Table2.B303" office:value-type="string">
              <text:p text:style-name="P140"/>
            </table:table-cell>
            <table:table-cell table:style-name="Table2.C303" office:value-type="string">
              <text:p text:style-name="P148"><text:span text:style-name="T125">Interflex IF 600 / 610</text:span></text:p>
            </table:table-cell>
          </table:table-row>
          <table:table-row table:style-name="Table2.304">
            <table:table-cell table:style-name="Table2.A304" office:value-type="string">
              <text:p text:style-name="P146"/>
            </table:table-cell>
            <table:table-cell table:style-name="Table2.B304" office:value-type="string">
              <text:p text:style-name="P140"/>
            </table:table-cell>
            <table:table-cell table:style-name="Table2.C304" office:value-type="string">
              <text:p text:style-name="P155"/>
            </table:table-cell>
          </table:table-row>
          <table:table-row table:style-name="Table2.305">
            <table:table-cell table:style-name="Table2.A305" office:value-type="string">
              <text:p text:style-name="P145"><text:span text:style-name="T185">02/2005</text:span></text:p>
            </table:table-cell>
            <table:table-cell table:style-name="Table2.B305" office:value-type="string">
              <text:p text:style-name="P140"/>
            </table:table-cell>
            <table:table-cell table:style-name="Table2.C305" office:value-type="string">
              <text:p text:style-name="P148"><text:span text:style-name="T163">Erweiterung Big-Brother Network-Monitoring</text:span></text:p>
              <text:p text:style-name="P148"><text:span text:style-name="T125">Neue Server und Netzwerkdienste hinzufügen (Perl)</text:span></text:p>
              <text:p text:style-name="P148"><text:span text:style-name="T125">Ausbau des Bedienungsmenüs (Java-Script)</text:span></text:p>
              <text:p text:style-name="P148"><text:span text:style-name="T125">Durchsatz-Statistiken mit MRTG erstellen und anzeigen</text:span></text:p>
              <text:p text:style-name="P148"><text:span text:style-name="T125">Einbinden von Remote-Konsolen (Java)</text:span></text:p>
              <text:p text:style-name="P148"><text:span text:style-name="T125">Statusmeldungen per Mail (Perl)</text:span></text:p>
            </table:table-cell>
          </table:table-row>
          <table:table-row table:style-name="Table2.306">
            <table:table-cell table:style-name="Table2.A306" office:value-type="string">
              <text:p text:style-name="P131"><text:span text:style-name="T185">Hardware</text:span></text:p>
            </table:table-cell>
            <table:table-cell table:style-name="Table2.B306" office:value-type="string">
              <text:p text:style-name="P140"/>
            </table:table-cell>
            <table:table-cell table:style-name="Table2.C306" office:value-type="string">
              <text:p text:style-name="P148"><text:span text:style-name="T125">Intel-Server, SUN-Sparc Server, HP9000 RISC Server</text:span></text:p>
              <text:p text:style-name="P148"><text:span text:style-name="T125">Dieselgenerator, Überwachungskameras</text:span></text:p>
            </table:table-cell>
          </table:table-row>
          <table:table-row table:style-name="Table2.307">
            <table:table-cell table:style-name="Table2.A307" office:value-type="string">
              <text:p text:style-name="P131"><text:span text:style-name="T185">Software</text:span></text:p>
            </table:table-cell>
            <table:table-cell table:style-name="Table2.B307" office:value-type="string">
              <text:p text:style-name="P140"/>
            </table:table-cell>
            <table:table-cell table:style-name="Table2.C307" office:value-type="string">
              <text:p text:style-name="P148"><text:span text:style-name="T108">BigBrother, Apache, PHP, Java, Java Script, MRTG, Postfix, Perl</text:span></text:p>
            </table:table-cell>
          </table:table-row>
          <table:table-row table:style-name="Table2.308">
            <table:table-cell table:style-name="Table2.A308" office:value-type="string">
              <text:p text:style-name="P149"/>
            </table:table-cell>
            <table:table-cell table:style-name="Table2.B308" office:value-type="string">
              <text:p text:style-name="P150"/>
            </table:table-cell>
            <table:table-cell table:style-name="Table2.C308" office:value-type="string">
              <text:p text:style-name="P152"/>
            </table:table-cell>
          </table:table-row>
          <table:table-row table:style-name="Table2.309">
            <table:table-cell table:style-name="Table2.A309" office:value-type="string">
              <text:p text:style-name="P145"><text:span text:style-name="T185">01/2005</text:span></text:p>
            </table:table-cell>
            <table:table-cell table:style-name="Table2.B309" office:value-type="string">
              <text:p text:style-name="P140"/>
            </table:table-cell>
            <table:table-cell table:style-name="Table2.C309" office:value-type="string">
              <text:p text:style-name="P148"><text:span text:style-name="T163">Softwareentwicklung Java</text:span></text:p>
              <text:p text:style-name="P148"><text:span text:style-name="T125">Entwicklung von Softwarebausteinen für Warenwirtschaftssystem</text:span></text:p>
              <text:p text:style-name="P148"><text:span text:style-name="T125">Anbindung von Kassendruckern und Kartenlesern.</text:span></text:p>
            </table:table-cell>
          </table:table-row>
          <table:table-row table:style-name="Table2.310">
            <table:table-cell table:style-name="Table2.A310" office:value-type="string">
              <text:p text:style-name="P131"><text:span text:style-name="T185">Software</text:span></text:p>
            </table:table-cell>
            <table:table-cell table:style-name="Table2.B310" office:value-type="string">
              <text:p text:style-name="P140"/>
            </table:table-cell>
            <table:table-cell table:style-name="Table2.C310" office:value-type="string">
              <text:p text:style-name="P148"><text:span text:style-name="T125">Eclipse 3, Tomcat, JBoss</text:span></text:p>
            </table:table-cell>
          </table:table-row>
          <table:table-row table:style-name="Table2.311">
            <table:table-cell table:style-name="Table2.A311" office:value-type="string">
              <text:p text:style-name="P146"/>
            </table:table-cell>
            <table:table-cell table:style-name="Table2.B311" office:value-type="string">
              <text:p text:style-name="P140"/>
            </table:table-cell>
            <table:table-cell table:style-name="Table2.C311" office:value-type="string">
              <text:p text:style-name="P155"/>
            </table:table-cell>
          </table:table-row>
          <table:table-row table:style-name="Table2.312">
            <table:table-cell table:style-name="Table2.A312" office:value-type="string">
              <text:p text:style-name="P145"><text:span text:style-name="T185">01/2005</text:span></text:p>
            </table:table-cell>
            <table:table-cell table:style-name="Table2.B312" office:value-type="string">
              <text:p text:style-name="P140"/>
            </table:table-cell>
            <table:table-cell table:style-name="Table2.C312" office:value-type="string">
              <text:p text:style-name="P148"><text:span text:style-name="T163">Exchange Mail Cluster</text:span></text:p>
              <text:p text:style-name="P148"><text:span text:style-name="T125">Aufbau und Inbetriebnahme Exchange 2003, Umzug der Mailboxen</text:span></text:p>
            </table:table-cell>
          </table:table-row>
          <table:table-row table:style-name="Table2.313">
            <table:table-cell table:style-name="Table2.A313" office:value-type="string">
              <text:p text:style-name="P131"><text:span text:style-name="T185">Hardware</text:span></text:p>
            </table:table-cell>
            <table:table-cell table:style-name="Table2.B313" office:value-type="string">
              <text:p text:style-name="P140"/>
            </table:table-cell>
            <table:table-cell table:style-name="Table2.C313" office:value-type="string">
              <text:p text:style-name="P148"><text:span text:style-name="T108">Server FSC Primergy RX300</text:span></text:p>
              <text:p text:style-name="P148"><text:span text:style-name="T108">FSC FibreCAT S80</text:span></text:p>
              <text:p text:style-name="P148"><text:span text:style-name="T108">Cisco Switches Catalyst 2960</text:span></text:p>
            </table:table-cell>
          </table:table-row>
          <table:table-row table:style-name="Table2.314">
            <table:table-cell table:style-name="Table2.A314" office:value-type="string">
              <text:p text:style-name="P131"><text:span text:style-name="T185">Software</text:span></text:p>
            </table:table-cell>
            <table:table-cell table:style-name="Table2.B314" office:value-type="string">
              <text:p text:style-name="P140"/>
            </table:table-cell>
            <table:table-cell table:style-name="Table2.C314" office:value-type="string">
              <text:p text:style-name="P148"><text:span text:style-name="T125">Windows 2003 Cluster Server, Exchange 2003</text:span></text:p>
            </table:table-cell>
          </table:table-row>
          <table:table-row table:style-name="Table2.315">
            <table:table-cell table:style-name="Table2.A315" office:value-type="string">
              <text:p text:style-name="P146"/>
            </table:table-cell>
            <table:table-cell table:style-name="Table2.B315" office:value-type="string">
              <text:p text:style-name="P140"/>
            </table:table-cell>
            <table:table-cell table:style-name="Table2.C315" office:value-type="string">
              <text:p text:style-name="P155"/>
            </table:table-cell>
          </table:table-row>
          <table:table-row table:style-name="Table2.316">
            <table:table-cell table:style-name="Table2.A316" office:value-type="string">
              <text:p text:style-name="P145"><text:span text:style-name="T185">05/2002 - 09/2005</text:span></text:p>
            </table:table-cell>
            <table:table-cell table:style-name="Table2.B316" office:value-type="string">
              <text:p text:style-name="P140"/>
            </table:table-cell>
            <table:table-cell table:style-name="Table2.C316" office:value-type="string">
              <text:p text:style-name="P148"><text:span text:style-name="T163">Administration Solaris-Server</text:span></text:p>
              <text:p text:style-name="P148"><text:span text:style-name="T125">Sicherstellen der Verfügbarkeit und Funktion Authentifizierung von Usern mittels PKI für Web-Portal</text:span><text:span text:style-name="T125"><text:s/></text:span><text:a xlink:type="simple" xlink:href="http://www.apothekenportal.de/"><text:span text:style-name="T219">http://www.apothekenportal.de</text:span><text:span text:style-name="T220"><text:s/></text:span></text:a></text:p>
              <text:p text:style-name="P148"><text:span text:style-name="T125">Unterstützung der Softwareentwicklung (PKI)</text:span></text:p>
              <text:p text:style-name="P155"/>
            </table:table-cell>
          </table:table-row>
          <table:table-row table:style-name="Table2.317">
            <table:table-cell table:style-name="Table2.A317" office:value-type="string">
              <text:p text:style-name="P131"><text:span text:style-name="T185">Hardware</text:span></text:p>
            </table:table-cell>
            <table:table-cell table:style-name="Table2.B317" office:value-type="string">
              <text:p text:style-name="P140"/>
            </table:table-cell>
            <table:table-cell table:style-name="Table2.C317" office:value-type="string">
              <text:p text:style-name="P148"><text:span text:style-name="T125">SPARC-Server</text:span></text:p>
            </table:table-cell>
          </table:table-row>
          <table:table-row table:style-name="Table2.318">
            <table:table-cell table:style-name="Table2.A318" office:value-type="string">
              <text:p text:style-name="P131"><text:span text:style-name="T185">Software</text:span></text:p>
            </table:table-cell>
            <table:table-cell table:style-name="Table2.B318" office:value-type="string">
              <text:p text:style-name="P140"/>
            </table:table-cell>
            <table:table-cell table:style-name="Table2.C318" office:value-type="string">
              <text:p text:style-name="P148"><text:span text:style-name="T125">Solaris</text:span></text:p>
            </table:table-cell>
          </table:table-row>
          <table:table-row table:style-name="Table2.319">
            <table:table-cell table:style-name="Table2.A319" office:value-type="string">
              <text:p text:style-name="P146"/>
            </table:table-cell>
            <table:table-cell table:style-name="Table2.B319" office:value-type="string">
              <text:p text:style-name="P140"/>
            </table:table-cell>
            <table:table-cell table:style-name="Table2.C319" office:value-type="string">
              <text:p text:style-name="P155"/>
            </table:table-cell>
          </table:table-row>
        </table:table>
        <text:p text:style-name="P148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textmaker="tm" office:version="1.0">
  <office:font-face-decls>
    <style:font-face style:name="Arial" svg:font-family="Arial" style:font-family-generic="swiss"/>
    <style:font-face style:name="Arial Unicode MS" svg:font-family="Arial Unicode MS"/>
    <style:font-face style:name="Courier New" svg:font-family="Courier New" style:font-family-generic="roman"/>
    <style:font-face style:name="ITC Officina Sans Book" svg:font-family="ITC Officina Sans Book"/>
    <style:font-face style:name="Liberation Sans" svg:font-family="Liberation Sans" style:font-family-generic="swiss"/>
    <style:font-face style:name="Lucida Sans" svg:font-family="Lucida Sans"/>
    <style:font-face style:name="Noto Sans CJK SC" svg:font-family="Noto Sans CJK SC" style:font-family-generic="roman"/>
    <style:font-face style:name="Noto Sans Devanagari" svg:font-family="Noto Sans Devanagari" style:font-family-generic="roman"/>
    <style:font-face style:name="SimSun" svg:font-family="SimSun"/>
    <style:font-face style:name="StarSymbol" svg:font-family="StarSymbol"/>
    <style:font-face style:name="Tahoma" svg:font-family="Tahoma"/>
    <style:font-face style:name="Times New Roman" svg:font-family="Times New Roman" style:font-family-generic="roman"/>
    <style:font-face style:name="Tms Rmn" svg:font-family="Tms Rmn"/>
    <style:font-face style:name="Verdana" svg:font-family="Verdana"/>
  </office:font-face-decls>
  <office:styles>
    <style:default-style style:family="paragraph">
      <style:paragraph-properties fo:text-align="start" style:tab-stop-distance="1.270cm"/>
      <style:text-properties fo:hyphenate="false" style:font-name="Times New Roman" fo:font-size="10pt" fo:language="de" fo:country="de" style:font-name-asian="SimSun" style:font-size-asian="10pt" style:language-asian="zh" style:country-asian="cn" style:font-name-complex="Lucida Sans" style:font-size-complex="12pt" style:language-complex="hi" style:country-complex="in" style:use-window-font-color="true" style:text-position="0% 100%"/>
    </style:default-style>
    <style:style style:name="Normal" style:display-name="Normal" style:family="paragraph">
      <style:paragraph-properties fo:margin-left="0.000cm" fo:margin-right="0.000cm" fo:text-indent="0.000cm" style:auto-text-indent="false" textmaker:pgf-auto-space-before="false" fo:margin-top="0.000cm" textmaker:pgf-auto-space-after="false" fo:margin-bottom="0.000cm" fo:line-height="100%" style:tab-stop-distance="1.270cm" fo:background-color="transparent" fo:padding-left="0.106cm" fo:padding-right="0.106cm" fo:padding-top="0.106cm" fo:padding-bottom="0.106cm" fo:border-left="none" fo:border-right="none" fo:border-top="none" fo:border-bottom="none" style:writing-mode="lr-tb" fo:text-align="start" fo:keep-with-next="none" fo:keep-together="none" fo:widows="0" fo:orphans="0" fo:break-before="auto" text:number-lines="false"/>
      <style:text-properties fo:hyphenate="false" fo:hyphenation-remain-char-count="2" fo:hyphenation-push-char-count="2" style:font-name="Times New Roman" fo:font-size="10pt" fo:font-weight="normal" fo:font-style="normal" fo:language="de" fo:country="de" style:font-name-asian="SimSun" style:font-size-asian="10pt" style:font-weight-asian="normal" style:font-style-asian="normal" style:language-asian="zh" style:country-asian="cn" style:font-name-complex="Lucida Sans" style:font-size-complex="12pt" style:font-weight-complex="normal" style:font-style-complex="normal" style:language-complex="hi" style:country-complex="in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Standard" style:display-name="Standard" style:family="paragraph" style:parent-style-name="Normal">
      <style:paragraph-properties fo:margin-top="0.000cm" fo:margin-bottom="0.000cm" fo:line-height="100%" fo:background-color="transparent" fo:padding-left="0.106cm" fo:padding-right="0.106cm" fo:padding-top="0.106cm" fo:padding-bottom="0.106cm" fo:border-left="none" fo:border-right="none" fo:border-top="none" fo:border-bottom="none" style:writing-mode="lr-tb" fo:text-align="start" fo:keep-with-next="none" fo:keep-together="none" fo:widows="0" fo:orphans="0" fo:break-before="auto" fo:hyphenation-ladder-count="no-limit" text:number-lines="true"/>
      <style:text-properties fo:hyphenate="true" fo:hyphenation-remain-char-count="2" fo:hyphenation-push-char-count="2" style:font-name="Tms Rmn" fo:font-size="10pt" fo:font-weight="normal" fo:font-style="normal" fo:language="de" fo:country="de" style:font-name-asian="Times New Roman" style:font-size-asian="10pt" style:font-weight-asian="normal" style:font-style-asian="normal" style:language-asian="zh" style:country-asian="cn" style:font-name-complex="Tms Rmn" style:font-size-complex="10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/>
    </style:style>
    <style:style style:name="_dc_berschrift" style:display-name="Überschrift" style:family="paragraph" style:parent-style-name="Standard" style:next-style-name="Text_20_body">
      <style:paragraph-properties fo:margin-top="0.423cm" fo:margin-bottom="0.212cm" fo:keep-with-next="always" fo:hyphenation-ladder-count="no-limit" text:number-lines="true"/>
      <style:text-properties fo:hyphenate="true" fo:hyphenation-remain-char-count="2" fo:hyphenation-push-char-count="2" style:font-name="Arial" fo:font-size="14pt" style:font-name-asian="Arial Unicode MS" style:font-size-asian="14pt" style:font-name-complex="Tahoma" style:font-size-complex="14pt"/>
    </style:style>
    <style:style style:name="_dc_berschrift_20_1" style:display-name="Überschrift 1" style:family="paragraph" style:parent-style-name="_dc_berschrift" style:next-style-name="Standard" style:default-outline-level="1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/>
    </style:style>
    <style:style style:name="_dc_berschrift_20_2" style:display-name="Überschrift 2" style:family="paragraph" style:parent-style-name="_dc_berschrift" style:next-style-name="Standard" style:default-outline-level="2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/>
    </style:style>
    <style:style style:name="_dc_berschrift_20_3" style:display-name="Überschrift 3" style:family="paragraph" style:parent-style-name="_dc_berschrift" style:next-style-name="Standard" style:default-outline-level="3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/>
    </style:style>
    <style:style style:name="Heading" style:display-name="Heading" style:family="paragraph" style:parent-style-name="Standard" style:next-style-name="Text_20_body">
      <style:paragraph-properties fo:margin-top="0.423cm" fo:margin-bottom="0.212cm" fo:keep-with-next="always" fo:hyphenation-ladder-count="no-limit" text:number-lines="true"/>
      <style:text-properties fo:hyphenate="true" fo:hyphenation-remain-char-count="2" fo:hyphenation-push-char-count="2" style:font-name="Liberation Sans" fo:font-size="14pt" style:font-name-asian="Noto Sans CJK SC" style:font-size-asian="14pt" style:font-name-complex="Noto Sans Devanagari" style:font-size-complex="14pt"/>
    </style:style>
    <style:style style:name="Text_20_body" style:display-name="Text body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 style:font-name="ITC Officina Sans Book" fo:font-size="9pt" style:font-size-asian="9pt" style:font-name-complex="ITC Officina Sans Book"/>
    </style:style>
    <style:style style:name="Liste" style:display-name="Liste" style:family="paragraph" style:parent-style-name="Text_20_body">
      <style:paragraph-properties fo:hyphenation-ladder-count="no-limit" text:number-lines="true"/>
      <style:text-properties fo:hyphenate="true" fo:hyphenation-remain-char-count="2" fo:hyphenation-push-char-count="2" style:font-name-complex="Tahoma"/>
    </style:style>
    <style:style style:name="Beschriftung" style:display-name="Beschriftung" style:family="paragraph" style:parent-style-name="Standard">
      <style:paragraph-properties fo:margin-top="0.212cm" fo:margin-bottom="0.212cm" fo:hyphenation-ladder-count="no-limit" text:number-lines="true"/>
      <style:text-properties fo:hyphenate="true" fo:hyphenation-remain-char-count="2" fo:hyphenation-push-char-count="2" style:font-name="Tahoma" fo:font-size="12pt" fo:font-style="italic" style:font-size-asian="12pt" style:font-style-asian="italic" style:font-name-complex="Tahoma" style:font-size-complex="12pt" style:font-style-complex="italic"/>
    </style:style>
    <style:style style:name="Index" style:display-name="Index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 style:font-size-asian="12pt" style:font-name-complex="Noto Sans Devanagari"/>
    </style:style>
    <style:style style:name="Zitat" style:display-name="Zitat" style:family="paragraph" style:parent-style-name="Standard" style:next-style-name="Standard">
      <style:paragraph-properties fo:margin-top="0.282cm" fo:margin-bottom="0.000cm" fo:text-align="center" fo:hyphenation-ladder-count="no-limit" text:number-lines="true"/>
      <style:text-properties fo:hyphenate="true" fo:hyphenation-remain-char-count="2" fo:hyphenation-push-char-count="2"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fo:margin-left="1.270cm" fo:margin-top="0.000cm" fo:margin-bottom="0.000cm" fo:hyphenation-ladder-count="no-limit" text:number-lines="true"/>
      <style:text-properties fo:hyphenate="true" fo:hyphenation-remain-char-count="2" fo:hyphenation-push-char-count="2"/>
    </style:style>
    <style:style style:name="Intensives_20_Zitat" style:display-name="Intensives Zitat" style:family="paragraph" style:parent-style-name="Standard" style:next-style-name="Standard">
      <style:paragraph-properties fo:margin-left="1.524cm" fo:margin-right="1.524cm" fo:margin-top="0.635cm" fo:margin-bottom="0.635cm" fo:background-color="transparent" fo:padding-left="0.000cm" fo:padding-right="0.000cm" fo:padding-top="0.353cm" fo:padding-bottom="0.353cm" fo:border-left="none" fo:border-right="none" fo:border-top="0.018cm solid #0f4761" fo:border-bottom="0.018cm solid #0f4761" fo:text-align="center" fo:hyphenation-ladder-count="no-limit" text:number-lines="true"/>
      <style:text-properties fo:hyphenate="true" fo:hyphenation-remain-char-count="2" fo:hyphenation-push-char-count="2" fo:font-style="italic" style:font-style-asian="italic" style:font-style-complex="italic" fo:color="#0f4761" fo:background-color="transparent"/>
    </style:style>
    <style:style style:name="Kein_20_Leerraum" style:display-name="Kein Leerraum" style:family="paragraph" style:parent-style-name="Standard">
      <style:paragraph-properties fo:margin-top="0.000cm" fo:margin-bottom="0.000cm" fo:line-height="100%" fo:hyphenation-ladder-count="no-limit" text:number-lines="true"/>
      <style:text-properties fo:hyphenate="true" fo:hyphenation-remain-char-count="2" fo:hyphenation-push-char-count="2"/>
    </style:style>
    <style:style style:name="Footnote" style:display-name="Footnote" style:family="paragraph" style:parent-style-name="Standard">
      <style:paragraph-properties fo:margin-top="0.000cm" fo:margin-bottom="0.000cm" fo:line-height="100%" fo:hyphenation-ladder-count="no-limit" text:number-lines="true"/>
      <style:text-properties fo:hyphenate="true" fo:hyphenation-remain-char-count="2" fo:hyphenation-push-char-count="2" fo:font-size="10pt" style:font-size-asian="10pt" style:font-size-complex="10pt"/>
    </style:style>
    <style:style style:name="Endnote" style:display-name="Endnote" style:family="paragraph" style:parent-style-name="Standard">
      <style:paragraph-properties fo:margin-top="0.000cm" fo:margin-bottom="0.000cm" fo:line-height="100%" fo:hyphenation-ladder-count="no-limit" text:number-lines="true"/>
      <style:text-properties fo:hyphenate="true" fo:hyphenation-remain-char-count="2" fo:hyphenation-push-char-count="2" fo:font-size="10pt" style:font-size-asian="10pt" style:font-size-complex="10pt"/>
    </style:style>
    <style:style style:name="Verzeichnis_20_1" style:display-name="Verzeichnis 1" style:family="paragraph" style:parent-style-name="Standard" style:next-style-name="Standard">
      <style:paragraph-properties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2" style:display-name="Verzeichnis 2" style:family="paragraph" style:parent-style-name="Standard" style:next-style-name="Standard">
      <style:paragraph-properties fo:margin-left="0.388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3" style:display-name="Verzeichnis 3" style:family="paragraph" style:parent-style-name="Standard" style:next-style-name="Standard">
      <style:paragraph-properties fo:margin-left="0.776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4" style:display-name="Verzeichnis 4" style:family="paragraph" style:parent-style-name="Standard" style:next-style-name="Standard">
      <style:paragraph-properties fo:margin-left="1.164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5" style:display-name="Verzeichnis 5" style:family="paragraph" style:parent-style-name="Standard" style:next-style-name="Standard">
      <style:paragraph-properties fo:margin-left="1.552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6" style:display-name="Verzeichnis 6" style:family="paragraph" style:parent-style-name="Standard" style:next-style-name="Standard">
      <style:paragraph-properties fo:margin-left="1.940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7" style:display-name="Verzeichnis 7" style:family="paragraph" style:parent-style-name="Standard" style:next-style-name="Standard">
      <style:paragraph-properties fo:margin-left="2.328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8" style:display-name="Verzeichnis 8" style:family="paragraph" style:parent-style-name="Standard" style:next-style-name="Standard">
      <style:paragraph-properties fo:margin-left="2.716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Verzeichnis_20_9" style:display-name="Verzeichnis 9" style:family="paragraph" style:parent-style-name="Standard" style:next-style-name="Standard">
      <style:paragraph-properties fo:margin-left="3.104cm" fo:margin-top="0.000cm" fo:margin-bottom="0.176cm" fo:hyphenation-ladder-count="no-limit" text:number-lines="true"/>
      <style:text-properties fo:hyphenate="true" fo:hyphenation-remain-char-count="2" fo:hyphenation-push-char-count="2"/>
    </style:style>
    <style:style style:name="Index_fc_berschrift" style:display-name="Indexüberschrift" style:family="paragraph" style:parent-style-name="Heading">
      <style:paragraph-properties fo:hyphenation-ladder-count="no-limit" text:number-lines="true"/>
      <style:text-properties fo:hyphenate="true" fo:hyphenation-remain-char-count="2" fo:hyphenation-push-char-count="2"/>
    </style:style>
    <style:style style:name="Inhaltsverzeichnis_fc_berschrift" style:display-name="Inhaltsverzeichnisüberschrift" style:family="paragraph" style:parent-style-name="Normal">
      <style:paragraph-properties fo:margin-top="0.000cm" fo:margin-bottom="0.000cm" style:writing-mode="lr-tb" fo:text-align="start" fo:widows="2" fo:orphans="2" text:number-lines="true"/>
      <style:text-properties fo:hyphenate="false" fo:hyphenation-remain-char-count="2" fo:hyphenation-push-char-count="2"/>
    </style:style>
    <style:style style:name="Figure_20_Index_20_1" style:display-name="Figure Index 1" style:family="paragraph" style:parent-style-name="Standard" style:next-style-name="Standard">
      <style:paragraph-properties fo:margin-top="0.000cm" fo:margin-bottom="0.000cm" fo:hyphenation-ladder-count="no-limit" text:number-lines="true"/>
      <style:text-properties fo:hyphenate="true" fo:hyphenation-remain-char-count="2" fo:hyphenation-push-char-count="2"/>
    </style:style>
    <style:style style:name="_dc_berschrift_20_4" style:display-name="Überschrift 4" style:family="paragraph" style:parent-style-name="_dc_berschrift" style:next-style-name="Standard" style:default-outline-level="4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/>
    </style:style>
    <style:style style:name="_dc_berschrift_20_5" style:display-name="Überschrift 5" style:family="paragraph" style:parent-style-name="_dc_berschrift" style:next-style-name="Standard" style:default-outline-level="5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 style:language-complex="de" style:country-complex="de" style:text-position="0% 100%"/>
    </style:style>
    <style:style style:name="_dc_berschrift_20_6" style:display-name="Überschrift 6" style:family="paragraph" style:parent-style-name="_dc_berschrift" style:next-style-name="Standard" style:default-outline-level="6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 style:language-complex="de" style:country-complex="de" style:text-position="0% 100%"/>
    </style:style>
    <style:style style:name="_dc_berschrift_20_7" style:display-name="Überschrift 7" style:family="paragraph" style:parent-style-name="_dc_berschrift" style:next-style-name="Standard" style:default-outline-level="7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/>
    </style:style>
    <style:style style:name="_dc_berschrift_20_8" style:display-name="Überschrift 8" style:family="paragraph" style:parent-style-name="_dc_berschrift" style:next-style-name="Standard" style:default-outline-level="8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/>
    </style:style>
    <style:style style:name="_dc_berschrift_20_9" style:display-name="Überschrift 9" style:family="paragraph" style:parent-style-name="_dc_berschrift" style:next-style-name="Standard" style:default-outline-level="9" style:list-style-name="Outline">
      <style:paragraph-properties fo:margin-left="0.000cm" text:number-lines="true"/>
      <style:text-properties fo:hyphenate="false" fo:hyphenation-remain-char-count="2" fo:hyphenation-push-char-count="2" style:font-name="Tms Rmn" fo:font-size="10pt" style:font-name-asian="Arial" style:font-size-asian="10pt" style:font-name-complex="Tms Rmn" style:font-size-complex="10pt"/>
    </style:style>
    <style:style style:name="Verzeichnis" style:display-name="Verzeichnis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 style:font-name-complex="Tahoma"/>
    </style:style>
    <style:style style:name="Kopf_2d__2f_Fu_df_zeile" style:display-name="Kopf-/Fußzeile" style:family="paragraph" style:parent-style-name="Standard">
      <style:paragraph-properties style:tab-stop-distance="1.270cm" fo:hyphenation-ladder-count="no-limit" text:number-lines="true">
        <style:tab-stops>
          <style:tab-stop style:position="8.505cm" style:type="center" style:leader-style="none"/>
          <style:tab-stop style:position="17.009cm" style:type="right" style:leader-style="none"/>
        </style:tab-stops>
      </style:paragraph-properties>
      <style:text-properties fo:hyphenate="true" fo:hyphenation-remain-char-count="2" fo:hyphenation-push-char-count="2"/>
    </style:style>
    <style:style style:name="Header_20_and_20_Footer" style:display-name="Header and Footer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/>
    </style:style>
    <style:style style:name="Kopfzeile" style:display-name="Kopfzeile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/>
    </style:style>
    <style:style style:name="Fu_df_zeile" style:display-name="Fußzeile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/>
    </style:style>
    <style:style style:name="Tabellen_20_Inhalt" style:display-name="Tabellen Inhalt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/>
    </style:style>
    <style:style style:name="Tabellen_20__dc_berschrift" style:display-name="Tabellen Überschrift" style:family="paragraph" style:parent-style-name="Tabellen_20_Inhalt">
      <style:paragraph-properties fo:text-align="center" fo:hyphenation-ladder-count="no-limit" text:number-lines="true"/>
      <style:text-properties fo:hyphenate="true" fo:hyphenation-remain-char-count="2" fo:hyphenation-push-char-count="2" fo:font-weight="bold" fo:font-style="italic" style:font-weight-asian="bold" style:font-style-asian="italic" style:font-weight-complex="bold" style:font-style-complex="italic"/>
    </style:style>
    <style:style style:name="Kopfzeile_20_rechts" style:display-name="Kopfzeile rechts" style:family="paragraph" style:parent-style-name="Standard">
      <style:paragraph-properties fo:margin-top="0.000cm" fo:margin-bottom="0.109cm" fo:text-align="center" fo:hyphenation-ladder-count="no-limit" text:number-lines="true"/>
      <style:text-properties fo:hyphenate="true" fo:hyphenation-remain-char-count="2" fo:hyphenation-push-char-count="2" fo:font-style="italic" style:font-style-asian="italic"/>
    </style:style>
    <style:style style:name="Beschriftung2" style:display-name="Beschriftung2" style:family="paragraph" style:parent-style-name="Standard">
      <style:paragraph-properties fo:margin-top="0.212cm" fo:margin-bottom="0.212cm" fo:hyphenation-ladder-count="no-limit" text:number-lines="true"/>
      <style:text-properties fo:hyphenate="true" fo:hyphenation-remain-char-count="2" fo:hyphenation-push-char-count="2" fo:font-size="12pt" fo:font-style="italic" style:font-size-asian="12pt" style:font-style-asian="italic" style:font-name-complex="Tahoma" style:font-size-complex="12pt" style:font-style-complex="italic"/>
    </style:style>
    <style:style style:name="Beschriftung1" style:display-name="Beschriftung1" style:family="paragraph" style:parent-style-name="Standard">
      <style:paragraph-properties fo:margin-top="0.212cm" fo:margin-bottom="0.212cm" fo:hyphenation-ladder-count="no-limit" text:number-lines="true"/>
      <style:text-properties fo:hyphenate="true" fo:hyphenation-remain-char-count="2" fo:hyphenation-push-char-count="2" fo:font-size="12pt" fo:font-style="italic" style:font-size-asian="12pt" style:font-style-asian="italic" style:font-name-complex="Tahoma" style:font-size-complex="12pt" style:font-style-complex="italic"/>
    </style:style>
    <style:style style:name="Nur_20_Text1" style:display-name="Nur Text1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 style:font-name="Courier New" style:font-name-complex="Verdana"/>
    </style:style>
    <style:style style:name="CV_20_Text" style:display-name="CV Text" style:family="paragraph" style:parent-style-name="Nur_20_Text1">
      <style:paragraph-properties fo:margin-left="5.080cm" fo:margin-right="0.000cm" fo:text-indent="-5.075cm" style:auto-text-indent="false" fo:hyphenation-ladder-count="no-limit" text:number-lines="true"/>
      <style:text-properties fo:hyphenate="true" fo:hyphenation-remain-char-count="2" fo:hyphenation-push-char-count="2" style:font-name="Arial" style:font-name-complex="Arial" style:font-style-complex="italic"/>
    </style:style>
    <style:style style:name="Blockzitat" style:display-name="Blockzitat" style:family="paragraph" style:parent-style-name="Standard">
      <style:paragraph-properties fo:margin-left="1.000cm" fo:margin-right="1.000cm" fo:text-indent="0.000cm" style:auto-text-indent="false" fo:margin-top="0.000cm" fo:margin-bottom="0.499cm" fo:hyphenation-ladder-count="no-limit" text:number-lines="true"/>
      <style:text-properties fo:hyphenate="true" fo:hyphenation-remain-char-count="2" fo:hyphenation-push-char-count="2"/>
    </style:style>
    <style:style style:name="Titel" style:display-name="Titel" style:family="paragraph" style:parent-style-name="_dc_berschrift">
      <style:paragraph-properties fo:text-align="center" fo:hyphenation-ladder-count="no-limit" text:number-lines="true"/>
      <style:text-properties fo:hyphenate="true" fo:hyphenation-remain-char-count="2" fo:hyphenation-push-char-count="2" fo:font-size="28pt" fo:font-weight="bold" style:font-size-asian="28pt" style:font-weight-asian="bold" style:font-size-complex="28pt" style:font-weight-complex="bold"/>
    </style:style>
    <style:style style:name="Untertitel" style:display-name="Untertitel" style:family="paragraph" style:parent-style-name="_dc_berschrift">
      <style:paragraph-properties fo:margin-top="0.106cm" fo:margin-bottom="0.000cm" fo:text-align="center" fo:hyphenation-ladder-count="no-limit" text:number-lines="true"/>
      <style:text-properties fo:hyphenate="true" fo:hyphenation-remain-char-count="2" fo:hyphenation-push-char-count="2" fo:font-size="18pt" style:font-size-asian="18pt" style:font-size-complex="18pt"/>
    </style:style>
    <style:style style:name="Sprechblasentext" style:display-name="Sprechblasentext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 style:font-name="Times New Roman" fo:font-size="9pt" style:font-size-asian="9pt" style:font-name-complex="Times New Roman" style:font-size-complex="9pt"/>
    </style:style>
    <style:style style:name="Tabelleninhalt" style:display-name="Tabelleninhalt" style:family="paragraph" style:parent-style-name="Standard">
      <style:paragraph-properties fo:hyphenation-ladder-count="no-limit" text:number-lines="true"/>
      <style:text-properties fo:hyphenate="true" fo:hyphenation-remain-char-count="2" fo:hyphenation-push-char-count="2"/>
    </style:style>
    <style:style style:name="Tabellen_fc_berschrift" style:display-name="Tabellenüberschrift" style:family="paragraph" style:parent-style-name="Tabelleninhalt">
      <style:paragraph-properties fo:text-align="center" fo:hyphenation-ladder-count="no-limit" text:number-lines="true"/>
      <style:text-properties fo:hyphenate="true" fo:hyphenation-remain-char-count="2" fo:hyphenation-push-char-count="2" fo:font-weight="bold" style:font-weight-asian="bold" style:font-weight-complex="bold"/>
    </style:style>
    <style:style style:name="Table_20_Contents" style:display-name="Table Contents" style:family="paragraph" style:parent-style-name="Standard">
      <style:paragraph-properties fo:widows="0" fo:orphans="0" fo:hyphenation-ladder-count="no-limit" text:number-lines="true"/>
      <style:text-properties fo:hyphenate="true" fo:hyphenation-remain-char-count="2" fo:hyphenation-push-char-count="2"/>
    </style:style>
    <style:style style:name="Table_20_Heading" style:display-name="Table Heading" style:family="paragraph" style:parent-style-name="Table_20_Contents">
      <style:paragraph-properties fo:text-align="center" fo:hyphenation-ladder-count="no-limit" text:number-lines="true"/>
      <style:text-properties fo:hyphenate="true" fo:hyphenation-remain-char-count="2" fo:hyphenation-push-char-count="2" fo:font-weight="bold" style:font-weight-asian="bold" style:font-weight-complex="bold"/>
    </style:style>
    <style:style style:name="Normal" style:display-name="Normal" style:family="text"/>
    <style:style style:name="Absatz_2d_Standardschriftart" style:display-name="Absatz-Standardschriftart" style:family="text"/>
    <style:style style:name="Heading_20_1_20_Char" style:display-name="Heading 1 Char" style:family="text" style:parent-style-name="Absatz_2d_Standardschriftart">
      <style:text-properties style:font-name="Arial" fo:font-size="20pt" style:font-name-asian="Arial" style:font-size-asian="20pt" style:font-name-complex="Arial" style:font-size-complex="20pt" fo:color="#0f4761"/>
    </style:style>
    <style:style style:name="Heading_20_2_20_Char" style:display-name="Heading 2 Char" style:family="text" style:parent-style-name="Absatz_2d_Standardschriftart">
      <style:text-properties style:font-name="Arial" fo:font-size="16pt" style:font-name-asian="Arial" style:font-size-asian="16pt" style:font-name-complex="Arial" style:font-size-complex="16pt" fo:color="#0f4761"/>
    </style:style>
    <style:style style:name="Heading_20_3_20_Char" style:display-name="Heading 3 Char" style:family="text" style:parent-style-name="Absatz_2d_Standardschriftart">
      <style:text-properties style:font-name="Arial" fo:font-size="14pt" style:font-name-asian="Arial" style:font-size-asian="14pt" style:font-name-complex="Arial" style:font-size-complex="14pt" fo:color="#0f4761"/>
    </style:style>
    <style:style style:name="Heading_20_4_20_Char" style:display-name="Heading 4 Char" style:family="text" style:parent-style-name="Absatz_2d_Standardschriftart">
      <style:text-properties style:font-name="Arial" fo:font-style="italic" style:font-name-asian="Arial" style:font-style-asian="italic" style:font-name-complex="Arial" style:font-style-complex="italic" fo:color="#0f4761"/>
    </style:style>
    <style:style style:name="Heading_20_5_20_Char" style:display-name="Heading 5 Char" style:family="text" style:parent-style-name="Absatz_2d_Standardschriftart">
      <style:text-properties style:font-name="Arial" style:font-name-asian="Arial" style:font-name-complex="Arial" fo:color="#0f4761"/>
    </style:style>
    <style:style style:name="Heading_20_6_20_Char" style:display-name="Heading 6 Char" style:family="text" style:parent-style-name="Absatz_2d_Standardschriftart">
      <style:text-properties style:font-name="Arial" fo:font-style="italic" style:font-name-asian="Arial" style:font-style-asian="italic" style:font-name-complex="Arial" style:font-style-complex="italic" fo:color="#595959"/>
    </style:style>
    <style:style style:name="Heading_20_7_20_Char" style:display-name="Heading 7 Char" style:family="text" style:parent-style-name="Absatz_2d_Standardschriftart">
      <style:text-properties style:font-name="Arial" style:font-name-asian="Arial" style:font-name-complex="Arial" fo:color="#595959"/>
    </style:style>
    <style:style style:name="Heading_20_8_20_Char" style:display-name="Heading 8 Char" style:family="text" style:parent-style-name="Absatz_2d_Standardschriftart">
      <style:text-properties style:font-name="Arial" fo:font-style="italic" style:font-name-asian="Arial" style:font-style-asian="italic" style:font-name-complex="Arial" style:font-style-complex="italic" fo:color="#272727"/>
    </style:style>
    <style:style style:name="Heading_20_9_20_Char" style:display-name="Heading 9 Char" style:family="text" style:parent-style-name="Absatz_2d_Standardschriftart">
      <style:text-properties style:font-name="Arial" fo:font-style="italic" style:font-name-asian="Arial" style:font-style-asian="italic" style:font-name-complex="Arial" style:font-style-complex="italic" fo:color="#272727"/>
    </style:style>
    <style:style style:name="Title_20_Char" style:display-name="Title Char" style:family="text" style:parent-style-name="Absatz_2d_Standardschriftart">
      <style:text-properties style:font-name="Arial" fo:font-size="28pt" style:font-name-asian="Arial" style:font-size-asian="28pt" style:font-name-complex="Arial" style:font-size-complex="28pt" fo:letter-spacing="-0.014cm"/>
    </style:style>
    <style:style style:name="Subtitle_20_Char" style:display-name="Subtitle Char" style:family="text" style:parent-style-name="Absatz_2d_Standardschriftart">
      <style:text-properties fo:font-size="14pt" style:font-size-asian="14pt" style:font-size-complex="14pt" fo:color="#595959" fo:letter-spacing="0.026cm"/>
    </style:style>
    <style:style style:name="Quote_20_Char" style:display-name="Quote Char" style:family="text" style:parent-style-name="Absatz_2d_Standardschriftart">
      <style:text-properties fo:font-style="italic" style:font-style-asian="italic" style:font-style-complex="italic" fo:color="#404040"/>
    </style:style>
    <style:style style:name="Intensive_20_Hervorhebung" style:display-name="Intensive Hervorhebung" style:family="text" style:parent-style-name="Absatz_2d_Standardschriftart">
      <style:text-properties fo:font-style="italic" style:font-style-asian="italic" style:font-style-complex="italic" fo:color="#0f4761"/>
    </style:style>
    <style:style style:name="Intense_20_Quote_20_Char" style:display-name="Intense Quote Char" style:family="text" style:parent-style-name="Absatz_2d_Standardschriftart">
      <style:text-properties fo:font-style="italic" style:font-style-asian="italic" style:font-style-complex="italic" fo:color="#0f4761"/>
    </style:style>
    <style:style style:name="Intensiver_20_Verweis" style:display-name="Intensiver Verweis" style:family="text" style:parent-style-name="Absatz_2d_Standardschriftart">
      <style:text-properties fo:font-weight="bold" style:font-weight-asian="bold" style:font-weight-complex="bold" fo:font-variant="small-caps" fo:color="#0f4761" fo:letter-spacing="0.009cm"/>
    </style:style>
    <style:style style:name="Schwache_20_Hervorhebung" style:display-name="Schwache Hervorhebung" style:family="text" style:parent-style-name="Absatz_2d_Standardschriftart">
      <style:text-properties fo:font-style="italic" style:font-style-asian="italic" style:font-style-complex="italic" fo:color="#404040"/>
    </style:style>
    <style:style style:name="Hervorhebung" style:display-name="Hervorhebung" style:family="text" style:parent-style-name="Absatz_2d_Standardschriftart">
      <style:text-properties fo:font-style="italic" style:font-style-asian="italic" style:font-style-complex="italic"/>
    </style:style>
    <style:style style:name="Strong_20_Emphasis" style:display-name="Strong Emphasis" style:family="text" style:parent-style-name="Absatz_2d_Standardschriftart">
      <style:text-properties fo:font-weight="bold" style:font-weight-asian="bold" style:font-weight-complex="bold"/>
    </style:style>
    <style:style style:name="Schwacher_20_Verweis" style:display-name="Schwacher Verweis" style:family="text" style:parent-style-name="Absatz_2d_Standardschriftart">
      <style:text-properties fo:font-variant="small-caps" fo:color="#5a5a5a"/>
    </style:style>
    <style:style style:name="Buchtitel" style:display-name="Buchtitel" style:family="text" style:parent-style-name="Absatz_2d_Standardschriftart">
      <style:text-properties fo:font-weight="bold" fo:font-style="italic" style:font-weight-asian="bold" style:font-style-asian="italic" style:font-weight-complex="bold" style:font-style-complex="italic" fo:letter-spacing="0.009cm"/>
    </style:style>
    <style:style style:name="Header_20_Char" style:display-name="Header Char" style:family="text" style:parent-style-name="Absatz_2d_Standardschriftart"/>
    <style:style style:name="Footer_20_Char" style:display-name="Footer Char" style:family="text" style:parent-style-name="Absatz_2d_Standardschriftart"/>
    <style:style style:name="Footnote_20_Text_20_Char" style:display-name="Footnote Text Char" style:family="text" style:parent-style-name="Absatz_2d_Standardschriftart">
      <style:text-properties style:font-size-complex="10pt"/>
    </style:style>
    <style:style style:name="Footnote_20_Symbol" style:display-name="Footnote Symbol" style:family="text" style:parent-style-name="Absatz_2d_Standardschriftart">
      <style:text-properties style:text-position="32% 58%"/>
    </style:style>
    <style:style style:name="Footnote_20_anchor" style:display-name="Footnote anchor" style:family="text">
      <style:text-properties style:text-position="32% 58%"/>
    </style:style>
    <style:style style:name="Endnote_20_Text_20_Char" style:display-name="Endnote Text Char" style:family="text" style:parent-style-name="Absatz_2d_Standardschriftart">
      <style:text-properties style:font-size-complex="10pt"/>
    </style:style>
    <style:style style:name="Endnote_20_Symbol" style:display-name="Endnote Symbol" style:family="text" style:parent-style-name="Absatz_2d_Standardschriftart">
      <style:text-properties style:text-position="32% 58%"/>
    </style:style>
    <style:style style:name="Endnote_20_anchor" style:display-name="Endnote anchor" style:family="text">
      <style:text-properties style:text-position="32% 58%"/>
    </style:style>
    <style:style style:name="Absatzstandardschriftart" style:display-name="Absatzstandardschriftart" style:family="text"/>
    <style:style style:name="Absatz_2d_Standardschriftart1" style:display-name="Absatz-Standardschriftart1" style:family="text"/>
    <style:style style:name="Seitenzahl" style:display-name="Seitenzahl" style:family="text" style:parent-style-name="Absatz_2d_Standardschriftart1"/>
    <style:style style:name="Internetlink" style:display-name="Internetlink" style:family="text">
      <style:text-properties fo:color="#0000ff" style:text-underline-style="solid" style:text-underline-mode="continuous" style:text-underline-width="auto" style:text-underline-color="font-color"/>
    </style:style>
    <style:style style:name="Besuchter_20_Internetlink" style:display-name="Besuchter Internetlink" style:family="text">
      <style:text-properties fo:color="#800080" style:text-underline-style="solid" style:text-underline-mode="continuous" style:text-underline-width="auto" style:text-underline-color="font-color"/>
    </style:style>
    <style:style style:name="Absatz_2d_Standardschriftart2" style:display-name="Absatz-Standardschriftart2" style:family="text"/>
    <style:style style:name="WW_2d_Absatz_2d_Standardschriftart" style:display-name="WW-Absatz-Standardschriftart" style:family="text"/>
    <style:style style:name="Beruf" style:display-name="Beruf" style:family="text">
      <style:text-properties fo:font-style="italic" style:font-style-asian="italic"/>
    </style:style>
    <style:style style:name="Aufz_e4_hlungszeichen1" style:display-name="Aufzählungszeichen1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Hyperlink1" style:display-name="Hyperlink1" style:family="text" style:parent-style-name="Absatz_2d_Standardschriftart">
      <style:text-properties fo:color="#0563c1" style:text-underline-style="solid" style:text-underline-mode="continuous" style:text-underline-width="auto" style:text-underline-color="font-color"/>
    </style:style>
    <style:style style:name="Sprechblasentext_20_Zchn" style:display-name="Sprechblasentext Zchn" style:family="text" style:parent-style-name="Absatz_2d_Standardschriftart">
      <style:text-properties fo:font-size="9pt" style:font-name-asian="Times New Roman" style:font-size-asian="9pt" style:font-name-complex="Times New Roman" style:font-size-complex="9pt" style:language-complex="ar" style:country-complex="sa"/>
    </style:style>
    <style:style style:name="BesuchterLink" style:display-name="BesuchterLink" style:family="text" style:parent-style-name="Absatz_2d_Standardschriftart">
      <style:text-properties fo:color="#954f72" style:text-underline-style="solid" style:text-underline-mode="continuous" style:text-underline-width="auto" style:text-underline-color="font-color"/>
    </style:style>
    <style:style style:name="Nicht_20_aufgel_f6_ste_20_Erw_e4_hnung" style:display-name="Nicht aufgelöste Erwähnung" style:family="text" style:parent-style-name="Absatz_2d_Standardschriftart">
      <style:text-properties fo:color="#808080" fo:background-color="#e6e6e6"/>
    </style:style>
    <style:style style:name="Internet_20_link" style:display-name="Internet link" style:family="text">
      <style:text-properties fo:color="#000080" style:text-underline-style="solid" style:text-underline-mode="continuous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mode="continuous" style:text-underline-width="auto" style:text-underline-color="font-color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Liberation Sans" fo:font-size="9pt" style:font-size-asian="9pt" style:font-size-complex="9pt"/>
    </style:style>
    <style:style style:name="ListLabel_20_11" style:display-name="ListLabel 11" style:family="text">
      <style:text-properties style:font-name="Liberation Sans" fo:font-size="9pt" fo:language="en" fo:country="us" style:font-size-asian="9pt" style:font-name-complex="Tahoma" style:font-size-complex="9pt"/>
    </style:style>
    <style:style style:name="ListLabel_20_12" style:display-name="ListLabel 12" style:family="text">
      <style:text-properties style:font-name="Liberation Sans" fo:font-size="9pt" style:font-size-asian="9pt" style:font-name-complex="Tahoma" style:font-size-complex="9pt"/>
    </style:style>
    <style:style style:name="ListLabel_20_13" style:display-name="ListLabel 13" style:family="text">
      <style:text-properties style:font-name="Liberation Sans" fo:font-size="9pt" fo:language="en" fo:country="us" style:font-size-asian="9pt" style:font-name-complex="Tahoma" style:font-weight-complex="bold"/>
    </style:style>
    <style:style style:name="ListLabel_20_14" style:display-name="ListLabel 14" style:family="text">
      <style:text-properties style:font-name="Liberation Sans" fo:font-size="9pt" fo:language="en" fo:country="us" style:font-size-asian="9pt" style:font-name-complex="Tahoma"/>
    </style:style>
    <style:style style:name="ListLabel_20_15" style:display-name="ListLabel 15" style:family="text">
      <style:text-properties style:font-name="Liberation Sans" fo:font-size="9pt" style:font-size-asian="9pt" style:font-name-complex="Tahoma"/>
    </style:style>
    <style:style style:name="ListLabel_20_16" style:display-name="ListLabel 16" style:family="text">
      <style:text-properties style:font-name="Liberation Sans" style:font-name-complex="Tahoma"/>
    </style:style>
    <style:style style:name="ListLabel_20_17" style:display-name="ListLabel 17" style:family="text">
      <style:text-properties style:font-name="Liberation Sans" fo:font-size="9pt" style:font-size-asian="9pt" style:font-name-complex="Tahoma" style:font-size-complex="9pt"/>
    </style:style>
    <style:style style:name="ListLabel_20_18" style:display-name="ListLabel 18" style:family="text">
      <style:text-properties style:font-name="Liberation Sans" fo:language="en" fo:country="us" style:font-name-complex="Tahoma"/>
    </style:style>
    <text:list-style style:name="Outline" style:display-name="Outline">
      <text:list-level-style-number text:level="1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2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3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4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5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6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7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8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9" style:num-format="" text:start-value="1" text:display-levels="1">
        <style:list-level-properties text:list-level-position-and-space-mode="label-alignment">
          <style:list-level-label-alignment fo:margin-left="0.000cm" fo:text-indent="0.000cm" text:label-followed-by="listtab"/>
        </style:list-level-properties>
      </text:list-level-style-number>
      <text:list-level-style-number text:level="10" style:num-format=""/>
    </text:list-style>
    <style:style style:name="Frame" style:family="graphic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chapter"/>
  </office:styles>
  <office:automatic-styles>
    <style:style style:name="PZERO" style:family="paragraph" style:parent-style-name="Normal">
      <style:paragraph-properties fo:line-height="0.035cm" text:number-lines="true"/>
    </style:style>
    <style:style style:name="P7" style:family="paragraph" style:parent-style-name="Standard">
      <style:paragraph-properties text:number-lines="true"/>
    </style:style>
    <style:style style:name="P80" style:family="paragraph" style:parent-style-name="Kopfzeile_20_rechts">
      <style:paragraph-properties text:number-lines="true"/>
    </style:style>
    <style:style style:name="P112" style:family="paragraph" style:parent-style-name="Kopfzeile">
      <style:paragraph-properties fo:text-align="center" text:number-lines="true"/>
    </style:style>
    <style:style style:name="P113" style:family="paragraph" style:parent-style-name="Kopfzeile_20_rechts">
      <style:paragraph-properties text:number-lines="true"/>
      <style:text-properties style:font-name="Liberation Sans" fo:font-size="9pt" fo:font-style="normal" fo:language="en" fo:country="us" style:font-size-asian="9pt" style:font-style-asian="normal" style:font-name-complex="Tahoma" style:font-size-complex="9pt" fo:color="#000000"/>
    </style:style>
    <style:style style:name="P114" style:family="paragraph" style:parent-style-name="Standard">
      <style:paragraph-properties fo:margin-left="0.101cm" fo:margin-right="0.101cm" style:tab-stop-distance="1.270cm" fo:text-align="center" fo:keep-with-next="always" fo:keep-together="always" text:number-lines="true">
        <style:tab-stops>
          <style:tab-stop style:position="0.000cm" style:type="left" style:leader-style="none"/>
          <style:tab-stop style:position="0.101cm" style:type="left" style:leader-style="none"/>
          <style:tab-stop style:position="1.270cm" style:type="left" style:leader-style="none"/>
          <style:tab-stop style:position="2.540cm" style:type="left" style:leader-style="none"/>
          <style:tab-stop style:position="3.810cm" style:type="left" style:leader-style="none"/>
          <style:tab-stop style:position="5.080cm" style:type="left" style:leader-style="none"/>
          <style:tab-stop style:position="6.350cm" style:type="left" style:leader-style="none"/>
          <style:tab-stop style:position="7.625cm" style:type="left" style:leader-style="none"/>
          <style:tab-stop style:position="8.895cm" style:type="left" style:leader-style="none"/>
          <style:tab-stop style:position="10.169cm" style:type="left" style:leader-style="none"/>
          <style:tab-stop style:position="11.439cm" style:type="left" style:leader-style="none"/>
          <style:tab-stop style:position="12.709cm" style:type="left" style:leader-style="none"/>
          <style:tab-stop style:position="13.979cm" style:type="left" style:leader-style="none"/>
          <style:tab-stop style:position="15.249cm" style:type="left" style:leader-style="none"/>
          <style:tab-stop style:position="16.519cm" style:type="left" style:leader-style="none"/>
        </style:tab-stops>
      </style:paragraph-properties>
    </style:style>
    <style:style style:name="T5" style:family="text">
      <style:text-properties style:font-name="Tms Rmn" fo:font-size="10pt" fo:font-weight="normal" fo:font-style="normal" fo:language="de" fo:country="de" style:font-name-asian="Times New Roman" style:font-size-asian="10pt" style:font-weight-asian="normal" style:font-style-asian="normal" style:language-asian="zh" style:country-asian="cn" style:font-name-complex="Tms Rmn" style:font-size-complex="10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8" style:family="text">
      <style:text-properties style:font-name="Tms Rmn" fo:font-size="10pt" fo:font-weight="normal" fo:font-style="italic" fo:language="de" fo:country="de" style:font-name-asian="Times New Roman" style:font-size-asian="10pt" style:font-weight-asian="normal" style:font-style-asian="italic" style:language-asian="zh" style:country-asian="cn" style:font-name-complex="Tms Rmn" style:font-size-complex="10pt" style:font-weight-complex="normal" style:font-style-complex="normal" style:language-complex="ar" style:country-complex="sa" fo:font-variant="normal" fo:text-transform="none" style:use-window-font-color="true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88" style:family="text">
      <style:text-properties style:font-name="Liberation Sans" fo:font-size="9pt" fo:font-weight="normal" fo:font-style="normal" fo:language="en" fo:country="us" style:font-name-asian="Times New Roman" style:font-size-asian="9pt" style:font-weight-asian="normal" style:font-style-asian="normal" style:language-asian="zh" style:country-asian="cn" style:font-name-complex="Tahoma" style:font-size-complex="9pt" style:font-weight-complex="normal" style:font-style-complex="normal" style:language-complex="ar" style:country-complex="sa" fo:font-variant="normal" fo:text-transform="none" fo:color="#000000" fo:background-color="transparent" style:text-position="0% 100%" style:text-underline-style="none" style:text-line-through-style="none" fo:letter-spacing="normal" style:text-scale="100%" style:letter-kerning="false" text:display="true"/>
    </style:style>
    <style:style style:name="T109" style:family="text">
      <style:text-properties style:font-name="Liberation Sans" fo:font-size="18pt" fo:color="#800000"/>
    </style:style>
    <style:style style:name="T110" style:family="text">
      <style:text-properties style:font-name="Liberation Sans" fo:font-size="18pt" fo:color="#000080"/>
    </style:style>
    <style:style style:name="T111" style:family="text">
      <style:text-properties style:font-name="Liberation Sans" fo:font-size="18pt"/>
    </style:style>
    <style:style style:name="T112" style:family="text">
      <style:text-properties style:font-name="Liberation Sans" fo:font-size="9pt" fo:font-style="normal" style:font-style-asian="normal" fo:color="#000080"/>
    </style:style>
    <style:style style:name="T113" style:family="text">
      <style:text-properties fo:font-size="9pt" fo:font-style="normal" style:font-style-asian="normal" fo:color="#000080"/>
    </style:style>
    <style:style style:name="T114" style:family="text">
      <style:text-properties style:font-name="Liberation Sans" fo:font-size="9pt" fo:font-weight="bold" fo:font-style="normal" style:font-weight-asian="bold" style:font-style-asian="normal" fo:color="#000080"/>
    </style:style>
    <style:style style:name="T115" style:family="text">
      <style:text-properties style:font-name="Liberation Sans" fo:font-size="9pt" fo:font-style="normal" style:font-style-asian="normal" fo:color="#000080" style:text-underline-style="solid" style:text-underline-mode="continuous" style:text-underline-width="auto" style:text-underline-color="font-color"/>
    </style:style>
    <style:style style:name="T116" style:family="text">
      <style:text-properties style:font-name="Liberation Sans" fo:font-size="9pt" fo:font-style="normal" style:font-style-asian="normal" fo:color="#000080"/>
    </style:style>
    <style:style style:name="T117" style:family="text">
      <style:text-properties style:font-name="Liberation Sans" fo:font-size="9pt" fo:font-weight="bold" fo:font-style="normal" fo:language="en" fo:country="us" style:font-weight-asian="bold" style:font-style-asian="normal" fo:color="#000080"/>
    </style:style>
    <style:style style:name="T118" style:family="text">
      <style:text-properties style:font-name="Liberation Sans" fo:font-size="9pt" fo:font-style="normal" fo:language="en" fo:country="us" style:font-style-asian="normal" fo:color="#000080"/>
    </style:style>
    <style:style style:name="T119" style:family="text">
      <style:text-properties style:font-name="Liberation Sans" fo:language="en" fo:country="us" fo:color="#000080" style:text-underline-style="solid" style:text-underline-mode="continuous" style:text-underline-width="auto" style:text-underline-color="font-color"/>
    </style:style>
    <style:style style:name="T120" style:family="text">
      <style:text-properties style:font-name="Liberation Sans" fo:language="en" fo:country="us" fo:color="#000080" style:text-underline-style="solid" style:text-underline-mode="continuous" style:text-underline-width="auto" style:text-underline-color="font-color"/>
    </style:style>
    <style:style style:name="T121" style:family="text">
      <style:text-properties style:font-name="Liberation Sans" fo:font-size="9pt" fo:font-style="normal" fo:language="en" fo:country="us" style:font-style-asian="normal" fo:color="#000080"/>
    </style:style>
    <style:style style:name="T122" style:family="text">
      <style:text-properties style:font-name="Liberation Sans" fo:font-size="12pt" fo:font-weight="bold" fo:language="de" fo:country="at" style:font-weight-asian="bold" fo:color="#000000"/>
    </style:style>
    <style:style style:name="T123" style:family="text">
      <style:text-properties style:font-name="Liberation Sans" fo:font-size="8pt"/>
    </style:style>
    <style:style style:name="Sect1" style:family="section">
      <style:section-properties/>
    </style:style>
    <style:style style:name="Sect2" style:family="section">
      <style:section-properties/>
    </style:style>
    <style:page-layout style:name="pm1">
      <style:page-layout-properties fo:page-width="21.013cm" fo:page-height="29.718cm" style:print-orientation="portrait" fo:margin-top="1.270cm" fo:margin-bottom="1.270cm" fo:margin-left="2.499cm" fo:margin-right="2.499cm">
        <style:footnote-sep style:width="0.018cm" style:color="#000000" style:distance-before-sep="0.101cm" style:distance-after-sep="0.101cm" style:adjustment="left" style:rel-width="100%"/>
      </style:page-layout-properties>
      <style:header-style>
        <style:header-footer-properties fo:min-height="1.229cm" fo:margin-bottom="0.000cm"/>
      </style:header-style>
      <style:footer-style>
        <style:header-footer-properties fo:min-height="0.730cm" fo:margin-top="0.000cm"/>
      </style:footer-style>
    </style:page-layout>
  </office:automatic-styles>
  <office:master-styles>
    <style:master-page style:name="Standard" style:page-layout-name="pm1">
      <style:header>
        <text:p text:style-name="P112"><text:span text:style-name="T109">M</text:span><text:span text:style-name="T110">anfred</text:span><text:span text:style-name="T111"><text:s/></text:span><text:span text:style-name="T109">S</text:span><text:span text:style-name="T110">chirmer</text:span><text:span text:style-name="T111"><text:s/></text:span><text:span text:style-name="T109">I</text:span><text:span text:style-name="T110">T-Services</text:span></text:p>
        <text:p text:style-name="P80"><text:span text:style-name="T112">In der Schweiz 7</text:span><text:span text:style-name="T112"><text:s/></text:span><text:span text:style-name="T113">•</text:span><text:span text:style-name="T112"><text:s/></text:span><text:span text:style-name="T112">64686 Lautertal (Odenwald)</text:span><text:span text:style-name="T112"><text:s/></text:span><text:span text:style-name="T113">•</text:span><text:span text:style-name="T112"><text:s/></text:span><text:span text:style-name="T113"></text:span><text:span text:style-name="T112">+49 151 58825850</text:span></text:p>
        <text:p text:style-name="P80"><text:span text:style-name="T114">E-Mail</text:span><text:span text:style-name="T112">:</text:span><text:span text:style-name="T112"><text:s/></text:span><text:span text:style-name="T115"/><text:a xlink:type="simple" xlink:href="mailto:manfred@schirmer.io"><text:span text:style-name="T115">mailto:</text:span><text:span text:style-name="T115"/><text:span text:style-name="T115">manfred@</text:span><text:span text:style-name="T115"/><text:span text:style-name="T115">schirmer.io</text:span><text:span text:style-name="T116"><text:s/></text:span></text:a></text:p>
        <text:p text:style-name="P80"><text:span text:style-name="T117">Web</text:span><text:span text:style-name="T118">:</text:span><text:span text:style-name="T119"><text:s/></text:span><text:span text:style-name="T120"/><text:a xlink:type="simple" xlink:href="http://www.schirmer.io/downloads"><text:span text:style-name="T120">http://www.schirmer.io/downloads</text:span><text:span text:style-name="T120"><text:s/></text:span><text:span text:style-name="T121"><text:s/></text:span></text:a></text:p>
        <text:p text:style-name="P80"><text:span text:style-name="T117"/><text:span text:style-name="T117">USt ID</text:span><text:span text:style-name="T118">:</text:span><text:span text:style-name="T118"><text:s/></text:span><text:span text:style-name="T118"/><text:span text:style-name="T118">DE273747944</text:span></text:p>
        <text:p text:style-name="P113"/>
        <text:p text:style-name="P114"><text:span text:style-name="T122">Projekterfahrung</text:span></text:p>
        <text:p text:style-name="P7"/>
      </style:header>
      <style:footer>
        <text:p text:style-name="P112"><text:page-number style:num-format="1" text:select-page="current">1</text:page-number><text:span text:style-name="T123"><text:s/></text:span><text:span text:style-name="T123">von</text:span><text:span text:style-name="T123"><text:s/></text:span><text:span text:style-name="T123"><text:page-count style:num-format="1">10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TextMaker</meta:generator>
    <dc:title>Profil_Blanko</dc:title>
    <meta:creation-date>2026-04-24T13:30:35</meta:creation-date>
    <dc:date>2026-06-03T11:31:24</dc:date>
    <meta:print-date>1970-01-01T01:00:00</meta:print-date>
  </office:meta>
</office:document-meta>
</file>